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priklad_38"/><text:bookmark-start text:name="__RefHeading___priklad_38_1"/><text:bookmark-start text:name="priklad_38"/>Příklad 38<text:bookmark-end text:name="__RefHeading___priklad_38_1"/><text:bookmark-end text:name="priklad_38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DR</text:span></text:p>
          </table:table-cell>
          <table:table-cell office:value-type="string" table:style-name="tablecell"/>
          <table:table-cell office:value-type="string" table:style-name="tablecell">
            <text:p text:style-name="tablealignleft">—–nam-a22——i-450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1</text:span></text:p>
          </table:table-cell>
          <table:table-cell office:value-type="string" table:style-name="tablecell"/>
          <table:table-cell office:value-type="string" table:style-name="tablecell">
            <text:p text:style-name="tablealignleft">nkc20193146882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3</text:span></text:p>
          </table:table-cell>
          <table:table-cell office:value-type="string" table:style-name="tablecell"/>
          <table:table-cell office:value-type="string" table:style-name="tablecell">
            <text:p text:style-name="tablealignleft">CZ-PrN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5</text:span></text:p>
          </table:table-cell>
          <table:table-cell office:value-type="string" table:style-name="tablecell"/>
          <table:table-cell office:value-type="string" table:style-name="tablecell">
            <text:p text:style-name="tablealignleft">20191114092432.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7</text:span></text:p>
          </table:table-cell>
          <table:table-cell office:value-type="string" table:style-name="tablecell"/>
          <table:table-cell office:value-type="string" table:style-name="tablecell">
            <text:p text:style-name="tablealignleft">t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8</text:span></text:p>
          </table:table-cell>
          <table:table-cell office:value-type="string" table:style-name="tablecell"/>
          <table:table-cell office:value-type="string" table:style-name="tablecell">
            <text:p text:style-name="tablealignleft">191009s2019—-xr—–g——000-f-cze–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15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cnb003146882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2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978-80-7473-877-7<text:span text:style-name="Strong_20_Emphasis">$q</text:span>(vázáno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4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OLA001<text:span text:style-name="Strong_20_Emphasis">$b</text:span>cze<text:span text:style-name="Strong_20_Emphasis">$d</text:span>ABA001<text:span text:style-name="Strong_20_Emphasis">$e</text:span>rd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41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cze<text:span text:style-name="Strong_20_Emphasis">$h</text:span>nor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72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821.11<text:span text:style-name="Strong_20_Emphasis">$x</text:span>Germánské literatury<text:span text:style-name="Strong_20_Emphasis">$2</text:span>Konspekt<text:span text:style-name="Strong_20_Emphasis">$9</text:span>2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821.113.5-31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0:82-312.4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1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Nesbø, Jo,<text:span text:style-name="Strong_20_Emphasis">$d</text:span>1960-<text:span text:style-name="Strong_20_Emphasis">$7</text:span>xx0037547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0</text:span></text:p>
          </table:table-cell>
          <table:table-cell office:value-type="string" table:style-name="tablecell">
            <text:p text:style-name="tablealignleft"> 10  </text:p>
          </table:table-cell>
          <table:table-cell office:value-type="string" table:style-name="tablecell">
            <text:p text:style-name="tablealignleft"><text:span text:style-name="Strong_20_Emphasis">$a</text:span>Kniv.<text:span text:style-name="Strong_20_Emphasis">$l</text:span>Česky<text:span text:style-name="Strong_20_Emphasis">$7</text:span>aun20191056206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 </text:p>
          </table:table-cell>
          <table:table-cell office:value-type="string" table:style-name="tablecell">
            <text:p text:style-name="tablealignleft"><text:span text:style-name="Strong_20_Emphasis">$a</text:span>Nůž /<text:span text:style-name="Strong_20_Emphasis">$c</text:span>Jo Nesbø ; z norského originálu Kniv … přeložila Kateřina Krištůfková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5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Vydání první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64</text:span></text:p>
          </table:table-cell>
          <table:table-cell office:value-type="string" table:style-name="tablecell">
            <text:p text:style-name="tablealignleft">-1 </text:p>
          </table:table-cell>
          <table:table-cell office:value-type="string" table:style-name="tablecell">
            <text:p text:style-name="tablealignleft"><text:span text:style-name="Strong_20_Emphasis">$a</text:span>Praha :<text:span text:style-name="Strong_20_Emphasis">$b</text:span>Kniha Zlin,<text:span text:style-name="Strong_20_Emphasis">$c</text:span>2019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581 stran ;<text:span text:style-name="Strong_20_Emphasis">$c</text:span>21 cm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text<text:span text:style-name="Strong_20_Emphasis">$b</text:span>txt<text:span text:style-name="Strong_20_Emphasis">$2</text:span>rdaconten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7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bez média<text:span text:style-name="Strong_20_Emphasis">$b</text:span>n<text:span text:style-name="Strong_20_Emphasis">$2</text:span>rdamedi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8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svazek<text:span text:style-name="Strong_20_Emphasis">$b</text:span>nc<text:span text:style-name="Strong_20_Emphasis">$2</text:span>rdacarrier</text:p>
          </table:table-cell>
        </table:table-row>
        <table:table-row>
          <table:table-cell office:value-type="string" table:style-name="tablecell">
            <text:p text:style-name="tablealignleft"><text:span text:style-name="Strong_20_Emphasis">490</text:span></text:p>
          </table:table-cell>
          <table:table-cell office:value-type="string" table:style-name="tablecell">
            <text:p text:style-name="tablealignleft">1   </text:p>
          </table:table-cell>
          <table:table-cell office:value-type="string" table:style-name="tablecell">
            <text:p text:style-name="tablealignleft"><text:span text:style-name="Strong_20_Emphasis">$a</text:span>Fleet ;<text:span text:style-name="Strong_20_Emphasis">$v</text:span>svazek 146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norské romány<text:span text:style-name="Strong_20_Emphasis">$7</text:span>fd132917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detektivní romány<text:span text:style-name="Strong_20_Emphasis">$7</text:span>fd132010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Krištůfková, Kateřina,<text:span text:style-name="Strong_20_Emphasis">$d</text:span>1974-<text:span text:style-name="Strong_20_Emphasis">$7</text:span>js20030929005<text:span text:style-name="Strong_20_Emphasis">$4</text:span>trl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87</text:span></text:p>
          </table:table-cell>
          <table:table-cell office:value-type="string" table:style-name="tablecell">
            <text:p text:style-name="tablealignleft"> 08 </text:p>
          </table:table-cell>
          <table:table-cell office:value-type="string" table:style-name="tablecell">
            <text:p text:style-name="tablealignleft"><text:span text:style-name="Strong_20_Emphasis">$i</text:span>Z cyklu:<text:span text:style-name="Strong_20_Emphasis">$t</text:span>Harry Hole<text:span text:style-name="Strong_20_Emphasis">$g</text:span>12</text:p>
          </table:table-cell>
        </table:table-row>
        <table:table-row>
          <table:table-cell office:value-type="string" table:style-name="tablecell">
            <text:p text:style-name="tablealignleft"><text:span text:style-name="Strong_20_Emphasis">830</text:span></text:p>
          </table:table-cell>
          <table:table-cell office:value-type="string" table:style-name="tablecell">
            <text:p text:style-name="tablealignleft">-0 </text:p>
          </table:table-cell>
          <table:table-cell office:value-type="string" table:style-name="tablecell">
            <text:p text:style-name="tablealignleft"><text:span text:style-name="Strong_20_Emphasis">$a</text:span>Fleet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priklad_38</dc:title>
  </office:meta>
</office:document-meta>
</file>