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189af266cbb0b3c808e8af9d661e6a.jpg"/>
  <manifest:file-entry manifest:media-type="image/jpeg" manifest:full-path="Pictures/a0bcad77482f69b38892c73894d7bee4.jpg"/>
  <manifest:file-entry manifest:media-type="image/jpeg" manifest:full-path="Pictures/72ac23e30b362f69aeba3e93de6f78f2.jpg"/>
  <manifest:file-entry manifest:media-type="image/jpeg" manifest:full-path="Pictures/e2bb19d6ed76130f4695be663262f63c.jpg"/>
  <manifest:file-entry manifest:media-type="image/jpeg" manifest:full-path="Pictures/b683bfb3c7edc5944bb555977c30cb6d.jpg"/>
  <manifest:file-entry manifest:media-type="image/jpeg" manifest:full-path="Pictures/827ce1ac9effb9df96fe564cc4981a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zkraceny_vykaz_pro_male_neprofesionalni_knihovny"/><text:bookmark-start text:name="__RefHeading___zkraceny_vykaz_pro_male_neprofesionalni_knihovny_1"/><text:bookmark-start text:name="zkraceny_vykaz_pro_male_neprofesionalni_knihovny"/>6. Zkrácený výkaz pro malé neprofesionální knihovny<text:bookmark-end text:name="__RefHeading___zkraceny_vykaz_pro_male_neprofesionalni_knihovny_1"/><text:bookmark-end text:name="zkraceny_vykaz_pro_male_neprofesionalni_knihovny"/></text:h>
      <text:p text:style-name="Text_20_body">NIPOS se ve spolupráci s Knihovnickým institutem NK ČR dohodl na vytvoření interního formuláře pro menší, zpravidla neprofesionální knihovny.</text:p>
      <text:p text:style-name="Text_20_body">Zkrácený Roční výkaz o knihovně obsahuje jen ty části, které neprofesionální knihovny vyplňují; tím došlo ke zpřehlednění formuláře při současném zachování základního členění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IP</text:span></text:p><text:p text:style-name="Text_20_body">Výkaz je k dispozici na webové stránce Knihovnického institutu NK ČR <text:note text:id="ftn0" text:note-class="footnote"><text:note-citation text:label="1)">1)</text:note-citation><text:note-body><text:p text:style-name="Text_20_body">Dostupné z: <text:a xlink:type="simple" xlink:href="https://ipk.nkp.cz/statistika-pruzkumy-dokumenty/statistiky" text:style-name="Internet_20_link" text:visited-style-name="Visited_20_Internet_20_Link">https://ipk.nkp.cz/statistika-pruzkumy-dokumenty/statistiky</text:a></text:p></text:note-body></text:note></text:p></table:table-cell></table:table-row></table:table></draw:text-box></draw:frame><text:span text:style-name="Strong_20_Emphasis">Právní forma zpravodajské jednotky</text:span></text:p>
      <text:p text:style-name="Text_20_body">Řádky byly zredukovány na nejčastější právní formy neprofesionálních či malých profesionálních knihoven.</text:p>
      <text:p text:style-name="Text_20_body"><draw:frame draw:style-name="media" draw:name="Tab. 14 – Zkrácený výkaz – právní forma organizace Legend" text:anchor-type="as-char" draw:z-index="0" svg:width="15.875cm"><draw:text-box><text:p text:style-name="legendcenter"><draw:frame draw:style-name="media" draw:name="Tab. 14 – Zkrácený výkaz – právní forma organizace" text:anchor-type="as-char" draw:z-index="0" svg:width="15.875cm" svg:height="3.4433811802233cm"><draw:image xlink:href="Pictures/fe189af266cbb0b3c808e8af9d661e6a.jpg" xlink:type="simple" xlink:show="embed" xlink:actuate="onLoad"/></draw:frame>Tab. 14 – Zkrácený výkaz – právní forma organizace</text:p></draw:text-box></draw:frame></text:p>
      <text:p text:style-name="Text_20_body"><text:span text:style-name="Emphasis">Tab. 14 – Zkrácený výkaz – právní forma organizace</text:span></text:p>
      <text:p text:style-name="Text_20_body"><text:span text:style-name="Strong_20_Emphasis">I. Knihovní fond</text:span></text:p>
      <text:p text:style-name="Text_20_body">Řádky v oddíle, ve kterém se eviduje knihovní fond, byly zredukovány na dokumenty, které jsou zpravidla k dispozici v menších obecních knihovnách.</text:p>
      <text:p text:style-name="Text_20_body"><text:span text:style-name="Strong_20_Emphasis">Knihovna bez vlastního KF:</text:span> pokud nemá knihovna vlastní KF, pouze deponovaný z pověřené knihovny a/nebo výměnné soubory, nevyplňuje do statistického výkazu nic (ani stav KF, ani volný výběr).</text:p>
      <text:p text:style-name="Text_20_body"><text:span text:style-name="Strong_20_Emphasis">Počet knihovních jednotek ve volném výběru:</text:span> Nelze-li přesně zjistit, pak se použije propočet podle Pokynů pro vyplňování jednotlivých ukazatelů Výkazu Kult, pro ř. 0115: 1 m police = cca 30–35 k. j., resp. svazků. Uvádí se zde jen fond, který je přímo dostupný čtenářům. U malých knihoven se zpravidla rovná počet knihovních jednotek ve volném výběru celkovému stavu knihovního fondu.</text:p>
      <text:p text:style-name="Text_20_body"><draw:frame draw:style-name="media" draw:name="Tab. 15 – Zkrácený výkaz – knihovní fond Legend" text:anchor-type="as-char" draw:z-index="0" svg:width="15.875cm"><draw:text-box><text:p text:style-name="legendcenter"><draw:frame draw:style-name="media" draw:name="Tab. 15 – Zkrácený výkaz – knihovní fond" text:anchor-type="as-char" draw:z-index="1" svg:width="15.875cm" svg:height="13.1318cm"><draw:image xlink:href="Pictures/a0bcad77482f69b38892c73894d7bee4.jpg" xlink:type="simple" xlink:show="embed" xlink:actuate="onLoad"/></draw:frame>Tab. 15 – Zkrácený výkaz – knihovní fond</text:p></draw:text-box></draw:frame></text:p>
      <text:p text:style-name="Text_20_body"><text:span text:style-name="Emphasis">Tab. 15 – Zkrácený výkaz – knihovní fond</text:span></text:p>
      <text:p text:style-name="Text_20_body"><text:span text:style-name="Strong_20_Emphasis">II. Uživatelé</text:span></text:p>
      <text:p text:style-name="Text_20_body">Oddíl je ve stejné podobě jako v klasickém formuláři.</text:p>
      <text:p text:style-name="Text_20_body"><text:span text:style-name="Strong_20_Emphasis">III. Výpůjčky</text:span></text:p>
      <text:p text:style-name="Text_20_body">Řádky byly zredukovány na ty dokumenty, které jsou zpravidla k dispozici v menších obecních knihovnách.</text:p>
      <text:p text:style-name="Text_20_body"><draw:frame draw:style-name="media" draw:name="Tab. 16 – Zkrácený výkaz – výpůjčky Legend" text:anchor-type="as-char" draw:z-index="0" svg:width="15.875cm"><draw:text-box><text:p text:style-name="legendcenter"><draw:frame draw:style-name="media" draw:name="Tab. 16 – Zkrácený výkaz – výpůjčky" text:anchor-type="as-char" draw:z-index="2" svg:width="15.875cm" svg:height="13.632064364207cm"><draw:image xlink:href="Pictures/72ac23e30b362f69aeba3e93de6f78f2.jpg" xlink:type="simple" xlink:show="embed" xlink:actuate="onLoad"/></draw:frame>Tab. 16 – Zkrácený výkaz – výpůjčky</text:p></draw:text-box></draw:frame></text:p>
      <text:p text:style-name="Text_20_body"><text:span text:style-name="Emphasis">Tab. 16 – Zkrácený výkaz – výpůjčky</text:span></text:p>
      <text:p text:style-name="Text_20_body"><text:span text:style-name="Strong_20_Emphasis">IV. Další údaje</text:span></text:p>
      <text:p text:style-name="Text_20_body"><text:span text:style-name="Strong_20_Emphasis">Evidují se:</text:span></text:p>
      <text:list text:style-name="List_20_1" text:continue-numbering="false">
        <text:list-item>
          <text:p text:style-name="List_20_1_Content_First"> požadavky na meziknihovní výpůjční službu,</text:p>
        </text:list-item>
        <text:list-item>
          <text:p text:style-name="List_20_1_Content"> počty svazků půjčených prostřednictvím výměnných souborů,</text:p>
        </text:list-item>
        <text:list-item>
          <text:p text:style-name="List_20_1_Content"> profesní vzdělávání pracovníků knihovny (návaznost na standardy veřejných knihovnických a informačních služeb),</text:p>
        </text:list-item>
        <text:list-item>
          <text:p text:style-name="List_20_1_Content"> knihovnou organizované kulturní, komunitní a vzdělávací akce včetně těch, kde knihovna není hlavním pořadatelem, a to jak fyzické, tak online,</text:p>
        </text:list-item>
        <text:list-item>
          <text:p text:style-name="List_20_1_Content"> plocha knihovny pro uživatele m2,</text:p>
        </text:list-item>
        <text:list-item>
          <text:p text:style-name="List_20_1_Content"> počet studijních míst,</text:p>
        </text:list-item>
        <text:list-item>
          <text:p text:style-name="List_20_1_Content"> počet PC s připojením na internet pro uživatele,</text:p>
        </text:list-item>
        <text:list-item>
          <text:p text:style-name="List_20_1_Content"> možnost připojení na wi-fi v prostorách knihovny,</text:p>
        </text:list-item>
        <text:list-item>
          <text:p text:style-name="List_20_1_Content"> poskytování kopírovací služby,</text:p>
        </text:list-item>
        <text:list-item>
          <text:p text:style-name="List_20_1_Content_Last"> počet hodin pro veřejnost týdně.</text:p>
        </text:list-item>
      </text:list>
      <text:p text:style-name="Text_20_body"><draw:frame draw:style-name="media" draw:name="Tab. 17 – Zkrácený výkaz – další údaje Legend" text:anchor-type="as-char" draw:z-index="0" svg:width="15.875cm"><draw:text-box><text:p text:style-name="legendcenter"><draw:frame draw:style-name="media" draw:name="Tab. 17 – Zkrácený výkaz – další údaje" text:anchor-type="as-char" draw:z-index="3" svg:width="15.875cm" svg:height="17.661251980983cm"><draw:image xlink:href="Pictures/e2bb19d6ed76130f4695be663262f63c.jpg" xlink:type="simple" xlink:show="embed" xlink:actuate="onLoad"/></draw:frame>Tab. 17 – Zkrácený výkaz – další údaje</text:p></draw:text-box></draw:frame></text:p>
      <text:p text:style-name="Text_20_body"><text:span text:style-name="Emphasis">Tab. 17 – Zkrácený výkaz – další údaje</text:span></text:p>
      <text:p text:style-name="Text_20_body"><draw:frame draw:style-name="media" draw:name="Tab. 18 – Zkrácený výkaz – další údaje (dokončení) Legend" text:anchor-type="as-char" draw:z-index="0" svg:width="15.875cm"><draw:text-box><text:p text:style-name="legendcenter"><draw:frame draw:style-name="media" draw:name="Tab. 18 – Zkrácený výkaz – další údaje (dokončení)" text:anchor-type="as-char" draw:z-index="4" svg:width="15.875cm" svg:height="7.2228697749196cm"><draw:image xlink:href="Pictures/b683bfb3c7edc5944bb555977c30cb6d.jpg" xlink:type="simple" xlink:show="embed" xlink:actuate="onLoad"/></draw:frame>Tab. 18 – Zkrácený výkaz – další údaje (dokončení)</text:p></draw:text-box></draw:frame></text:p>
      <text:p text:style-name="Text_20_body"><text:span text:style-name="Emphasis">Tab. 18 – Zkrácený výkaz – další údaje (dokončení)</text:span></text:p>
      <text:p text:style-name="Text_20_body"><text:span text:style-name="Strong_20_Emphasis">V. Elektronické služby</text:span></text:p>
      <text:p text:style-name="Text_20_body">Evidují se informace, zda má knihovna web/webovou stránku, elektronický katalog na internetu, dále počet vstupů do elektronického katalogu (z knihovny a mimo knihovnu), online výpůjčky, návštěvníci online akcí.</text:p>
      <text:p text:style-name="Text_20_body"><draw:frame draw:style-name="media" draw:name="Tab. 19 – Zkrácený výkaz – elektronické služby knihovny Legend" text:anchor-type="as-char" draw:z-index="0" svg:width="15.875cm"><draw:text-box><text:p text:style-name="legendcenter"><draw:frame draw:style-name="media" draw:name="Tab. 19 – Zkrácený výkaz – elektronické služby knihovny" text:anchor-type="as-char" draw:z-index="5" svg:width="15.875cm" svg:height="9.9186795491143cm"><draw:image xlink:href="Pictures/827ce1ac9effb9df96fe564cc4981a65.jpg" xlink:type="simple" xlink:show="embed" xlink:actuate="onLoad"/></draw:frame>Tab. 19 – Zkrácený výkaz – elektronické služby knihovny</text:p></draw:text-box></draw:frame></text:p>
      <text:p text:style-name="Text_20_body"><text:span text:style-name="Emphasis">Tab. 19 – Zkrácený výkaz – elektronické služby knihovny</text:span></text:p>
      <text:p text:style-name="Text_20_body"><text:span text:style-name="Strong_20_Emphasis">VI. Zaměstnanci</text:span></text:p>
      <text:p text:style-name="Text_20_body">Nově zde přibyly řádky:</text:p>
      <text:list text:style-name="List_20_1" text:continue-numbering="false">
        <text:list-item>
          <text:p text:style-name="List_20_1_Content_First"> 0610 Osoby pracující na základě některé z dohod o pracích konaných mimo pracovní poměr (DPP, DPČ),</text:p>
        </text:list-item>
        <text:list-item>
          <text:p text:style-name="List_20_1_Content"> 0611 Počet hodin odpracovaných osobami na základě DPP, DPČ.</text:p>
        </text:list-item>
        <text:list-item/>
      </text:list>
      <text:p text:style-name="Text_20_body">Tyto řádky se budou týkat velké části zaměstnanců neprofesionálních knihoven, kteří zpravidla pracují na dohodu o provedení práce (DPP) nebo dohodu o pracovní činnosti (DPČ)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UPOZORNĚNÍ</text:span></text:p><text:p text:style-name="Text_20_body">Od roku 2025 nastává v tomto oddíle důležitá změna zejména pro neprofesionální knihovny, které tento oddíl zpravidla nevyplňovaly.</text:p></table:table-cell></table:table-row></table:table></draw:text-box></draw:frame><text:span text:style-name="Strong_20_Emphasis">VII. a VIII. Hospodaření knihovny</text:span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UPOZORNĚNÍ</text:span></text:p><text:p text:style-name="Text_20_body">Je důležité mít vyplněné alespoň základní ekonomické (finanční) údaje o provozu knihovny!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Řádek 0701</text:p>
        </text:list-item>
      </text:list>
      <text:p text:style-name="Text_20_body">Tržby za vlastní výkony (výrobky, služby) a za zboží (např. pokud vybíráte registrační nebo jiné poplatky).</text:p>
      <text:list text:style-name="List_20_1" text:continue-numbering="false">
        <text:list-item>
          <text:p text:style-name="LastListParagraph_List_20_1_Content_First"> Řádek 0705</text:p>
        </text:list-item>
      </text:list>
      <text:p text:style-name="Text_20_body">Příspěvky, dotace a granty na provoz z rozpočtu obce (veškeré příspěvky na provoz knihovn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zkraceny_vykaz_pro_male_neprofesionalni_knihovny</dc:title>
  </office:meta>
</office:document-meta>
</file>