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9e8a459fe96a7ecc157a1ac3410c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statistika:start"/><text:bookmark-start text:name="__RefHeading___statistika_knihoven_1"/><text:bookmark-start text:name="statistika_knihoven"/>Statistika knihoven<text:bookmark-end text:name="__RefHeading___statistika_knihoven_1"/><text:bookmark-end text:name="statistika_knihoven"/></text:h><text:p text:style-name="Text_20_body"><text:span text:style-name="Strong_20_Emphasis">Příručka pro práci se statistikou ve veřejných knihovnách</text:span></text:p><text:p text:style-name="Text_20_body">Autoři:<text:line-break/>
<text:span text:style-name="Strong_20_Emphasis">Lucie Macháčková</text:span><text:line-break/>
<text:span text:style-name="Strong_20_Emphasis">Eva Semrádová</text:span><text:line-break/>
<text:span text:style-name="Strong_20_Emphasis">Vít Richter</text:span><text:line-break/>
<text:span text:style-name="Strong_20_Emphasis">Marie Šedá</text:span><text:line-break/></text:p><text:p text:style-name="Text_20_body">Redakce elektronické verze: <text:line-break/>
<text:span text:style-name="Strong_20_Emphasis">Marie Šedá</text:span><text:line-break/>
<text:span text:style-name="Strong_20_Emphasis">Linda Jansová</text:span></text:p><text:p text:style-name="Text_20_body">Praha <text:line-break/>
Národní knihovna ČR – Knihovnický institut<text:line-break/>
leden 2025 – (aktualizováno průběžně)<text:line-break/></text:p><text:p text:style-name="Text_20_body"><text:a xlink:type="simple" xlink:href="https://prirucky.ipk.nkp.cz/statistika/obsah" text:style-name="Internet_20_link" text:visited-style-name="Visited_20_Internet_20_Link">Přejít k obsahu</text:a><text:line-break/></text:p></table:table-cell></table:table-row></table:table></draw:text-box></draw:frame><draw:frame draw:style-name="media" draw:name="Obálka tištěného vydání příručky Statistika knihoven Legend" text:anchor-type="as-char" draw:z-index="0" svg:width="13.229166666667cm"><draw:text-box><text:p text:style-name="legendcenter"><draw:frame draw:style-name="media" draw:name="Obálka tištěného vydání příručky Statistika knihoven" text:anchor-type="as-char" draw:z-index="0" svg:width="13.229166666667cm" svg:height="17.990869728916cm"><draw:image xlink:href="Pictures/2a9e8a459fe96a7ecc157a1ac3410ce7.png" xlink:type="simple" xlink:show="embed" xlink:actuate="onLoad"/></draw:frame>Obálka tištěného vydání příručky Statistika knihoven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start</dc:title>
  </office:meta>
</office:document-meta>
</file>