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8b2ac1f88d31fd8b01d4c5cc5af06d.png"/>
  <manifest:file-entry manifest:media-type="image/jpeg" manifest:full-path="Pictures/ab84356a3b5abf4529251f1d4f56e772.jpg"/>
  <manifest:file-entry manifest:media-type="image/png" manifest:full-path="Pictures/0342da52d0ce44faff160f15ccf2cb52.png"/>
  <manifest:file-entry manifest:media-type="image/jpeg" manifest:full-path="Pictures/c02b3027fe0af8baeb407a1ea38c6f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ka:standard_pro_dobrou_knihovnu"/><text:bookmark-start text:name="__RefHeading___standard_pro_dobrou_knihovnu_1"/><text:bookmark-start text:name="standard_pro_dobrou_knihovnu"/>11. Standard pro dobrou knihovnu<text:bookmark-end text:name="__RefHeading___standard_pro_dobrou_knihovnu_1"/><text:bookmark-end text:name="standard_pro_dobrou_knihovnu"/></text:h>
      <text:p text:style-name="Text_20_body"><text:span text:style-name="Strong_20_Emphasis">Metodický pokyn Ministerstva kultury k vymezení standardu veřejných knihovnických a informačních služeb poskytovaných knihovnami zřizovanými a/nebo provozovanými obcemi a kraji na území České republiky</text:span> byl poprvé vydán v roce 2005. </text:p>
      <text:p text:style-name="Text_20_body">Jeho cílem je stanovení podmínek pro kvalitní poskytování služeb knihoven. V průběhu let byl několikrát novelizován, v roce 2023 vyšlo již <text:a xlink:type="simple" xlink:href="https://mk.gov.cz/doc/cms_library/metodicky_pokyn_pro_-vkis_2023_defp-17952.pdf" text:style-name="Internet_20_link" text:visited-style-name="Visited_20_Internet_20_Link">5., aktualizované vydání</text:a>.</text:p>
      <text:p text:style-name="Text_20_body">Standard pro dobrou knihovnu v průběhu let reflektuje změny v nabídce a poskytování služeb knihovny. Úzce souvisí především s hodnocením výkonů a kvality činnosti knihoven.</text:p>
      <text:p text:style-name="Text_20_body"><draw:frame draw:style-name="media" draw:name="Obr. 29 – Standard pro dobrou knihovnu Legend" text:anchor-type="as-char" draw:z-index="0" svg:width="10.583333333333cm"><draw:text-box><text:p text:style-name="legendcenter"><draw:frame draw:style-name="media" draw:name="Obr. 29 – Standard pro dobrou knihovnu" text:anchor-type="as-char" draw:z-index="0" svg:width="10.583333333333cm" svg:height="10.583333333333cm"><draw:image xlink:href="Pictures/7c8b2ac1f88d31fd8b01d4c5cc5af06d.png" xlink:type="simple" xlink:show="embed" xlink:actuate="onLoad"/></draw:frame>Obr. 29 – Standard pro dobrou knihovnu</text:p></draw:text-box></draw:frame></text:p>
      <text:p text:style-name="Text_20_body"><text:span text:style-name="Emphasis">Obr. 29 – Standard pro dobrou knihovnu</text:span></text:p>
      <text:p text:style-name="Text_20_body">Metodický pokyn stanovuje základní kvantitativní a kvalitativní podmínky pro poskytování knihovnických služeb pro knihovny zřizované a/nebo provozované obcemi a kraji na území České republiky, zapsané v evidenci knihoven Ministerstva kultury ČR. </text:p>
      <text:p text:style-name="Text_20_body">Vychází z obecných principů <text:a xlink:type="simple" xlink:href="https://ipk.nkp.cz/legislativa/mezinarodni-doporuceni/Manifest_UNESCO.htm" text:style-name="Internet_20_link" text:visited-style-name="Visited_20_Internet_20_Link">Manifestu IFLA/UNESCO o veřejných knihovnách z roku 2022</text:a> a související směrnice IFLA: <text:a xlink:type="simple" xlink:href="https://ipk.nkp.cz/docs/IFLA/sluzby-verejnych-knihovensmernice-ifla-.pdf" text:style-name="Internet_20_link" text:visited-style-name="Visited_20_Internet_20_Link">Služby veřejných knihoven z roku 2012</text:a>.</text:p>
      <text:h text:style-name="Heading_20_2" text:outline-level="2"><text:bookmark-start text:name="__RefHeading___vyhodnocovani_standardu_vkis_2"/><text:bookmark-start text:name="vyhodnocovani_standardu_vkis"/>Vyhodnocování Standardu VKIS<text:bookmark-end text:name="__RefHeading___vyhodnocovani_standardu_vkis_2"/><text:bookmark-end text:name="vyhodnocovani_standardu_vkis"/></text:h>
      <text:p text:style-name="Text_20_body">Materiál se zabývá mnoha okruhy činnosti a podmínek pro poskytování knihovnických služeb. Jeho součástí je vyhodnocování plnění standardu VKIS. To vychází ze statistického šetření, které je prováděno na základě
výkazu Kult (MK) 12-01 a doplňováno je dílčí analýzou či průzkumem.</text:p>
      <text:p text:style-name="Text_20_body"><text:span text:style-name="Strong_20_Emphasis">Pomocí statistických dat je možno hodnotit tyto ukazatele standardu:</text:span></text:p>
      <text:list text:style-name="List_20_1" text:continue-numbering="false">
        <text:list-item>
          <text:p text:style-name="List_20_1_Content_First"> bezbariérový přístup (ano – ne),</text:p>
        </text:list-item>
        <text:list-item>
          <text:p text:style-name="List_20_1_Content"> nabídka veřejné wi-fi (ano – ne),</text:p>
        </text:list-item>
        <text:list-item>
          <text:p text:style-name="List_20_1_Content"> počet provozních hodin pro veřejnost,</text:p>
        </text:list-item>
        <text:list-item>
          <text:p text:style-name="List_20_1_Content"> náklady na knihovní fond na obyvatele,</text:p>
        </text:list-item>
        <text:list-item>
          <text:p text:style-name="List_20_1_Content"> objem knihovního fondu na 1 000 obyvatel,</text:p>
        </text:list-item>
        <text:list-item>
          <text:p text:style-name="List_20_1_Content"> procento obnovy knihovního fondu,</text:p>
        </text:list-item>
        <text:list-item>
          <text:p text:style-name="List_20_1_Content"> prostory knihovny pro uživatele v m2 na 1 000 obyvatel,</text:p>
        </text:list-item>
        <text:list-item>
          <text:p text:style-name="List_20_1_Content"> počet studijních míst,</text:p>
        </text:list-item>
        <text:list-item>
          <text:p text:style-name="List_20_1_Content"> počet veřejně přístupných stanic připojených k internetu,</text:p>
        </text:list-item>
        <text:list-item>
          <text:p text:style-name="List_20_1_Content"> web/webová stránka knihovny (ano – ne),</text:p>
        </text:list-item>
        <text:list-item>
          <text:p text:style-name="List_20_1_Content"> elektronický katalog knihovny (OPAC) na internetu (ano – ne),</text:p>
        </text:list-item>
        <text:list-item>
          <text:p text:style-name="List_20_1_Content"> počet vzdělávacích, kulturních a komunitních aktivit knihovny,</text:p>
        </text:list-item>
        <text:list-item>
          <text:p text:style-name="List_20_1_Content_Last"> vzdělávání pracovníků knihovny.</text:p>
        </text:list-item>
      </text:list>
      <text:p text:style-name="Text_20_body"><text:span text:style-name="Strong_20_Emphasis">Standard VKIS vyhodnocuje:</text:span></text:p>
      <text:list text:style-name="List_20_1" text:continue-numbering="false">
        <text:list-item>
          <text:p text:style-name="List_20_1_Content_First"> na místní úrovni provozovatel knihovny,</text:p>
        </text:list-item>
        <text:list-item>
          <text:p text:style-name="List_20_1_Content"> na krajské úrovni krajská knihovna, případně ve spolupráci s knihovnami pověřenými výkonem regionálních funkcí,</text:p>
        </text:list-item>
        <text:list-item>
          <text:p text:style-name="List_20_1_Content_Last"> na celostátní úrovni Národní knihovna České republiky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ÍKLAD DOBRÉ PRAXE</text:span></text:p><text:p text:style-name="Text_20_body">Pravidelná hodnocení standardu VKIS zveřejňuje na svém webu např. <text:a xlink:type="simple" xlink:href="https://www.kfbz.cz/standard-verejnych-knihovnickych-informacnich-sluzeb-vkis" text:style-name="Internet_20_link" text:visited-style-name="Visited_20_Internet_20_Link">Krajská knihovna F. Bartoše ve Zlíně</text:a>, a to od roku 2010, či  <text:a xlink:type="simple" xlink:href="https://www.knihovnauk.cz/wp-content/uploads/2023/06/Plneni-standardu_21-22_komplet.pdf" text:style-name="Internet_20_link" text:visited-style-name="Visited_20_Internet_20_Link">Knihovna Ústeckého kraje</text:a>.</text:p></table:table-cell></table:table-row></table:table></draw:text-box></draw:frame><text:span text:style-name="Strong_20_Emphasis">Nástroj pro vyhodnocování standardu VKIS</text:span></text:p>
      <text:p text:style-name="Text_20_body">Každá veřejná knihovna si může sama provést hodnocení podle doporučených parametrů nastavených standardem VKIS. V zásadě jde o to, porovnat své hodnoty ze statistického výkazu s doporučenými hodnotami ve standardu.</text:p>
      <text:p text:style-name="Text_20_body">Standard rozděluje knihovny podle počtu obyvatel obce a v každé velikostní kategorii stanoví doporučené hodnoty pro „dobrou knihovnu“. Z tohoto hlediska se knihovna dozví, které standardy splňuje a které nesplňuje.</text:p>
      <text:p text:style-name="Text_20_body">Pokud zjistí, že standard nesplňuje, mělo by to být podnětem ke zlepšování a hledání nástrojů a cest pro další rozvoj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NFO</text:span></text:p><text:p text:style-name="Text_20_body">V roce 2024 NIPOS ve spolupráci s NK ČR vytvořil speciální nástroj pro vyhodnocování standardu VKIS. Základem je databáze statistických údajů všech veřejných knihoven, a to za období od roku 2012 do současnosti, kterou lze analyzovat pomocí čtyř základních kritérií a jejich kombinací.</text:p></table:table-cell></table:table-row></table:table></draw:text-box></draw:frame><text:span text:style-name="Strong_20_Emphasis">Roky shromážděných dat: od roku 2012 do současnosti, územní členění:</text:span></text:p>
      <text:list text:style-name="List_20_1" text:continue-numbering="false">
        <text:list-item>
          <text:p text:style-name="List_20_1_Content_First"> celá ČR,</text:p>
        </text:list-item>
        <text:list-item>
          <text:p text:style-name="List_20_1_Content_Last"> jednotlivé kraje,</text:p>
        </text:list-item>
      </text:list>
      <text:p text:style-name="Text_20_body"><text:span text:style-name="Strong_20_Emphasis">počet obyvatel (obsluhovaná populace) dle členění standardu VKIS:</text:span></text:p>
      <text:list text:style-name="List_20_1" text:continue-numbering="false">
        <text:list-item>
          <text:p text:style-name="List_20_1_Content_First"> do 500 obyvatel,</text:p>
        </text:list-item>
        <text:list-item>
          <text:p text:style-name="List_20_1_Content"> 501 až 1 000 obyvatel,</text:p>
        </text:list-item>
        <text:list-item>
          <text:p text:style-name="List_20_1_Content"> 1 001 až 3 000 obyvatel,</text:p>
        </text:list-item>
        <text:list-item>
          <text:p text:style-name="List_20_1_Content"> 3 001 až 5 000 obyvatel,</text:p>
        </text:list-item>
        <text:list-item>
          <text:p text:style-name="List_20_1_Content"> 5 001 až 10 000 obyvatel,</text:p>
        </text:list-item>
        <text:list-item>
          <text:p text:style-name="List_20_1_Content"> 10 001 až 20 000 obyvatel,</text:p>
        </text:list-item>
        <text:list-item>
          <text:p text:style-name="List_20_1_Content"> 20 001 až 40 000 obyvatel,</text:p>
        </text:list-item>
        <text:list-item>
          <text:p text:style-name="List_20_1_Content_Last"> více než 40 000 obyvatel,</text:p>
        </text:list-item>
      </text:list>
      <text:p text:style-name="Text_20_body"><text:span text:style-name="Strong_20_Emphasis">typy knihoven:</text:span></text:p>
      <text:list text:style-name="List_20_1" text:continue-numbering="false">
        <text:list-item>
          <text:p text:style-name="List_20_1_Content_First"> všechny knihovny,</text:p>
        </text:list-item>
        <text:list-item>
          <text:p text:style-name="List_20_1_Content"> knihovny pověřené výkonem regionálních funkcí,</text:p>
        </text:list-item>
        <text:list-item>
          <text:p text:style-name="List_20_1_Content"> základní knihovny s profesionálními pracovníky,</text:p>
        </text:list-item>
        <text:list-item>
          <text:p text:style-name="List_20_1_Content_Last"> základní knihovny s neprofesionálními pracovníky.</text:p>
        </text:list-item>
      </text:list>
      <text:p text:style-name="Text_20_body"><text:span text:style-name="Strong_20_Emphasis">Jednotlivá kritéria je možné mezi sebou kombinovat.</text:span></text:p>
      <text:h text:style-name="Heading_20_3" text:outline-level="3"><text:bookmark-start text:name="__RefHeading___jak_vyuzivat_nastroj_pro_vyhodnocovani_standardu_vkis_3"/><text:bookmark-start text:name="jak_vyuzivat_nastroj_pro_vyhodnocovani_standardu_vkis"/>Jak využívat nástroj pro vyhodnocování standardu VKIS<text:bookmark-end text:name="__RefHeading___jak_vyuzivat_nastroj_pro_vyhodnocovani_standardu_vkis_3"/><text:bookmark-end text:name="jak_vyuzivat_nastroj_pro_vyhodnocovani_standardu_vkis"/></text:h>
      <text:p text:style-name="Text_20_body"><text:span text:style-name="Strong_20_Emphasis">Vstup do systému</text:span></text:p>
      <text:p text:style-name="Text_20_body">Pro vstup do systému využijeme <text:a xlink:type="simple" xlink:href="https://www.benchmarkingknihoven.cz" text:style-name="Internet_20_link" text:visited-style-name="Visited_20_Internet_20_Link">vstupní stránku do projektu Benchmarking knihoven</text:a>.</text:p>
      <text:p text:style-name="Text_20_body"><text:span text:style-name="Strong_20_Emphasis">Další postup:</text:span></text:p>
      <text:list text:style-name="List_20_1" text:continue-numbering="false">
        <text:list-item>
          <text:p text:style-name="List_20_1_Content_First"> stiskněte tlačítko <text:span text:style-name="Strong_20_Emphasis">Vstoupit anonymně</text:span>,</text:p>
        </text:list-item>
        <text:list-item>
          <text:p text:style-name="List_20_1_Content"> přečtěte si vstupní informaci a stiskněte <text:span text:style-name="Strong_20_Emphasis">Vstoupit</text:span>,</text:p>
        </text:list-item>
        <text:list-item>
          <text:p text:style-name="List_20_1_Content_Last"> na horní liště stiskněte tlačítko <text:span text:style-name="Strong_20_Emphasis">Standardy</text:span>.</text:p>
        </text:list-item>
      </text:list>
      <text:p text:style-name="Text_20_body"><draw:frame draw:style-name="media" draw:name="Obr. 31 – Vstupní stránka do projektu Benchmarking knihoven a do vyhodnocování standardu VKIS Legend" text:anchor-type="as-char" draw:z-index="0" svg:width="15.875cm"><draw:text-box><text:p text:style-name="legendcenter"><draw:frame draw:style-name="media" draw:name="Obr. 31 – Vstupní stránka do projektu Benchmarking knihoven a do vyhodnocování standardu VKIS" text:anchor-type="as-char" draw:z-index="1" svg:width="15.875cm" svg:height="11.384462151394cm"><draw:image xlink:href="Pictures/ab84356a3b5abf4529251f1d4f56e772.jpg" xlink:type="simple" xlink:show="embed" xlink:actuate="onLoad"/></draw:frame>Obr. 31 – Vstupní stránka do projektu Benchmarking knihoven a do vyhodnocování standardu VKIS</text:p></draw:text-box></draw:frame></text:p>
      <text:p text:style-name="Text_20_body"><text:span text:style-name="Emphasis">Obr. 31 – Vstupní stránka do projektu Benchmarking knihoven a do vyhodnocování standardu VKIS</text:span></text:p>
      <text:p text:style-name="Text_20_body"><draw:frame draw:style-name="media" draw:name="Obr. 32 – Základní popis anonymní databáze pro hodnocení standardu VKIS Legend" text:anchor-type="as-char" draw:z-index="0" svg:width="15.875cm"><draw:text-box><text:p text:style-name="legendcenter"><draw:frame draw:style-name="media" draw:name="Obr. 32 – Základní popis anonymní databáze pro hodnocení standardu VKIS" text:anchor-type="as-char" draw:z-index="2" svg:width="15.875cm" svg:height="5.9584737196765cm"><draw:image xlink:href="Pictures/0342da52d0ce44faff160f15ccf2cb52.png" xlink:type="simple" xlink:show="embed" xlink:actuate="onLoad"/></draw:frame>Obr. 32 – Základní popis anonymní databáze pro hodnocení standardu VKIS</text:p></draw:text-box></draw:frame></text:p>
      <text:p text:style-name="Text_20_body"><text:span text:style-name="Emphasis">Obr. 32 – Základní popis anonymní databáze pro hodnocení standardu VKIS</text:span></text:p>
      <text:h text:style-name="Heading_20_3" text:outline-level="3"><text:bookmark-start text:name="__RefHeading___co_ukazuji_jednotlive_udaje_a_jak_je_interpretovat_4"/><text:bookmark-start text:name="co_ukazuji_jednotlive_udaje_a_jak_je_interpretovat"/>Co ukazují jednotlivé údaje a jak je interpretovat<text:bookmark-end text:name="__RefHeading___co_ukazuji_jednotlive_udaje_a_jak_je_interpretovat_4"/><text:bookmark-end text:name="co_ukazuji_jednotlive_udaje_a_jak_je_interpretovat"/></text:h>
      <text:h text:style-name="Heading_20_4" text:outline-level="4"><text:bookmark-start text:name="__RefHeading___analyza_podle_poctu_obyvatel_v_obci_5"/><text:bookmark-start text:name="analyza_podle_poctu_obyvatel_v_obci"/>Analýza podle počtu obyvatel v obci<text:bookmark-end text:name="__RefHeading___analyza_podle_poctu_obyvatel_v_obci_5"/><text:bookmark-end text:name="analyza_podle_poctu_obyvatel_v_obci"/></text:h>
      <text:p text:style-name="Text_20_body">Pokud zvolíme jako hlavní kritérium počet obyvatel, zobrazí se nám tabulka, kde v horním řádku jsou knihovny rozděleny podle počtu obyvatel.V levé svislé části jsou potom jednotlivé indikátory standardu VKIS.</text:p>
      <text:p text:style-name="Text_20_body">Podívejme se např. na řádek <text:span text:style-name="Strong_20_Emphasis">Bezbariérový přístup:</text:span></text:p>
      <text:list text:style-name="List_20_1" text:continue-numbering="false">
        <text:list-item>
          <text:p text:style-name="List_20_1_Content_First"> řádek <text:span text:style-name="Strong_20_Emphasis">ANO</text:span> uvádí počet knihoven, které splňují hodnotu nastavenou standardem,</text:p>
        </text:list-item>
        <text:list-item>
          <text:p text:style-name="List_20_1_Content"> řádek <text:span text:style-name="Strong_20_Emphasis">NE</text:span> uvádí počet knihoven, které nesplňují standard,</text:p>
        </text:list-item>
        <text:list-item>
          <text:p text:style-name="List_20_1_Content_Last"> řádek <text:span text:style-name="Strong_20_Emphasis">Procento plnění</text:span> uvádí procento knihoven, které splňují standard, tj. v daném případě jsou bezbariérové.</text:p>
        </text:list-item>
      </text:list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INFO</text:span></text:p><text:p text:style-name="Text_20_body">Nejlepší dostupnost mají knihovny působící v obcích o velikosti 20 001 až 40 000 obyvatel – standard splňuje 82,1 % knihoven. Naopak nejhorší dostupnost je v obcích do 500 obyvatel – zde standard splňuje pouze 24,6 % knihoven.</text:p></table:table-cell></table:table-row></table:table></draw:text-box></draw:frame>Stejným způsobem můžeme hodnotit <text:span text:style-name="Strong_20_Emphasis">Nabídku veřejné wi-fi, Počet provozních hodin pro veřejnost</text:span> apod.</text:p>
      <text:p text:style-name="Text_20_body">Zvolená kritéria můžeme libovolně kombinovat, tj. můžeme si postupně vybrat pro hodnocení knihovny v jednotlivých krajích a zde hodnotit zvlášť pověřené knihovny, profesionální knihovny a neprofesionální knihovny.</text:p>
      <text:p text:style-name="Text_20_body"><draw:frame draw:style-name="media" draw:name="Obr. 33 – Příklad zadání analýzy standardu VKIS v kategoriích knihoven podle počtu obyvatel Legend" text:anchor-type="as-char" draw:z-index="0" svg:width="15.875cm"><draw:text-box><text:p text:style-name="legendcenter"><draw:frame draw:style-name="media" draw:name="Obr. 33 – Příklad zadání analýzy standardu VKIS v kategoriích knihoven podle počtu obyvatel" text:anchor-type="as-char" draw:z-index="3" svg:width="15.875cm" svg:height="7.3968231253578cm"><draw:image xlink:href="Pictures/c02b3027fe0af8baeb407a1ea38c6f1f.jpg" xlink:type="simple" xlink:show="embed" xlink:actuate="onLoad"/></draw:frame>Obr. 33 – Příklad zadání analýzy standardu VKIS v kategoriích knihoven podle počtu obyvatel</text:p></draw:text-box></draw:frame></text:p>
      <text:p text:style-name="Text_20_body"><text:span text:style-name="Emphasis">Obr. 33 – Příklad zadání analýzy standardu VKIS v kategoriích knihoven podle počtu obyvatel</text:span></text:p>
      <text:h text:style-name="Heading_20_4" text:outline-level="4"><text:bookmark-start text:name="__RefHeading___analyza_podle_kraju_6"/><text:bookmark-start text:name="analyza_podle_kraju"/>Analýza podle krajů<text:bookmark-end text:name="__RefHeading___analyza_podle_kraju_6"/><text:bookmark-end text:name="analyza_podle_kraju"/></text:h>
      <text:p text:style-name="Text_20_body">Pokud stiskneme tlačítko <text:span text:style-name="Strong_20_Emphasis">Podle krajů</text:span>, v tabulce se zobrazí počty knihoven v jednotlivých krajích. Dále volíme základní knihovna s profesionálními pracovníky, nerozlišujeme počet obyvatel a hodnotíme data za rok 2023.</text:p>
      <text:p text:style-name="Text_20_body">Pokud se opět podíváme na <text:span text:style-name="Strong_20_Emphasis">Bezbariérový přístup</text:span>, vidíme, že v Praze je 90,5 % knihoven bezbariérových, zatímco Plzeňský kraj má pouze 41,3 % profesionálních knihoven bez barié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standard_pro_dobrou_knihovnu</dc:title>
  </office:meta>
</office:document-meta>
</file>