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8a5e6e0da4cde751a592cc2c0234b8.png"/>
  <manifest:file-entry manifest:media-type="image/jpeg" manifest:full-path="Pictures/83cc3f46e87e3bbc98f97d5ef2a35f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tistika:rocni_vykaz_o_knihovne"/><text:bookmark-start text:name="__RefHeading___rocni_vykaz_o_knihovne_1"/><text:bookmark-start text:name="rocni_vykaz_o_knihovne"/>4. Roční výkaz o knihovně<text:bookmark-end text:name="__RefHeading___rocni_vykaz_o_knihovne_1"/><text:bookmark-end text:name="rocni_vykaz_o_knihovne"/></text:h>
      <text:p text:style-name="Text_20_body"><text:span text:style-name="Strong_20_Emphasis">Výkaz Kult (MK) 12-01</text:span> je součástí programu statistických zjišťování na konkrétní rok. Je určen pro knihovny, které poskytují knihovnické a informační služby ve smyslu zákona č. 257/2001 Sb. (knihovní zákon) <text:note text:id="ftn0" text:note-class="footnote"><text:note-citation text:label="1)">1)</text:note-citation><text:note-body><text:p text:style-name="Text_20_body">Dostupné z: <text:a xlink:type="simple" xlink:href="https://www.zakonyprolidi.cz/cs/2001-257" text:style-name="Internet_20_link" text:visited-style-name="Visited_20_Internet_20_Link">https://www.zakonyprolidi.cz/cs/2001-257</text:a></text:p></text:note-body></text:note>.</text:p>
      <text:p text:style-name="Text_20_body"><text:span text:style-name="Strong_20_Emphasis">SOUHLAS SE ZVEŘEJNĚNÍM DAT</text:span></text:p>
      <text:p text:style-name="Text_20_body">Nedílnou součástí statistického sběru je Souhlas se zveřejněním dat, který je k dispozici ve dvou formátech. V tištěné podobě je ke stažení na webu NIPOS <text:note text:id="ftn1" text:note-class="footnote"><text:note-citation text:label="2)">2)</text:note-citation><text:note-body><text:p text:style-name="Text_20_body">Dostupné z: <text:a xlink:type="simple" xlink:href="https://www.statistikakultury.cz/nase-vykazy/" text:style-name="Internet_20_link" text:visited-style-name="Visited_20_Internet_20_Link">https://www.statistikakultury.cz/nase-vykazy/</text:a></text:p></text:note-body></text:note>. Souhlasem knihovna umožňuje publikování individuálních údajů ve výstupech NIPOS. Jedná se např. o přehledy pořadí knihoven podle výkonnostních ukazatelů. Souhlas se vztahuje pouze na údaje neekonomické povahy (např. počet výpůjček či návštěvníků), ekonomické údaje se nezveřejňují.</text:p>
      <text:p text:style-name="Text_20_body">Souhlas v tištěném formátu by každý rok měly vyplnit knihovny, pro které je sběrným místem Ročního výkazu o knihovně Kult (MK) 12-01 příslušná pověřená knihovna. Ta následně uvede souhlas či nesouhlas v elektronickém sběru.</text:p>
      <text:p text:style-name="Text_20_body">Knihovny s přímým vstupem do elektronického sběru tento úkon provedou v elektronickém formuláři sam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IP</text:span></text:p><text:p text:style-name="Text_20_body">V případně nejasností doporučujeme konzultaci s metodikem pověřené/
krajské knihovny, nebo metodikem Národní knihovny ČR (dále NK ČR) <text:note text:id="ftn2" text:note-class="footnote"><text:note-citation text:label="3)">3)</text:note-citation><text:note-body><text:p text:style-name="Text_20_body">Je možno využít i službu Ptejte se metodika.</text:p></text:note-body></text:note>. </text:p></table:table-cell></table:table-row></table:table></draw:text-box></draw:frame></text:p>
      <text:h text:style-name="Heading_20_3" text:outline-level="3"><text:bookmark-start text:name="__RefHeading___tradicni_zpusob_sberu_dat_2"/><text:bookmark-start text:name="tradicni_zpusob_sberu_dat"/>Tradiční způsob sběru dat<text:bookmark-end text:name="__RefHeading___tradicni_zpusob_sberu_dat_2"/><text:bookmark-end text:name="tradicni_zpusob_sberu_dat"/></text:h>
      <text:p text:style-name="Text_20_body"><text:span text:style-name="Strong_20_Emphasis">Papírové formuláře:</text:span> Klasický způsob, kdy knihovny vyplňují papírové formuláře Ročního výkazu o knihovně a zasílají je poštou nebo je osobně předávají své pověřené knihovně, která je dále zpracovává.</text:p>
      <text:h text:style-name="Heading_20_3" text:outline-level="3"><text:bookmark-start text:name="__RefHeading___moderni_elektronicke_zpusoby_sberu_dat_3"/><text:bookmark-start text:name="moderni_elektronicke_zpusoby_sberu_dat"/>Moderní elektronické způsoby sběru dat<text:bookmark-end text:name="__RefHeading___moderni_elektronicke_zpusoby_sberu_dat_3"/><text:bookmark-end text:name="moderni_elektronicke_zpusoby_sberu_dat"/></text:h>
      <text:p text:style-name="Text_20_body"><text:span text:style-name="Strong_20_Emphasis">Online formuláře:</text:span> Vyplňování a odesílání Ročního výkazu o knihovně v elektronické podobě, a to buď prostřednictvím souborů ve formátech MS Word, MS Excel, nebo databáze elektronického sběru dat NIPOS. Způsob odesílání je podřízen tomu, zda knihovna (zpravodajská jednotka) může vkládat data přímo do elektronického sběru dat databáze NIPOS nebo nikoliv.</text:p>
      <text:h text:style-name="Heading_20_3" text:outline-level="3"><text:bookmark-start text:name="__RefHeading___tok_sberu_statistickych_dat_4"/><text:bookmark-start text:name="tok_sberu_statistickych_dat"/>Tok sběru statistických dat<text:bookmark-end text:name="__RefHeading___tok_sberu_statistickych_dat_4"/><text:bookmark-end text:name="tok_sberu_statistickych_dat"/></text:h>
      <text:p text:style-name="Text_20_body"><text:span text:style-name="Strong_20_Emphasis">Neprofesionální knihovny</text:span> vyplněný výkaz postupují knihovně pověřené výkonem regionálních funkcí, která data ve výkazu zkontroluje a vloží do databáze elektronického sběru dat NIPOS.</text:p>
      <text:p text:style-name="Text_20_body"><text:span text:style-name="Strong_20_Emphasis">Profesionální knihovny</text:span> vkládají statistická data do elektronického sběru NIPOS samy. Jejich kontrolu provádí pověřená knihovna přímo v databázi NIPOS.</text:p>
      <text:h text:style-name="Heading_20_2" text:outline-level="2"><text:bookmark-start text:name="__RefHeading___vykaz_kult_mk_12-01_obsahuje_nekolik_casti_ktere_si_postupne_predstavime_5"/><text:bookmark-start text:name="vykaz_kult_mk_12-01_obsahuje_nekolik_casti_ktere_si_postupne_predstavime"/>Výkaz Kult (MK) 12-01 obsahuje několik částí, které si postupně představíme.<text:bookmark-end text:name="__RefHeading___vykaz_kult_mk_12-01_obsahuje_nekolik_casti_ktere_si_postupne_predstavime_5"/><text:bookmark-end text:name="vykaz_kult_mk_12-01_obsahuje_nekolik_casti_ktere_si_postupne_predstavime"/></text:h>
      <text:p text:style-name="Text_20_body"><text:span text:style-name="Strong_20_Emphasis">Identifikační data</text:span></text:p>
      <text:p text:style-name="Text_20_body">Tabulka obsahuje základní identifikační údaje o knihovně; jde o název knihovny (zpravodajské jednotky), její evidenční číslo <text:note text:id="ftn3" text:note-class="footnote"><text:note-citation text:label="4)">4)</text:note-citation><text:note-body><text:p text:style-name="Text_20_body">Více informací na <text:a xlink:type="simple" xlink:href="https://mk.gov.cz/evidence-knihoven-adresar-knihoven-evidovanych-ministerstvem-kultury-a-souvisejici-informace-cs-3411" text:style-name="Internet_20_link" text:visited-style-name="Visited_20_Internet_20_Link">https://mk.gov.cz/evidence-knihoven-adresar-knihoven-evidovanych-ministerstvem-kultury-a-souvisejici-informace-cs-3411</text:a></text:p></text:note-body></text:note>, IČO, adresu a kontaktní údaje. Do tabulky je nutné vyplnit i název zřizovatele knihovny
a velikost obsluhované populace. V této části je nutné také zaškrtnout, zda je knihovna bezbariérová nebo nikoliv.</text:p>
      <text:p text:style-name="Text_20_body"><draw:frame draw:style-name="media" draw:name="Tab. 1 – Výkaz Kult (MK) 01 – úvodní informace Legend" text:anchor-type="as-char" draw:z-index="0" svg:width="15.875cm"><draw:text-box><text:p text:style-name="legendcenter"><draw:frame draw:style-name="media" draw:name="Tab. 1 – Výkaz Kult (MK) 01 – úvodní informace" text:anchor-type="as-char" draw:z-index="0" svg:width="15.875cm" svg:height="9.3230016313214cm"><draw:image xlink:href="Pictures/9f8a5e6e0da4cde751a592cc2c0234b8.png" xlink:type="simple" xlink:show="embed" xlink:actuate="onLoad"/></draw:frame>Tab. 1 – Výkaz Kult (MK) 01 – úvodní informace</text:p></draw:text-box></draw:frame></text:p>
      <text:p text:style-name="Text_20_body"><text:span text:style-name="Emphasis">Tab. 1 – Výkaz Kult (MK) 01 – úvodní informace</text:spa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UPOZORNĚNÍ</text:span></text:p><text:p text:style-name="Text_20_body">Název zpravodajské jednotky (včetně obce/města působení) je nutné uvádět dle zřizovací listiny včetně místa, kde knihovna sídlí. Např.: Knihovna Barunky Panklové, Česká Skalice.</text:p></table:table-cell></table:table-row></table:table></draw:text-box></draw:frame></text:p>
      <text:h text:style-name="Heading_20_3" text:outline-level="3"><text:bookmark-start text:name="__RefHeading___co_je_obsluhovana_populace_6"/><text:bookmark-start text:name="co_je_obsluhovana_populace"/>Co je obsluhovaná populace?<text:bookmark-end text:name="__RefHeading___co_je_obsluhovana_populace_6"/><text:bookmark-end text:name="co_je_obsluhovana_populace"/></text:h>
      <text:p text:style-name="Text_20_body">Jde o počet obyvatel okruhu působnosti knihovny včetně cizinců na jejím území, a to k 31. 12. sledovaného roku.</text:p>
      <text:p text:style-name="Text_20_body"><text:span text:style-name="Strong_20_Emphasis">Kde najdu informaci o počtu obyvatel?</text:span></text:p>
      <text:p text:style-name="Text_20_body">Počet obyvatel najdete na webu Ministerstva vnitra ČR, v odkaze Informativní počty obyvatel v obcích <text:note text:id="ftn4" text:note-class="footnote"><text:note-citation text:label="5)">5)</text:note-citation><text:note-body><text:p text:style-name="Text_20_body">Dostupné z: <text:a xlink:type="simple" xlink:href="https://mv.gov.cz/clanek/informativni-pocty-obyvatel-v-obcich.aspx" text:style-name="Internet_20_link" text:visited-style-name="Visited_20_Internet_20_Link">https://mv.gov.cz/clanek/informativni-pocty-obyvatel-v-obcich.aspx</text:a></text:p></text:note-body></text:note>. Můžete také požádat svou pověřenou nebo krajskou knihovnu, aby vám počet obyvatel sdělila.</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INFO</text:span></text:p><text:p text:style-name="Text_20_body">Údaj o počtu obyvatel je proměnlivý, proto je nutné každý rok tento údaj ověřovat.</text:p></table:table-cell></table:table-row></table:table></draw:text-box></draw:frame><text:span text:style-name="Strong_20_Emphasis">Proč máme používat tento zdroj?</text:span></text:p>
      <text:p text:style-name="Text_20_body">Data o počtu obyvatel zjišťují všechny knihovny v ČR z tohoto jednotného zdroje, aby i konečný součet obyvatel dal celkový počet obyvatel (včetně cizinců s trvalým i přechodným pobytem) České republiky.</text:p>
      <text:p text:style-name="Text_20_body"><text:span text:style-name="Strong_20_Emphasis">Kde najdu evidenční číslo knihovny?</text:span></text:p>
      <text:p text:style-name="Text_20_body">Evidenční číslo knihovny si můžete ověřit v databázi knihoven <text:note text:id="ftn5" text:note-class="footnote"><text:note-citation text:label="6)">6)</text:note-citation><text:note-body><text:p text:style-name="Text_20_body">Dostupné z: <text:a xlink:type="simple" xlink:href="https://mk.gov.cz/doc/cms_library/evidence-knihoven-2023-8112023-17974.xlsx" text:style-name="Internet_20_link" text:visited-style-name="Visited_20_Internet_20_Link">https://mk.gov.cz/doc/cms_library/evidence-knihoven-2023-8112023-17974.xlsx</text:a></text:p></text:note-body></text:note>, kterou spravuje Ministerstvo kultury ČR (dále MK ČR).</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UPOZORNĚNÍ</text:span></text:p><text:p text:style-name="Text_20_body">Číslo do výkazu píšeme ve tvaru prostého čísla, neuvádíme zde rok evidence knihovny. Např.: 1254, nikoli 1254/2002.</text:p></table:table-cell></table:table-row></table:table></draw:text-box></draw:frame><text:span text:style-name="Strong_20_Emphasis">Jaké mám uvést číslo telefonu, když v knihovně není služební telefon?</text:span></text:p>
      <text:p text:style-name="Text_20_body">V tom případě uveďte číslo telefonu vašeho zřizovatele.</text:p>
      <text:p text:style-name="Text_20_body"><text:span text:style-name="Strong_20_Emphasis">Jaký mám uvést e-mail, když ho knihovna nemá?</text:span></text:p>
      <text:p text:style-name="Text_20_body">V tom případě opět uveďte e-mail vašeho zřizovatele.</text:p>
      <text:p text:style-name="Text_20_body"><text:span text:style-name="Strong_20_Emphasis">Právní forma zpravodajské jednotky</text:span></text:p>
      <text:p text:style-name="Text_20_body">V této malé doplňkové tabulce zakroužkujete, jakou právní formu má vaše knihovna. Většinou půjde o organizační složku obce, nebo příspěvkovou organizaci kraje či obce. Pokud si nejste jistí, podívejte se do své zřizovací
listiny.</text:p>
      <text:p text:style-name="Text_20_body">V dalších částech označených římskými číslicemi vás budeme odkazovat na čísla řádků ve výkazech i na definice, které najdete v příloze s názvem <text:span text:style-name="Strong_20_Emphasis">Závazné definice.</text:span></text:p>
      <text:p text:style-name="Text_20_body"><draw:frame draw:style-name="media" draw:name="Tab. 2 – Právní forma zpravodajské jednotky Legend" text:anchor-type="as-char" draw:z-index="0" svg:width="15.875cm"><draw:text-box><text:p text:style-name="legendcenter"><draw:frame draw:style-name="media" draw:name="Tab. 2 – Právní forma zpravodajské jednotky" text:anchor-type="as-char" draw:z-index="1" svg:width="15.875cm" svg:height="7.4182242990654cm"><draw:image xlink:href="Pictures/83cc3f46e87e3bbc98f97d5ef2a35f96.jpg" xlink:type="simple" xlink:show="embed" xlink:actuate="onLoad"/></draw:frame>Tab. 2 – Právní forma zpravodajské jednotky</text:p></draw:text-box></draw:frame></text:p>
      <text:p text:style-name="Text_20_body"><text:span text:style-name="Emphasis">Tab. 2 – Právní forma zpravodajské jednotk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tatistika:rocni_vykaz_o_knihovne</dc:title>
  </office:meta>
</office:document-meta>
</file>