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f8a5e6e0da4cde751a592cc2c0234b8.png"/>
  <manifest:file-entry manifest:media-type="image/jpeg" manifest:full-path="Pictures/83cc3f46e87e3bbc98f97d5ef2a35f96.jpg"/>
  <manifest:file-entry manifest:media-type="image/jpeg" manifest:full-path="Pictures/92af2a8e410c371d26beeef25ee2ee78.jpg"/>
  <manifest:file-entry manifest:media-type="image/jpeg" manifest:full-path="Pictures/cc3727cbdf08d039e97c3131ef010808.jpg"/>
  <manifest:file-entry manifest:media-type="image/jpeg" manifest:full-path="Pictures/8b6829751e353fe3540bd864c6bebd4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tistika:formular_kult_mk_12_01"/><text:bookmark-start text:name="__RefHeading___formular_kult_mk_12-01_1"/><text:bookmark-start text:name="formular_kult_mk_12-01"/>5. Formulář Kult (MK) 12-01<text:bookmark-end text:name="__RefHeading___formular_kult_mk_12-01_1"/><text:bookmark-end text:name="formular_kult_mk_12-01"/></text:h>
      <text:h text:style-name="Heading_20_2" text:outline-level="2"><text:bookmark-start text:name="__RefHeading___vykaz_kult_mk_12-01_obsahuje_nekolik_casti_ktere_si_postupne_predstavime_2"/><text:bookmark-start text:name="vykaz_kult_mk_12-01_obsahuje_nekolik_casti_ktere_si_postupne_predstavime"/>Výkaz Kult (MK) 12-01 obsahuje několik částí, které si postupně představíme.<text:bookmark-end text:name="__RefHeading___vykaz_kult_mk_12-01_obsahuje_nekolik_casti_ktere_si_postupne_predstavime_2"/><text:bookmark-end text:name="vykaz_kult_mk_12-01_obsahuje_nekolik_casti_ktere_si_postupne_predstavime"/></text:h>
      <text:p text:style-name="Text_20_body"><text:span text:style-name="Strong_20_Emphasis">Identifikační data</text:span></text:p>
      <text:p text:style-name="Text_20_body">Tabulka obsahuje základní identifikační údaje o knihovně; jde o název knihovny (zpravodajské jednotky), její evidenční číslo <text:note text:id="ftn0" text:note-class="footnote"><text:note-citation text:label="1)">1)</text:note-citation><text:note-body><text:p text:style-name="Text_20_body">Více informací na <text:a xlink:type="simple" xlink:href="https://mk.gov.cz/evidence-knihoven-adresar-knihoven-evidovanych-ministerstvem-kultury-a-souvisejici-informace-cs-3411" text:style-name="Internet_20_link" text:visited-style-name="Visited_20_Internet_20_Link">https://mk.gov.cz/evidence-knihoven-adresar-knihoven-evidovanych-ministerstvem-kultury-a-souvisejici-informace-cs-3411</text:a></text:p></text:note-body></text:note>, IČO, adresu a kontaktní údaje. Do tabulky je nutné vyplnit i název zřizovatele knihovny
a velikost obsluhované populace. V této části je nutné také zaškrtnout, zda je knihovna bezbariérová nebo nikoliv.</text:p>
      <text:p text:style-name="Text_20_body"><draw:frame draw:style-name="media" draw:name="Tab. 1 – Výkaz Kult (MK) 01 – úvodní informace Legend" text:anchor-type="as-char" draw:z-index="0" svg:width="15.875cm"><draw:text-box><text:p text:style-name="legendcenter"><draw:frame draw:style-name="media" draw:name="Tab. 1 – Výkaz Kult (MK) 01 – úvodní informace" text:anchor-type="as-char" draw:z-index="0" svg:width="15.875cm" svg:height="9.3230016313214cm"><draw:image xlink:href="Pictures/9f8a5e6e0da4cde751a592cc2c0234b8.png" xlink:type="simple" xlink:show="embed" xlink:actuate="onLoad"/></draw:frame>Tab. 1 – Výkaz Kult (MK) 01 – úvodní informace</text:p></draw:text-box></draw:frame></text:p>
      <text:p text:style-name="Text_20_body"><text:span text:style-name="Emphasis">Tab. 1 – Výkaz Kult (MK) 01 – úvodní informace</text:span></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UPOZORNĚNÍ</text:span></text:p><text:p text:style-name="Text_20_body">Název zpravodajské jednotky (včetně obce/města působení) je nutné uvádět dle zřizovací listiny včetně místa, kde knihovna sídlí. Např.: Knihovna Barunky Panklové, Česká Skalice.</text:p></table:table-cell></table:table-row></table:table></draw:text-box></draw:frame></text:p>
      <text:h text:style-name="Heading_20_3" text:outline-level="3"><text:bookmark-start text:name="__RefHeading___co_je_obsluhovana_populace_3"/><text:bookmark-start text:name="co_je_obsluhovana_populace"/>Co je obsluhovaná populace?<text:bookmark-end text:name="__RefHeading___co_je_obsluhovana_populace_3"/><text:bookmark-end text:name="co_je_obsluhovana_populace"/></text:h>
      <text:p text:style-name="Text_20_body">Jde o počet obyvatel okruhu působnosti knihovny včetně cizinců na jejím území, a to k 31. 12. sledovaného roku.</text:p>
      <text:p text:style-name="Text_20_body"><text:span text:style-name="Strong_20_Emphasis">Kde najdu informaci o počtu obyvatel?</text:span></text:p>
      <text:p text:style-name="Text_20_body">Počet obyvatel najdete na webu Ministerstva vnitra ČR, v odkaze Informativní počty obyvatel v obcích <text:note text:id="ftn1" text:note-class="footnote"><text:note-citation text:label="2)">2)</text:note-citation><text:note-body><text:p text:style-name="Text_20_body">Dostupné z: <text:a xlink:type="simple" xlink:href="https://mv.gov.cz/clanek/informativni-pocty-obyvatel-v-obcich.aspx" text:style-name="Internet_20_link" text:visited-style-name="Visited_20_Internet_20_Link">https://mv.gov.cz/clanek/informativni-pocty-obyvatel-v-obcich.aspx</text:a></text:p></text:note-body></text:note>. Můžete také požádat svou pověřenou nebo krajskou knihovnu, aby vám počet obyvatel sdělila.</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text:span text:style-name="Strong_20_Emphasis">INFO</text:span></text:p><text:p text:style-name="Text_20_body">Údaj o počtu obyvatel je proměnlivý, proto je nutné každý rok tento údaj ověřovat.</text:p></table:table-cell></table:table-row></table:table></draw:text-box></draw:frame><text:span text:style-name="Strong_20_Emphasis">Proč máme používat tento zdroj?</text:span></text:p>
      <text:p text:style-name="Text_20_body">Data o počtu obyvatel zjišťují všechny knihovny v ČR z tohoto jednotného zdroje, aby i konečný součet obyvatel dal celkový počet obyvatel (včetně cizinců s trvalým i přechodným pobytem) České republiky.</text:p>
      <text:p text:style-name="Text_20_body"><text:span text:style-name="Strong_20_Emphasis">Kde najdu evidenční číslo knihovny?</text:span></text:p>
      <text:p text:style-name="Text_20_body">Evidenční číslo knihovny si můžete ověřit v databázi knihoven <text:note text:id="ftn2" text:note-class="footnote"><text:note-citation text:label="3)">3)</text:note-citation><text:note-body><text:p text:style-name="Text_20_body">Dostupné z: <text:a xlink:type="simple" xlink:href="https://mk.gov.cz/doc/cms_library/evidence-knihoven-2023-8112023-17974.xlsx" text:style-name="Internet_20_link" text:visited-style-name="Visited_20_Internet_20_Link">https://mk.gov.cz/doc/cms_library/evidence-knihoven-2023-8112023-17974.xlsx</text:a></text:p></text:note-body></text:note>, kterou spravuje Ministerstvo kultury ČR (dále MK ČR).</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text:span text:style-name="Strong_20_Emphasis">UPOZORNĚNÍ</text:span></text:p><text:p text:style-name="Text_20_body">Číslo do výkazu píšeme ve tvaru prostého čísla, neuvádíme zde rok evidence knihovny. Např.: 1254, nikoli 1254/2002.</text:p></table:table-cell></table:table-row></table:table></draw:text-box></draw:frame><text:span text:style-name="Strong_20_Emphasis">Jaké mám uvést číslo telefonu, když v knihovně není služební telefon?</text:span></text:p>
      <text:p text:style-name="Text_20_body">V tom případě uveďte číslo telefonu vašeho zřizovatele.</text:p>
      <text:p text:style-name="Text_20_body"><text:span text:style-name="Strong_20_Emphasis">Jaký mám uvést e-mail, když ho knihovna nemá?</text:span></text:p>
      <text:p text:style-name="Text_20_body">V tom případě opět uveďte e-mail vašeho zřizovatele.</text:p>
      <text:p text:style-name="Text_20_body"><text:span text:style-name="Strong_20_Emphasis">Právní forma zpravodajské jednotky</text:span></text:p>
      <text:p text:style-name="Text_20_body">V této malé doplňkové tabulce zakroužkujete, jakou právní formu má vaše knihovna. Většinou půjde o organizační složku obce, nebo příspěvkovou organizaci kraje či obce. Pokud si nejste jistí, podívejte se do své zřizovací
listiny.</text:p>
      <text:p text:style-name="Text_20_body"><draw:frame draw:style-name="media" draw:name="Tab. 2 – Právní forma zpravodajské jednotky Legend" text:anchor-type="as-char" draw:z-index="0" svg:width="15.875cm"><draw:text-box><text:p text:style-name="legendcenter"><draw:frame draw:style-name="media" draw:name="Tab. 2 – Právní forma zpravodajské jednotky" text:anchor-type="as-char" draw:z-index="1" svg:width="15.875cm" svg:height="7.4182242990654cm"><draw:image xlink:href="Pictures/83cc3f46e87e3bbc98f97d5ef2a35f96.jpg" xlink:type="simple" xlink:show="embed" xlink:actuate="onLoad"/></draw:frame>Tab. 2 – Právní forma zpravodajské jednotky</text:p></draw:text-box></draw:frame></text:p>
      <text:p text:style-name="Text_20_body"><text:span text:style-name="Emphasis">Tab. 2 – Právní forma zpravodajské jednotky</text:span></text:p>
      <text:p text:style-name="Text_20_body">V dalších částech označených římskými číslicemi vás budeme odkazovat na čísla řádků ve výkazech i na definice, které najdete v příloze s názvem <text:span text:style-name="Strong_20_Emphasis">Závazné definice.</text:span></text:p>
      <text:p text:style-name="Text_20_body"><text:span text:style-name="Strong_20_Emphasis">I. Knihovní fond</text:span></text:p>
      <text:p text:style-name="Text_20_body">V části I. vykazuje každá knihovna informace o svém knihovním fondu, to znamená o knihách a časopisech, které vlastní a které nakoupila a vyřadila během roku.</text:p>
      <text:p text:style-name="Text_20_body">Vycházíme ze stavu <text:span text:style-name="Strong_20_Emphasis">knihovního fondu</text:span> předchozího roku (ř. 0101). V řádcích 0103–0113 vykazujeme jednotlivé druhy dokumentů (např. naučná literatura, krásná literatura, tj. beletrie, kartografické dokumenty, e-dokumenty a další), které v součtu ukazují na stav fondu k 31. 12. sledovaného roku. Součet se zobrazuje v řádku 0102.</text:p>
      <text:p text:style-name="Text_20_body"><text:span text:style-name="Strong_20_Emphasis">Počet exemplářů docházejících periodik</text:span> se vykazuje v řádku 0114; jde o počty jednotlivých titulů časopisů, nevykazují se jednotlivá čísla. </text:p>
      <text:p text:style-name="Text_20_body">Dále uvedeme <text:span text:style-name="Strong_20_Emphasis">počet knihovních jednotek ve volném výběru,</text:span> tedy počet knih, které máme v půjčovně, a čtenáři k nim mají volný přístup (def. 18).</text:p>
      <text:p text:style-name="Text_20_body"><text:span text:style-name="Strong_20_Emphasis">Přírůstky</text:span> jsou knihovní jednotky (knihy a další dokumenty), které byly za sledovaný kalendářní rok získány do knihovny (def. 19).</text:p>
      <text:p text:style-name="Text_20_body">Naopak <text:span text:style-name="Strong_20_Emphasis">úbytky knihovního fondu</text:span> jsou ty, které byly během roku z knihovny vyřazeny a jsou odepsány. Úbytky evidujeme v úbytkovém seznamu (def. 20).</text:p>
      <text:p text:style-name="Text_20_body"><draw:frame draw:style-name="media" draw:name="Tab. 3 – Knihovní fond Legend" text:anchor-type="as-char" draw:z-index="0" svg:width="15.875cm"><draw:text-box><text:p text:style-name="legendcenter"><draw:frame draw:style-name="media" draw:name="Tab. 3 – Knihovní fond" text:anchor-type="as-char" draw:z-index="2" svg:width="15.875cm" svg:height="15.936411992263cm"><draw:image xlink:href="Pictures/92af2a8e410c371d26beeef25ee2ee78.jpg" xlink:type="simple" xlink:show="embed" xlink:actuate="onLoad"/></draw:frame>Tab. 3 – Knihovní fond</text:p></draw:text-box></draw:frame></text:p>
      <text:p text:style-name="Text_20_body"><text:span text:style-name="Emphasis">Tab. 3 – Knihovní fond</text:span></text:p>
      <text:p text:style-name="Text_20_body"><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p text:style-name="tablealignleft"><text:span text:style-name="Strong_20_Emphasis">PŘÍKLAD</text:span></text:p><text:p text:style-name="Text_20_body">Stav knihovního fondu za předcházející rok + přírůstky – úbytky = stav knihovního fondu ve sledovaném roce. Např.: Stav KF k 31. 12. minulého roku – 2 000 sv., přírůstek za aktuální rok 500 sv., úbytky za aktuální rok 100 sv. Výpočet: 2 000 + 500 – 100 = 2 400 sv., tj. knihovní jednotky za vykazovaný rok celkem.</text:p></table:table-cell></table:table-row></table:table></draw:text-box></draw:frame><text:span text:style-name="Strong_20_Emphasis">Proč zde nevykazujeme knihy z výměnných souborů?</text:span></text:p>
      <text:p text:style-name="Text_20_body">Knihy, které do knihovny přicházejí z pověřené knihovny (v rámci výkonu regionálních funkcí nebo jako podpůrné soubory v rámci spolupráce knihoven), jsou majetkem knihovny, která je nakoupila. Tyto knihy a další dokumenty vykazují knihovny pověřené výkonem regionálních funkcí (nebo tzv. střediskové).</text:p>
      <text:p text:style-name="Text_20_body"><text:span text:style-name="Strong_20_Emphasis">Jak zjistíme počet knihovních jednotek ve volném výběru?</text:span></text:p>
      <text:p text:style-name="Text_20_body">Menší knihovny, které nemají skladové prostory pro knihy, uvádějí v řádku 0115 stejný počet dokumentů, jako v řádku 0102. Pokud knihovna sklad má, odečte od celkového počtu knihovních jednotek (ř. 0102) počet knih, které má ve skladu. Zjistí to např. z AKS (knihy označené skladovou lokací), případně odhadem.</text:p>
      <text:p text:style-name="Text_20_body"><text:span text:style-name="Strong_20_Emphasis">Může se mi stát, že zjistím, že moje knihovna nemá žádný knihovní fond?</text:span></text:p>
      <text:p text:style-name="Text_20_body">Ano, to se může stát v případě, kdy obec na knihovnu nepřispívá a nenakupuje vlastní knihovní fond. Knihovní fond, který má k dispozici, je z výměnných souborů pověřené knihovny a je do knihovny zapůjčen. Ten si ale vykazuje knihovna, která výměnné soubory knihovně poskytla.</text:p>
      <text:p text:style-name="Text_20_body"><text:span text:style-name="Strong_20_Emphasis">II. Uživatelé</text:span></text:p>
      <text:p text:style-name="Text_20_body">V části II sledujeme registrované uživatele a návštěvníky knihovny. </text:p>
      <text:p text:style-name="Text_20_body"><text:span text:style-name="Strong_20_Emphasis">Celkový počet registrovaných uživatelů</text:span> (ř. 0201) je součtem řádků 0202 a 0203 – uživatelé registrovaní online a uživatelé do 15 let.</text:p>
      <text:p text:style-name="Text_20_body"><text:span text:style-name="Strong_20_Emphasis">Uživatelé knihovny</text:span> jsou fyzické/právnické osoby, která měly během alespoň části vykazovaného období platnou registraci v knihovně a realizovaly minimálně jednu sledovanou aktivitu (výpůjčku, rezervaci, vrácení knihy aj.). V tomto případě jde o registrované uživatele, kteří mají čtenářský průkaz (def. 21, 23, 24). V knihovnách využívají služby také neregistrovaní uživatelé – blíže def. 22.</text:p>
      <text:p text:style-name="Text_20_body"><text:span text:style-name="Strong_20_Emphasis">Návštěvníci knihovny</text:span> (def. 25) jsou všichni, kdo toho dne osobně navštívili knihovnu a využili některou z jejích služeb, kulturních, komunitních nebo vzdělávacích akcí (fyzická návštěva). Dále každý, kdo využil online
službu knihovny.</text:p>
      <text:p text:style-name="Text_20_body">U fyzických návštěvníků navíc rozlišujeme, zda přišli do půjčovny a studovny (ř. 0206), nebo jestli navštívili kulturní, komunitní a volnočasovou akci (ř. 0207), případně se zúčastnili vzdělávací akce (ř. 0208). V následující tabulce se ještě na řádku 0209 objevují návštěvníci online služeb. Na ty se podrobně podíváme v části <text:span text:style-name="Strong_20_Emphasis">V. Elektronické služby knihovny.</text:span></text:p>
      <text:p text:style-name="Text_20_body"><draw:frame draw:style-name="media" draw:name="Tab. 4 – Uživatelé knihovny Legend" text:anchor-type="as-char" draw:z-index="0" svg:width="15.875cm"><draw:text-box><text:p text:style-name="legendcenter"><draw:frame draw:style-name="media" draw:name="Tab. 4 – Uživatelé knihovny" text:anchor-type="as-char" draw:z-index="3" svg:width="15.875cm" svg:height="9.7787524366472cm"><draw:image xlink:href="Pictures/cc3727cbdf08d039e97c3131ef010808.jpg" xlink:type="simple" xlink:show="embed" xlink:actuate="onLoad"/></draw:frame>Tab. 4 – Uživatelé knihovny</text:p></draw:text-box></draw:frame></text:p>
      <text:p text:style-name="Text_20_body"><text:span text:style-name="Emphasis">Tab. 4 – Uživatelé knihovny</text:span></text:p>
      <text:p text:style-name="Text_20_body"><text:span text:style-name="Strong_20_Emphasis">Jaký je rozdíl mezi fyzickou a právnickou osobou?</text:span></text:p>
      <text:p text:style-name="Text_20_body">Fyzická osoba je každý jednotlivec, který přichází do knihovny pro určitou službu (vypůjčit si knihu, zúčastnit se aktivity knihovny apod.). Právnická osoba je organizace, instituce nebo spolek, pro který služby knihoven obstarává pověřená osoba. Např. škola, nezisková organizace nebo jiná knihovna apod.</text:p>
      <text:p text:style-name="Text_20_body"><text:span text:style-name="Strong_20_Emphasis">Kdo je registrovaný uživatel do 15 let?</text:span></text:p>
      <text:p text:style-name="Text_20_body">Do 15 let (včetně) za dítě odpovídají rodiče nebo pěstouni. Obecně jde o děti, které v konkrétním vykazovaném roce nedovršily věk 15 let (def. 23).</text:p>
      <text:p text:style-name="Text_20_body"><text:span text:style-name="Strong_20_Emphasis">Kdo je registrovaný uživatel online?</text:span></text:p>
      <text:p text:style-name="Text_20_body">Fyzická nebo právnická osoba, která se ve vykazovaném období zaregistrovala do knihovny online formou. Např. prostřednictvím bankovní identity nebo jiné elektronické aplikace, kterou knihovna využívá (def. 24).</text:p>
      <text:p text:style-name="Text_20_body"><draw:frame draw:style-name="PluginODTAutoStyle_Frame_17_text_frame" draw:name="Frame5" text:anchor-type="paragraph" svg:width="481.89pt" draw:z-index="0" svg:min-height="1cm"><draw:text-box><table:table table:style-name="Table"><table:table-column table:style-name="odt_auto_style_table_column_5_1"/><table:table-row><table:table-cell office:value-type="string" table:style-name="tablecell"><text:p text:style-name="tablealignleft"><text:span text:style-name="Strong_20_Emphasis">PŘÍKLAD</text:span></text:p><text:p text:style-name="Text_20_body">Ve sledovaném roce navštívilo knihovnu 56 čtenářů, kteří do knihovny chodili i v předchozím roce. Ti si obnovili registraci. Nově se do knihovny přihlásilo dalších 10 uživatelů. Výpočet: obnovené registrace – 56, nové registrace 10. Celkem za vykazovaný rok 56 + 10 = 66.</text:p></table:table-cell></table:table-row></table:table></draw:text-box></draw:frame><text:span text:style-name="Strong_20_Emphasis">III. Výpůjčky</text:span></text:p>
      <text:p text:style-name="Text_20_body">V části Výpůjčky uvádíme počty vypůjčených dokumentů, a to jak vypůjčených absenčně, tak i prezenčně. Sledujeme také výpůjčky provedené formou fyzickou a online.</text:p>
      <text:p text:style-name="Text_20_body">Výpůjčky celkem zahrnují obě kategorie – dokumenty vypůjčené fyzicky i online, a to včetně prezenčních výpůjček (dokumenty půjčené jen v rámci prostor knihovny); vykazují se pouze prezenční výpůjčky evidované v AKS nebo v Deníku knihovny.</text:p>
      <text:p text:style-name="Text_20_body"><draw:frame draw:style-name="PluginODTAutoStyle_Frame_21_text_frame" draw:name="Frame6" text:anchor-type="paragraph" svg:width="481.89pt" draw:z-index="0" svg:min-height="1cm"><draw:text-box><table:table table:style-name="Table"><table:table-column table:style-name="odt_auto_style_table_column_6_1"/><table:table-row><table:table-cell office:value-type="string" table:style-name="tablecell"><text:p text:style-name="tablealignleft"><text:span text:style-name="Strong_20_Emphasis">PŘÍKLAD</text:span></text:p><text:p text:style-name="Text_20_body">Celkový počet výpůjček = řádek 0302 + řádek 0510 + řádek 0511.</text:p></table:table-cell></table:table-row></table:table></draw:text-box></draw:frame><draw:frame draw:style-name="PluginODTAutoStyle_Frame_25_text_frame" draw:name="Frame7" text:anchor-type="paragraph" svg:width="481.89pt" draw:z-index="0" svg:min-height="1cm"><draw:text-box><table:table table:style-name="Table"><table:table-column table:style-name="odt_auto_style_table_column_7_1"/><table:table-row><table:table-cell office:value-type="string" table:style-name="tablecell"><text:p text:style-name="tablealignleft"><text:span text:style-name="Strong_20_Emphasis">UPOZORNĚNÍ</text:span></text:p><text:p text:style-name="Text_20_body">Ve výkaze za rok 2025 již neuvádíme prolongace výpůjček!</text:p></table:table-cell></table:table-row></table:table></draw:text-box></draw:frame>Stejně, jako je do kategorií rozdělen knihovní fond, jsou rozděleny i výpůjčky jednotlivých druhů dokumentů.</text:p>
      <text:p text:style-name="Text_20_body">Na přesný výklad jednotlivých položek se podívejte do přílohy <text:span text:style-name="Strong_20_Emphasis">Závazné definice</text:span>. Tady si můžete přesně ověřit, jaké dokumenty patří mezi naučnou literaturu (def. 6), krásnou literaturu (def. 7), historické dokumenty (def. 8), mikrografické dokumenty (def. 9), kartografické dokumenty (def. 10), tištěné hudebniny (def. 11), zvukové dokumenty (def. 12), zvukově obrazové dokumenty (def. 13), obrazové dokumenty (def. 14) nebo elektronické dokumenty (def. 15).</text:p>
      <text:p text:style-name="Text_20_body">Do ř. 0113 budete uvádět tzv. jiné dokumenty, což jsou všechny ostatní nezařazené dokumenty (např. normy, patenty, deskové hry aj.) – blíže def. 16.</text:p>
      <text:p text:style-name="Text_20_body"><draw:frame draw:style-name="media" draw:name="Tab. 5 – Výpůjčky Legend" text:anchor-type="as-char" draw:z-index="0" svg:width="15.875cm"><draw:text-box><text:p text:style-name="legendcenter"><draw:frame draw:style-name="media" draw:name="Tab. 5 – Výpůjčky" text:anchor-type="as-char" draw:z-index="4" svg:width="15.875cm" svg:height="15.84972133758cm"><draw:image xlink:href="Pictures/8b6829751e353fe3540bd864c6bebd47.jpg" xlink:type="simple" xlink:show="embed" xlink:actuate="onLoad"/></draw:frame>Tab. 5 – Výpůjčky</text:p></draw:text-box></draw:frame></text:p>
      <text:p text:style-name="Text_20_body"><text:span text:style-name="Emphasis">Tab. 5 – Výpůjčky</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statistika:formular_kult_mk_12_01</dc:title>
  </office:meta>
</office:document-meta>
</file>