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09190c6cd1b809ff4bc799fb2c46314.jpg"/>
  <manifest:file-entry manifest:media-type="image/jpeg" manifest:full-path="Pictures/fa75836dcbf26f5b54b8f37e7063788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3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3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4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4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4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izeni:legislativa_a_knihovny"/><text:bookmark-start text:name="__RefHeading___legislativa_a_knihovny_1"/><text:bookmark-start text:name="legislativa_a_knihovny"/>3. Legislativa a knihovny<text:bookmark-end text:name="__RefHeading___legislativa_a_knihovny_1"/><text:bookmark-end text:name="legislativa_a_knihovny"/></text:h>
      <text:p text:style-name="Text_20_body">Kapitola vás provede základními typy legislativních dokumentů se vztahem ke knihovně.</text:p>
      <text:p text:style-name="Text_20_body"><text:span text:style-name="Strong_20_Emphasis">Hlavní body kapitoly</text:span></text:p>
      <text:list text:style-name="List_20_1" text:continue-numbering="false">
        <text:list-item>
          <text:p text:style-name="List_20_1_Content_First"> Zákony, strategie, standardy, doporučení</text:p>
        </text:list-item>
        <text:list-item>
          <text:p text:style-name="List_20_1_Content"> Metodiky, koncepce</text:p>
        </text:list-item>
        <text:list-item>
          <text:p text:style-name="List_20_1_Content"> Přístupnost webových stránek</text:p>
        </text:list-item>
        <text:list-item>
          <text:p text:style-name="List_20_1_Content_Last"> Povinný výtisk</text:p>
        </text:list-item>
      </text:list>
      <text:p text:style-name="Text_20_body"><text:span text:style-name="Strong_20_Emphasis">Klíčová slova</text:span></text:p>
      <text:p text:style-name="Text_20_body">Právní řád, legislativa, zákony, standardy, webová stránka, povinný výtisk. </text:p>
      <text:p text:style-name="Horizontal_20_Line"/>
      <text:h text:style-name="Heading_20_2" text:outline-level="2"><text:bookmark-start text:name="__RefHeading___legislativa_knihovny_2"/><text:bookmark-start text:name="legislativa_knihovny"/>Legislativa knihovny<text:bookmark-end text:name="__RefHeading___legislativa_knihovny_2"/><text:bookmark-end text:name="legislativa_knihovny"/></text:h>
      <text:p text:style-name="Text_20_body">Činnost knihoven probíhá v souladu s legislativou a dalšími dokumenty. Vymezují ji zákony, vyhlášky, prováděcí předpisy, standardy, metodická doporučení, koncepce aj. </text:p>
      <text:p text:style-name="Text_20_body"><text:a xlink:type="simple" xlink:href="https://ipk.nkp.cz/legislativa/01_LegPod/knihovni-zakon-257-2001-sb.-a-navazne-provadeci-prepisy/01_index.htm#pro" text:style-name="Internet_20_link" text:visited-style-name="Visited_20_Internet_20_Link">Aktuální legislativní opory</text:a> jsou k dispozici na webu Knihovnického institutu Národní knihovny ČR. </text:p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 V těch nejdůležitějších byste se měli dobře orientovat. </text:span></text:p></table:table-cell></table:table-row></table:table></draw:text-box></draw:frame><draw:frame draw:style-name="media" draw:name="Základní oborová legislativa pro knihovny Legend" text:anchor-type="as-char" draw:z-index="0" svg:width="15.875cm"><draw:text-box><text:p text:style-name="legendcenter"><draw:frame draw:style-name="media" draw:name="Základní oborová legislativa pro knihovny" text:anchor-type="as-char" draw:z-index="0" svg:width="15.875cm" svg:height="6.0374034749035cm"><draw:image xlink:href="Pictures/409190c6cd1b809ff4bc799fb2c46314.jpg" xlink:type="simple" xlink:show="embed" xlink:actuate="onLoad"/></draw:frame>Základní oborová legislativa pro knihovny</text:p></draw:text-box></draw:frame></text:p>
      <text:p text:style-name="Text_20_body"><text:span text:style-name="Emphasis">Obr. 3: Základní oborová legislativa pro knihovny</text:span></text:p>
      <text:p text:style-name="Text_20_body">Každá organizace si určuje vlastní sadu pravidel, kterými dále rozšiřuje požadavky legislativy, případně upravuje pracovní procesy, kterými usměrňuje kvalitu práce. Vlastní požadavky nesmí být v rozporu s právními předpisy.</text:p>
      <text:p text:style-name="Text_20_body"><draw:frame draw:style-name="PluginODTAutoStyle_Frame_5_text_frame" draw:name="Frame2" text:anchor-type="paragraph" svg:width="481.89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<text:span text:style-name="Strong_20_Emphasis">Vnitřní (interní) pravidla organizace musí být v souladu s platnou legislativou.</text:span></text:p></table:table-cell></table:table-row></table:table></draw:text-box></draw:frame><draw:frame draw:style-name="media" draw:name="Legislativa a vnitřní a vnější prostředí Legend" text:anchor-type="as-char" draw:z-index="0" svg:width="15.875cm"><draw:text-box><text:p text:style-name="legendcenter"><draw:frame draw:style-name="media" draw:name="Legislativa a vnitřní a vnější prostředí" text:anchor-type="as-char" draw:z-index="1" svg:width="15.875cm" svg:height="6.7882996632997cm"><draw:image xlink:href="Pictures/fa75836dcbf26f5b54b8f37e70637885.jpg" xlink:type="simple" xlink:show="embed" xlink:actuate="onLoad"/></draw:frame>Legislativa a vnitřní a vnější prostředí</text:p></draw:text-box></draw:frame></text:p>
      <text:p text:style-name="Text_20_body"><text:span text:style-name="Emphasis">Obr. 4: Legislativa a vnitřní a vnější prostředí</text:span></text:p>
      <text:h text:style-name="Heading_20_2" text:outline-level="2"><text:bookmark-start text:name="__RefHeading___knihovni_zakon_3"/><text:bookmark-start text:name="knihovni_zakon"/>Knihovní zákon<text:bookmark-end text:name="__RefHeading___knihovni_zakon_3"/><text:bookmark-end text:name="knihovni_zakon"/></text:h>
      <text:p text:style-name="Text_20_body"><text:a xlink:type="simple" xlink:href="https://www.zakonyprolidi.cz/cs/2001-257" text:style-name="Internet_20_link" text:visited-style-name="Visited_20_Internet_20_Link">Knihovní zákon</text:a> je základní legislativní dokument upravující podmínky fungování knihoven a poskytování veřejných knihovnických a informačních služeb (dále jen VKIS). Je zajímavým dokladem vývoje oboru, nároků na něj i na osobu knihovníka v různých časových obdobích české společnosti. Dokazuje, že knihovny jsou nedílnou součástí naší historie i současnosti.</text:p>
      <text:p text:style-name="Text_20_body">Současně platný knihovní zákon vymezuje základní pojmy, upravuje systém knihoven poskytujících VKIS a podmínky jejich provozování. Knihovnám ukládá povinnost bezplatného poskytování předem vymezených služeb a definuje i další činnosti, kterým se knihovna může věnovat. Zákon popisuje proces evidence knihovny u MK ČR, formální náležitosti tohoto právního úkonu i povinné dokumenty, zabývá se též provozními úkony, jakými jsou např. vyřazování knihovních dokumentů, revize knihovního fondu, jeho ochrana a sankce, ukládané při porušování povinností vyplývajících ze zákona. </text:p>
      <text:p text:style-name="Text_20_body"><draw:frame draw:style-name="PluginODTAutoStyle_Frame_9_text_frame" draw:name="Frame3" text:anchor-type="paragraph" svg:width="481.89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<text:a xlink:type="simple" xlink:href="https://www.zakonyprolidi.cz/cs/2001-257" text:style-name="Internet_20_link" text:visited-style-name="Visited_20_Internet_20_Link">Zákon č. 257/2001 Sb., o knihovnách a podmínkách provozování veřejných knihovnických a informačních služeb (knihovní zákon)</text:a> a návazné prováděcí předpisy.</text:p></table:table-cell></table:table-row></table:table></draw:text-box></draw:frame></text:p>
      <text:h text:style-name="Heading_20_2" text:outline-level="2"><text:bookmark-start text:name="__RefHeading___autorsky_zakon_4"/><text:bookmark-start text:name="autorsky_zakon"/>Autorský zákon<text:bookmark-end text:name="__RefHeading___autorsky_zakon_4"/><text:bookmark-end text:name="autorsky_zakon"/></text:h>
      <text:p text:style-name="Text_20_body">Autorskému právu je rovněž věnována stránka <text:a xlink:type="simple" xlink:href="https://ipk.nkp.cz/legislativa/01_LegPod/autorske-pravo/03_index.htm/" text:style-name="Internet_20_link" text:visited-style-name="Visited_20_Internet_20_Link">Informace pro knihovny</text:a>  (dále jen IPK ). Informace o možnosti využití autorských děl dává přehledná <text:a xlink:type="simple" xlink:href="https://ipk.nkp.cz/docs/legislativa/knihovny-a-autorsky-zakon" text:style-name="Internet_20_link" text:visited-style-name="Visited_20_Internet_20_Link">tabulka</text:a>,  kde je možné si ověřit způsoby užití autorských děl, vytváření kopií, případně sdělování obsahu.</text:p>
      <text:p text:style-name="Text_20_body"><draw:frame draw:style-name="PluginODTAutoStyle_Frame_13_text_frame" draw:name="Frame4" text:anchor-type="paragraph" svg:width="481.89pt" draw:z-index="0" svg:min-height="1cm"><draw:text-box><table:table table:style-name="Table"><table:table-column table:style-name="odt_auto_style_table_column_4_1"/><table:table-row><table:table-cell office:value-type="string" table:style-name="tablecell"><text:p text:style-name="tablealignleft"><text:a xlink:type="simple" xlink:href="https://www.zakonyprolidi.cz/cs/2000-121" text:style-name="Internet_20_link" text:visited-style-name="Visited_20_Internet_20_Link">Zákon č. 121/2000 Sb.,o právech souvisejících s právem autorským a o změně některých zákonů (autorský zákon)</text:a> .</text:p></table:table-cell></table:table-row></table:table></draw:text-box></draw:frame></text:p>
      <text:h text:style-name="Heading_20_2" text:outline-level="2"><text:bookmark-start text:name="__RefHeading___ochrana_osobnich_udaju_5"/><text:bookmark-start text:name="ochrana_osobnich_udaju"/>Ochrana osobních údajů<text:bookmark-end text:name="__RefHeading___ochrana_osobnich_udaju_5"/><text:bookmark-end text:name="ochrana_osobnich_udaju"/></text:h>
      <text:p text:style-name="Text_20_body">Ochraně osobních údajů a nařízení GDPR<text:note text:id="ftn0" text:note-class="footnote"><text:note-citation text:label="1)">1)</text:note-citation><text:note-body><text:p text:style-name="Text_20_body">GDPR – General Data Protection Regulation</text:p></text:note-body></text:note> je věnována <text:a xlink:type="simple" xlink:href="https://ipk.nkp.cz/docs/gdpr/prirucka-gdpr" text:style-name="Internet_20_link" text:visited-style-name="Visited_20_Internet_20_Link">samostatná příručka</text:a>,  která podrobně vysvětluje tuto problematiku. Cílem příručky je podat informace především srozumitelně a se zaměřením na praktické problémy knihoven.</text:p>
      <text:p text:style-name="Text_20_body"><draw:frame draw:style-name="PluginODTAutoStyle_Frame_17_text_frame" draw:name="Frame5" text:anchor-type="paragraph" svg:width="481.89pt" draw:z-index="0" svg:min-height="1cm"><draw:text-box><table:table table:style-name="Table"><table:table-column table:style-name="odt_auto_style_table_column_5_1"/><table:table-row><table:table-cell office:value-type="string" table:style-name="tablecell"><text:p text:style-name="tablealignleft"><text:a xlink:type="simple" xlink:href="https://www.zakonyprolidi.cz/cs/2019-110" text:style-name="Internet_20_link" text:visited-style-name="Visited_20_Internet_20_Link">Zákon č. 110/2019 Sb., o zpracování osobních údajů</text:a>.</text:p></table:table-cell></table:table-row></table:table></draw:text-box></draw:frame></text:p>
      <text:h text:style-name="Heading_20_2" text:outline-level="2"><text:bookmark-start text:name="__RefHeading___svobodny_pristup_k_informacim_6"/><text:bookmark-start text:name="svobodny_pristup_k_informacim"/>Svobodný přístup k informacím<text:bookmark-end text:name="__RefHeading___svobodny_pristup_k_informacim_6"/><text:bookmark-end text:name="svobodny_pristup_k_informacim"/></text:h>
      <text:p text:style-name="Text_20_body">Zákon č. 106/1999  je legislativní nařízení, které garantuje přístup k informacím držených státem. Upravuje podmínky práva svobodného přístupu k informacím a stanoví základní podmínky, za kterých jsou informace poskytovány.</text:p>
      <text:p text:style-name="Text_20_body"><draw:frame draw:style-name="PluginODTAutoStyle_Frame_21_text_frame" draw:name="Frame6" text:anchor-type="paragraph" svg:width="481.89pt" draw:z-index="0" svg:min-height="1cm"><draw:text-box><table:table table:style-name="Table"><table:table-column table:style-name="odt_auto_style_table_column_6_1"/><table:table-row><table:table-cell office:value-type="string" table:style-name="tablecell"><text:p text:style-name="tablealignleft"><text:a xlink:type="simple" xlink:href="https://www.zakonyprolidi.cz/cs/1999-106" text:style-name="Internet_20_link" text:visited-style-name="Visited_20_Internet_20_Link">Zákon č. 106/1999 Sb., o svobodném přístupu k informacím</text:a>.</text:p></table:table-cell></table:table-row></table:table></draw:text-box></draw:frame>Povinnými subjekty, které mají podle tohoto zákona povinnost poskytovat informace vztahující se k jejich působnosti, jsou státní orgány, územní samosprávné celky a jejich orgány a veřejné instituce, tedy i knihovny. Povinné subjekty poskytují informace na základě žádosti nebo zveřejněním. </text:p>
      <text:p text:style-name="Text_20_body"><text:span text:style-name="Strong_20_Emphasis">Na webové stránce knihovny se zveřejňují následující informace:</text:span></text:p>
      <text:list text:style-name="List_20_1" text:continue-numbering="false">
        <text:list-item>
          <text:p text:style-name="List_20_1_Content_First"> důvod a způsob založení povinného subjektu, včetně podmínek a principů, za kterých provozuje svoji činnost,</text:p>
        </text:list-item>
        <text:list-item>
          <text:p text:style-name="List_20_1_Content"> popis jeho organizační struktury, místo a způsob, jak získat příslušné informace, kde lze podat žádost či stížnost, předložit návrh, podnět či jiné dožádání anebo obdržet rozhodnutí o právech a povinnostech osob,</text:p>
        </text:list-item>
        <text:list-item>
          <text:p text:style-name="List_20_1_Content"> místo, lhůtu a způsob, kde lze podat opravný prostředek proti rozhodnutím povinného subjektu o právech a povinnostech osob, a to včetně výslovného uvedení požadavků, které jsou v této souvislosti kladeny na žadatele, jakož i popis postupů a pravidel, která je třeba dodržovat při těchto činnostech, označení příslušného formuláře a způsob a místo, kde lze takový formulář získat,</text:p>
        </text:list-item>
        <text:list-item>
          <text:p text:style-name="List_20_1_Content"> přehled nejdůležitějších předpisů, podle nichž povinný subjekt zejména jedná a rozhoduje, které stanovují právo žádat informace a povinnost poskytovat informace a které upravují další práva občanů ve vztahu k povinnému subjektu, a to včetně informace, kde a kdy jsou tyto předpisy poskytnuty k nahlédnutí,</text:p>
        </text:list-item>
        <text:list-item>
          <text:p text:style-name="List_20_1_Content"> sazebník úhrad za poskytování informací,</text:p>
        </text:list-item>
        <text:list-item>
          <text:p text:style-name="List_20_1_Content"> výroční zprávu za předcházející kalendářní rok o činnosti subjektu v oblasti poskytování informací (<text:a xlink:type="simple" xlink:href="https://www.zakonyprolidi.cz/cs/1999-106#p18" text:style-name="Internet_20_link" text:visited-style-name="Visited_20_Internet_20_Link">§ 18</text:a>),</text:p>
        </text:list-item>
        <text:list-item>
          <text:p text:style-name="List_20_1_Content"> výhradní licence poskytnuté podle <text:a xlink:type="simple" xlink:href="https://www.zakonyprolidi.cz/cs/1999-106#p14a-4" text:style-name="Internet_20_link" text:visited-style-name="Visited_20_Internet_20_Link">odst. 4</text:a> ,</text:p>
        </text:list-item>
        <text:list-item>
          <text:p text:style-name="List_20_1_Content"> usnesení nadřízeného orgánu o výši úhrad, vydaná podle <text:a xlink:type="simple" xlink:href="https://www.zakonyprolidi.cz/cs/1999-106#p16a-7" text:style-name="Internet_20_link" text:visited-style-name="Visited_20_Internet_20_Link">§ 16a odst. 7</text:a>,</text:p>
        </text:list-item>
        <text:list-item>
          <text:p text:style-name="List_20_1_Content"> elektronickou adresu podatelny,</text:p>
        </text:list-item>
        <text:list-item>
          <text:p text:style-name="List_20_1_Content_Last"> do 15 dnů od poskytnutí informací na žádost povinný subjekt tyto informace zveřejní způsobem umožňujícím dálkový přístup.</text:p>
        </text:list-item>
      </text:list>
      <text:p text:style-name="Text_20_body"><draw:frame draw:style-name="PluginODTAutoStyle_Frame_25_text_frame" draw:name="Frame7" text:anchor-type="paragraph" svg:width="481.89pt" draw:z-index="0" svg:min-height="1cm"><draw:text-box><table:table table:style-name="Table"><table:table-column table:style-name="odt_auto_style_table_column_7_1"/><table:table-row><table:table-cell office:value-type="string" table:style-name="tablecell"><text:p text:style-name="tablealignleft">Řádně podanou žádost o informace jste vázáni zodpovědět ve lhůtě 15 dnů.</text:p></table:table-cell></table:table-row></table:table></draw:text-box></draw:frame><text:span text:style-name="Strong_20_Emphasis">Mohou však nastat případy, kdy:</text:span></text:p>
      <text:list text:style-name="List_20_1" text:continue-numbering="false">
        <text:list-item>
          <text:p text:style-name="List_20_1_Content_First"> žadatel se dostatečně nelegitimoval, proto jej vyzvěte do 7 dnů od podání žádosti, aby žádost doplnil; nevyhoví-li vám žadatel, žádost odložte,</text:p>
        </text:list-item>
        <text:list-item>
          <text:p text:style-name="List_20_1_Content"> žádost je nesrozumitelná, není zřejmé, jaká informace je požadována nebo je formulována příliš obecně, proto žadatele vyzvěte do 7 dnů od podání žádosti, aby žádost upřesnil; neupřesní-li žadatel žádost do 30 dnů, žádost odmítněte,</text:p>
        </text:list-item>
        <text:list-item>
          <text:p text:style-name="List_20_1_Content_Last"> požadovaná informace se nevztahuje k vaší působnosti, pak žádost odložte a s odůvodněním odešlete tuto informaci do 7 dnů žadateli.</text:p>
        </text:list-item>
      </text:list>
      <text:p text:style-name="Text_20_body"><draw:frame draw:style-name="PluginODTAutoStyle_Frame_29_text_frame" draw:name="Frame8" text:anchor-type="paragraph" svg:width="481.89pt" draw:z-index="0" svg:min-height="1cm"><draw:text-box><table:table table:style-name="Table"><table:table-column table:style-name="odt_auto_style_table_column_8_1"/><table:table-row><table:table-cell office:value-type="string" table:style-name="tablecell"><text:p text:style-name="tablealignleft"><text:span text:style-name="Strong_20_Emphasis"> Ze závažných důvodů můžete lhůtu pro poskytnutí informace prodloužit. Vysvětlení, co je závažný důvod, naleznete v ustanovení <text:a xlink:type="simple" xlink:href="https://www.zakonyprolidi.cz/cs/1999-106#p14-7" text:style-name="Internet_20_link" text:visited-style-name="Visited_20_Internet_20_Link">§ 14 odst. 7 zákona o svobodném přístupu k informacím.</text:a></text:span></text:p></table:table-cell></table:table-row></table:table></draw:text-box></draw:frame></text:p>
      <text:h text:style-name="Heading_20_2" text:outline-level="2"><text:bookmark-start text:name="__RefHeading___ochrana_oznamovatelu_7"/><text:bookmark-start text:name="ochrana_oznamovatelu"/>Ochrana oznamovatelů<text:bookmark-end text:name="__RefHeading___ochrana_oznamovatelu_7"/><text:bookmark-end text:name="ochrana_oznamovatelu"/></text:h>
      <text:p text:style-name="Text_20_body">Od 1. srpna 2023 je účinný zákon č. 171/2023 Sb., o ochraně oznamovatelů, jehož smyslem je zajistit možnost nahlašovat protiprávní jednání v organizaci bez rizika postihu ze strany zaměstnavatele.</text:p>
      <text:p text:style-name="Text_20_body"><draw:frame draw:style-name="PluginODTAutoStyle_Frame_33_text_frame" draw:name="Frame9" text:anchor-type="paragraph" svg:width="481.89pt" draw:z-index="0" svg:min-height="1cm"><draw:text-box><table:table table:style-name="Table"><table:table-column table:style-name="odt_auto_style_table_column_9_1"/><table:table-row><table:table-cell office:value-type="string" table:style-name="tablecell"><text:p text:style-name="tablealignleft"><text:a xlink:type="simple" xlink:href="https://www.zakonyprolidi.cz/cs/2023-171" text:style-name="Internet_20_link" text:visited-style-name="Visited_20_Internet_20_Link">Zákon č. 171/2023 Sb., o ochraně oznamovatelů</text:a></text:p></table:table-cell></table:table-row></table:table></draw:text-box></draw:frame>Knihovny, které patří mezi <text:a xlink:type="simple" xlink:href="https://www.zakonyprolidi.cz/cs/2023-171#p8" text:style-name="Internet_20_link" text:visited-style-name="Visited_20_Internet_20_Link">tzv. povinné subjekty</text:a>, musí mít zaveden vnitřní oznamovací systém a <text:a xlink:type="simple" xlink:href="https://www.zakonyprolidi.cz/cs/2023-171#p10" text:style-name="Internet_20_link" text:visited-style-name="Visited_20_Internet_20_Link">stanovenou osobu, která má tuto agendu na starosti</text:a>. Toto se týká knihoven s právní subjektivitou, které mají 50 a více pracovníků. Knihovny s právní subjektivitou s menším počtem zaměstnanců než 50 nemusí zavést systém pro řešení oznámení, ale musí také zajistit ochranu osoby v pozici oznamovatele. Knihovny, které působí jako organizační složka jiné instituce, se řídí pravidly svého provozovatele.</text:p>
      <text:p text:style-name="Text_20_body">Praktické rady nabízí <text:a xlink:type="simple" xlink:href="https://oznamovatel.justice.cz/" text:style-name="Internet_20_link" text:visited-style-name="Visited_20_Internet_20_Link">web Oznamovatel</text:a>, který provozuje Ministerstvo spravedlnosti. K dispozici jsou mj. <text:a xlink:type="simple" xlink:href="https://oznamovatel.justice.cz/pravni-uprava-a-metodicke-doporuceni" text:style-name="Internet_20_link" text:visited-style-name="Visited_20_Internet_20_Link">metodické doporučení a vzorový vnitřní předpis</text:a>.</text:p>
      <text:h text:style-name="Heading_20_2" text:outline-level="2"><text:bookmark-start text:name="__RefHeading___povinny_vytisk_8"/><text:bookmark-start text:name="povinny_vytisk"/>Povinný výtisk<text:bookmark-end text:name="__RefHeading___povinny_vytisk_8"/><text:bookmark-end text:name="povinny_vytisk"/></text:h>
      <text:p text:style-name="Text_20_body">Legislativa týkající se povinného výtisku je věnována dvěma oblastem:</text:p>
      <text:p text:style-name="Text_20_body"><text:span text:style-name="Strong_20_Emphasis">Neperiodickým publikacím</text:span></text:p>
      <text:p text:style-name="Text_20_body">Ze  <text:a xlink:type="simple" xlink:href="https://www.zakonyprolidi.cz/cs/1995-37" text:style-name="Internet_20_link" text:visited-style-name="Visited_20_Internet_20_Link">zákona č. 37/1995, o neperiodických publikacích</text:a>,  vyplývá, že je vydavatel povinen bezplatně a na vlastní náklad odevzdat z každého výtisku neperiodického publikace stanovený počet publikací příslušným knihovnám, a to do 30 dnů.<text:note text:id="ftn1" text:note-class="footnote"><text:note-citation text:label="2)">2)</text:note-citation><text:note-body><text:p text:style-name="Text_20_body">Více informací na: <text:a xlink:type="simple" xlink:href="https://www.nkp.cz/sluzby/sluzby-pro/povinne-vytisky" text:style-name="Internet_20_link" text:visited-style-name="Visited_20_Internet_20_Link">https://www.nkp.cz/sluzby/sluzby-pro/povinne-vytisky</text:a></text:p></text:note-body></text:note></text:p>
      <text:p text:style-name="Text_20_body"><text:span text:style-name="Strong_20_Emphasis">Vydavatel musí odevzdat:</text:span></text:p>
      <text:list text:style-name="List_20_1" text:continue-numbering="false">
        <text:list-item>
          <text:p text:style-name="List_20_1_Content_First"> 2 výtisky Národní knihovně České republiky,</text:p>
        </text:list-item>
        <text:list-item>
          <text:p text:style-name="List_20_1_Content"> 1 výtisk Moravské zemské knihovně v Brně,</text:p>
        </text:list-item>
        <text:list-item>
          <text:p text:style-name="List_20_1_Content"> 1 výtisk Vědecké knihovně v Olomouci,</text:p>
        </text:list-item>
        <text:list-item>
          <text:p text:style-name="List_20_1_Content_Last"> 1 jeden regionální výtisk místně příslušné vědecké knihovně podle sídla vydavatele.</text:p>
        </text:list-item>
      </text:list>
      <text:p text:style-name="Text_20_body">Regionální povinný výtisk se odevzdává vždy příslušné krajské knihovně. Ostatním knihovnám jsou publikace nabízeny v rámci nabídkové povinnosti.</text:p>
      <text:p text:style-name="Text_20_body"><text:span text:style-name="Strong_20_Emphasis">Periodickým publikacím</text:span></text:p>
      <text:p text:style-name="Text_20_body"><draw:frame draw:style-name="PluginODTAutoStyle_Frame_37_text_frame" draw:name="Frame10" text:anchor-type="paragraph" svg:width="481.89pt" draw:z-index="0" svg:min-height="1cm"><draw:text-box><table:table table:style-name="Table"><table:table-column table:style-name="odt_auto_style_table_column_10_1"/><table:table-row><table:table-cell office:value-type="string" table:style-name="tablecell"><text:p text:style-name="tablealignleft"><text:a xlink:type="simple" xlink:href="https://www.zakonyprolidi.cz/cs/2000-46" text:style-name="Internet_20_link" text:visited-style-name="Visited_20_Internet_20_Link">zákon č. 46/2000 Sb., o právech a povinnostech při vydávání periodického tisku a o změně některých dalších zákonů (tiskový zákon)</text:a>.</text:p></table:table-cell></table:table-row></table:table></draw:text-box></draw:frame>Na povinný výtisk periodik mají nárok Národní knihovna ČR, Moravská zemská knihovna, všechny krajské knihovny, Knihovna Národního muzea a další instituce.  Seznam  příjemců povinného výtisku je uveden <text:a xlink:type="simple" xlink:href="https://text.nkp.cz/o-knihovne/odborne-cinnosti/doplnovani-fondu/adresy-odberatelu-pv" text:style-name="Internet_20_link" text:visited-style-name="Visited_20_Internet_20_Link">na webu NK ČR.</text:a></text:p>
      <text:p text:style-name="Text_20_body"><draw:frame draw:style-name="PluginODTAutoStyle_Frame_41_text_frame" draw:name="Frame11" text:anchor-type="paragraph" svg:width="481.89pt" draw:z-index="0" svg:min-height="1cm"><draw:text-box><table:table table:style-name="Table"><table:table-column table:style-name="odt_auto_style_table_column_11_1"/><table:table-row><table:table-cell office:value-type="string" table:style-name="tablecell"><text:p text:style-name="tablealignleft">Podrobné informace o povinném výtisku a o službách pro vydavatele najdete na <text:a xlink:type="simple" xlink:href="https://www.nkp.cz/sluzby/sluzby-pro/sluzby-pro-vydavatele" text:style-name="Internet_20_link" text:visited-style-name="Visited_20_Internet_20_Link">stránkách NK ČR</text:a>.</text:p></table:table-cell></table:table-row></table:table></draw:text-box></draw:frame></text:p>
      <text:h text:style-name="Heading_20_2" text:outline-level="2"><text:bookmark-start text:name="__RefHeading___pristupnost_webovych_stranek_9"/><text:bookmark-start text:name="pristupnost_webovych_stranek"/>Přístupnost webových stránek<text:bookmark-end text:name="__RefHeading___pristupnost_webovych_stranek_9"/><text:bookmark-end text:name="pristupnost_webovych_stranek"/></text:h>
      <text:p text:style-name="Text_20_body">Jednou ze základních služeb knihovny je přístupnost webových stránek. Vychází z řady legislativních předpisů, zveřejněných na webu <text:a xlink:type="simple" xlink:href="https://www.dia.gov.cz/egovernment/pristupnost-internetovych-stranek-a-mobilnich-aplikaci/" text:style-name="Internet_20_link" text:visited-style-name="Visited_20_Internet_20_Link">Digitální a informační agentury.</text:a></text:p>
      <text:p text:style-name="Text_20_body">Pro knihovny je významný <text:a xlink:type="simple" xlink:href="https://www.mkcr.cz/doc/cms_library/2019_metodicky_pokyn_mk_vkis-11473.pdf" text:style-name="Internet_20_link" text:visited-style-name="Visited_20_Internet_20_Link">Metodický pokyn MK ČR k vymezení standardu VKIS poskytovaných knihovnami zřizovanými a/nebo provozovanými obcemi a kraji na území ČR</text:a>. Článek 9 vymezuje povinnost zřízení webové stránky a její strukturu.</text:p>
      <text:p text:style-name="Text_20_body">Téma  <text:a xlink:type="simple" xlink:href="https://prirucky.ipk.nkp.cz/pristupnost/start" text:style-name="Internet_20_link" text:visited-style-name="Visited_20_Internet_20_Link">webových stránek</text:a> se objevuje na knihovnických akcích nebo v oborových periodikách. Přístupnost webových stránek je také nezbytnou podmínkou získání certifikátu <text:a xlink:type="simple" xlink:href="https://ipk.nkp.cz/docs/aktualizovana-verze-publikace-rovny-pristup.-standard-handicap-friendly-2019" text:style-name="Internet_20_link" text:visited-style-name="Visited_20_Internet_20_Link">Handicap Friendly</text:a>. Za přístupnou lze obecně považovat takovou internetovou stránku či mobilní aplikaci, kterou bude osoba se zdravotním postižením schopna i přes svůj zdravotní hendikep za pomocí asistivních technologií či specializovaných programů, jež k dispozici, efektivně používat.</text:p>
      <text:p text:style-name="Text_20_body">Internetové stránky a mobilní aplikace subjektů musí být pro své uživatele vnímatelné, ovladatelné, srozumitelné a stabilní.</text:p>
      <text:p text:style-name="Text_20_body"><draw:frame draw:style-name="PluginODTAutoStyle_Frame_45_text_frame" draw:name="Frame12" text:anchor-type="paragraph" svg:width="481.89pt" draw:z-index="0" svg:min-height="1cm"><draw:text-box><table:table table:style-name="Table"><table:table-column table:style-name="odt_auto_style_table_column_12_1"/><table:table-row><table:table-cell office:value-type="string" table:style-name="tablecell"><text:p text:style-name="tablealignleft">Česká pravidla přístupnosti jsou zakotvená v novele <text:a xlink:type="simple" xlink:href="https://www.zakonyprolidi.cz/cs/2000-365" text:style-name="Internet_20_link" text:visited-style-name="Visited_20_Internet_20_Link">Zákona č. 365/2000 Sb.</text:a>, o informačních systémech veřejné správy, provedenou <text:a xlink:type="simple" xlink:href="https://www.zakonyprolidi.cz/cs/2006-81" text:style-name="Internet_20_link" text:visited-style-name="Visited_20_Internet_20_Link">zákonem č. 81/2006 Sb.</text:a></text:p></table:table-cell></table:table-row></table:table></draw:text-box></draw:frame>S pravidly přístupnosti webových stránek seznamuje také příručka <text:a xlink:type="simple" xlink:href="https://prirucky.ipk.nkp.cz/pristupnost/start" text:style-name="Internet_20_link" text:visited-style-name="Visited_20_Internet_20_Link">Přístupné webové stránky</text:a>.</text:p>
      <text:p text:style-name="Text_20_body"><draw:frame draw:style-name="PluginODTAutoStyle_Frame_49_text_frame" draw:name="Frame13" text:anchor-type="paragraph" svg:width="481.89pt" draw:z-index="0" svg:min-height="1cm"><draw:text-box><table:table table:style-name="Table"><table:table-column table:style-name="odt_auto_style_table_column_13_1"/><table:table-row><table:table-cell office:value-type="string" table:style-name="tablecell"><text:p text:style-name="tablealignleft">V příloze naleznete přehled těchto a mnoha dalších zákonů potřebných k jednotlivým činnostem v knihovně.</text:p></table:table-cell></table:table-row></table:table></draw:text-box></draw:frame><draw:frame draw:style-name="PluginODTAutoStyle_Frame_53_text_frame" draw:name="Frame14" text:anchor-type="paragraph" svg:width="481.89pt" draw:z-index="0" svg:min-height="1cm"><draw:text-box><table:table table:style-name="Table"><table:table-column table:style-name="odt_auto_style_table_column_14_1"/><table:table-row><table:table-cell office:value-type="string" table:style-name="tablecell"><text:p text:style-name="tablealignleft">Další užitečné zdroje vztahující se k obsahu této kapitoly najdete v <text:a xlink:type="simple" xlink:href="https://prirucky.ipk.nkp.cz/rizeni/priloha_03_legislativa_a_knihovny" text:style-name="Internet_20_link" text:visited-style-name="Visited_20_Internet_20_Link">příloze 3</text:a>.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3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3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4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4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4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izeni:legislativa_a_knihovny</dc:title>
  </office:meta>
</office:document-meta>
</file>