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afe117b88e6815475a14a6ece1e90d9.jpg"/>
  <manifest:file-entry manifest:media-type="image/jpeg" manifest:full-path="Pictures/d5f27131873e25e62ac8bb6c2f668b13.jpg"/>
  <manifest:file-entry manifest:media-type="image/jpeg" manifest:full-path="Pictures/ee1fd106a3a70c8844d74f4f44dbb2ca.jpg"/>
  <manifest:file-entry manifest:media-type="image/jpeg" manifest:full-path="Pictures/7c877521d418009440abd341acfac5dd.jpg"/>
  <manifest:file-entry manifest:media-type="image/jpeg" manifest:full-path="Pictures/fb5dc8d3ccbcb3cf5c53cee4336c0410.jpg"/>
  <manifest:file-entry manifest:media-type="image/jpeg" manifest:full-path="Pictures/0b7a31775210c185031515dcb40885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knihovni_sluzby"/><text:bookmark-start text:name="__RefHeading___knihovni_sluzby_1"/><text:bookmark-start text:name="knihovni_sluzby"/>10. Knihovní služby<text:bookmark-end text:name="__RefHeading___knihovni_sluzby_1"/><text:bookmark-end text:name="knihovni_sluzby"/></text:h>
      <text:p text:style-name="Text_20_body">Kapitola vás provede knihovnickými službami, výpůjční činnosti pro různé kategorie uživatelů a seznámí vás s automatizovanými knihovnickými službami. Zvláštní pozornost je věnována programu Regionální funkce knihoven.</text:p>
      <text:p text:style-name="Text_20_body"><text:span text:style-name="Strong_20_Emphasis">Hlavní body kapitoly</text:span></text:p>
      <text:list text:style-name="List_20_1" text:continue-numbering="false">
        <text:list-item>
          <text:p text:style-name="List_20_1_Content_First"> Knihovnické služby</text:p>
        </text:list-item>
        <text:list-item>
          <text:p text:style-name="List_20_1_Content"> Procesy v knihovně</text:p>
        </text:list-item>
        <text:list-item>
          <text:p text:style-name="List_20_1_Content"> Knihovní fondy</text:p>
        </text:list-item>
        <text:list-item>
          <text:p text:style-name="List_20_1_Content"> Revize knihovního fondu</text:p>
        </text:list-item>
        <text:list-item>
          <text:p text:style-name="List_20_1_Content"> Komunitní funkce</text:p>
        </text:list-item>
        <text:list-item>
          <text:p text:style-name="List_20_1_Content"> Regionální funkce knihoven</text:p>
        </text:list-item>
        <text:list-item>
          <text:p text:style-name="List_20_1_Content_Last"> Public relations</text:p>
        </text:list-item>
      </text:list>
      <text:p text:style-name="Text_20_body"><text:span text:style-name="Strong_20_Emphasis">Klíčová slova</text:span></text:p>
      <text:p text:style-name="Text_20_body">Knihovny, veřejné knihovnické a informační služby, aktivity, kultura, komunita, kreativita, public relations.</text:p>
      <text:p text:style-name="Horizontal_20_Line"/>
      <text:h text:style-name="Heading_20_2" text:outline-level="2"><text:bookmark-start text:name="__RefHeading___knihovnicke_sluzby_2"/><text:bookmark-start text:name="knihovnicke_sluzby"/>Knihovnické služby<text:bookmark-end text:name="__RefHeading___knihovnicke_sluzby_2"/><text:bookmark-end text:name="knihovnicke_sluzby"/></text:h>
      <text:p text:style-name="Text_20_body">Změny technologií a společnosti ovlivňují poslání veřejných knihoven. Ty se v posledních letech rychle proměňují – jsou nové a zajímavé, respektují generační změny a proměny společnosti. Knihovny jako veřejně přístupné prostory pro výměnu informací, sdílení kultury a podporu vzdělávání by měly být chápány jako základní činitel udržitelného rozvoje.</text:p>
      <text:p text:style-name="Text_20_body">Lidé ve všech životních etapách potřebují získávat nové dovednosti – to je hlavní důvod, proč veřejné knihovny nabízejí aktivity na podporu celoživotního vzdělávání. Zpřístupňování informačních technologií, výuka široké gramotnosti a přístup k uživatelům různými formami je v knihovnách stále častěji nabízenou službou.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Knihovnické služby tvoří jádro činnosti knihoven.</text:span> Jejich nabídka je dána typem knihovny, jejím umístěním v lokalitě, sociodemografickým složením a mnoha dalšími faktory.</text:p></table:table-cell></table:table-row></table:table></draw:text-box></draw:frame></text:p>
      <text:h text:style-name="Heading_20_3" text:outline-level="3"><text:bookmark-start text:name="__RefHeading___rovny_pristup_ke_knihovnickym_a_informacnim_sluzbam_3"/><text:bookmark-start text:name="rovny_pristup_ke_knihovnickym_a_informacnim_sluzbam"/>Rovný přístup ke knihovnickým a informačním službám<text:bookmark-end text:name="__RefHeading___rovny_pristup_ke_knihovnickym_a_informacnim_sluzbam_3"/><text:bookmark-end text:name="rovny_pristup_ke_knihovnickym_a_informacnim_sluzbam"/></text:h>
      <text:p text:style-name="Text_20_body">Povinností provozovatele knihovny je <text:span text:style-name="Strong_20_Emphasis">zajištění rovného přístupu  všech</text:span> (tedy nikoli pouze občanů České republiky) k veřejným knihovnickým a informačním službám a dalším službám poskytovaným knihovnou.<text:note text:id="ftn0" text:note-class="footnote"><text:note-citation text:label="1)">1)</text:note-citation><text:note-body><text:p text:style-name="Text_20_body">Tato část kapitoly je upravenou citací z komentáře ke knihovnímu zákonu: DANIELISOVÁ, Tereza. <text:span text:style-name="Emphasis">Knihovní zákon: komentář</text:span>. Vyd. 1. Praha: Wolters Kluwer, 2018, s. 26–27. Komentáře Wolters Kluwer. ISBN 978-80-7598-156-1.</text:p></text:note-body></text:note></text:p>
      <text:p text:style-name="Text_20_body">Poskytování služeb všem bez rozdílu je základním definičním znakem knihovny dle knihovního zákona. Nenaplnění této podmínky je důvodem pro zrušení zápisu knihovny v evidenci knihoven. Princip rovnosti je obecně zakotven v čl. 1 a čl. 3 <text:a xlink:type="simple" xlink:href="https://www.zakonyprolidi.cz/cs/1993-2" text:style-name="Internet_20_link" text:visited-style-name="Visited_20_Internet_20_Link">Listiny práv a svobod</text:a> a dále rozveden v <text:a xlink:type="simple" xlink:href="https://www.zakonyprolidi.cz/cs/2009-198" text:style-name="Internet_20_link" text:visited-style-name="Visited_20_Internet_20_Link">antidiskriminačním zákoně.</text:a> Posláním knihoven je zabezpečit demokratický přístup k informacím všem bez rozdílu, a tím snižovat riziko rozvrstvení společnosti na informačně bohaté a informačně chudé.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text:a xlink:type="simple" xlink:href="https://www.zakonyprolidi.cz/cs/2009-198" text:style-name="Internet_20_link" text:visited-style-name="Visited_20_Internet_20_Link">Zákon č. 198/2009 Sb.,</text:a> Zákon o rovném zacházení a o právních prostředcích ochrany před diskriminací a o změně některých zákonů (antidiskriminační zákon)</text:p></table:table-cell></table:table-row></table:table></draw:text-box></draw:frame></text:p>
      <text:h text:style-name="Heading_20_3" text:outline-level="3"><text:bookmark-start text:name="__RefHeading___zvyhodneni_urcitych_skupin_uzivatelu_knihovny_4"/><text:bookmark-start text:name="zvyhodneni_urcitych_skupin_uzivatelu_knihovny"/>Zvýhodnění určitých skupin uživatelů knihovny<text:bookmark-end text:name="__RefHeading___zvyhodneni_urcitych_skupin_uzivatelu_knihovny_4"/><text:bookmark-end text:name="zvyhodneni_urcitych_skupin_uzivatelu_knihovny"/></text:h>
      <text:p text:style-name="Text_20_body">Smyslem zásady rovného přístupu není nastolení formálně rovného zacházení se všemi uživateli, naopak by měla být přijata taková opatření, která znevýhodněným skupinám společnosti přístup ke službám usnadní. Rovný přístup k veřejným knihovnickým a informačním službám je tak třeba vnímat především z hlediska výsledku, nikoli jako předpoklad poskytování služeb. Odůvodněné a přiměřené zvýhodnění objektivně vymezených kategorií uživatelů (osob smyslově, zdravotně či sociálně znevýhodněných, dětí či naopak seniorů) je se zásadou rovného přístupu v souladu. </text:p>
      <text:h text:style-name="Heading_20_3" text:outline-level="3"><text:bookmark-start text:name="__RefHeading___omezovani_pristupu_ke_sluzbam_5"/><text:bookmark-start text:name="omezovani_pristupu_ke_sluzbam"/>Omezování přístupu ke službám<text:bookmark-end text:name="__RefHeading___omezovani_pristupu_ke_sluzbam_5"/><text:bookmark-end text:name="omezovani_pristupu_ke_sluzbam"/></text:h>
      <text:p text:style-name="Text_20_body">Provozovatelé knihoven z různých důvodů přistupují též k <text:span text:style-name="Strong_20_Emphasis">omezení přístupu ke službám.</text:span> Vždy je třeba pečlivě zvažovat, zda je zásah do principu rovnosti vhodný, přiměřený a potřebný. Jakákoli nerovnost v přístupu ke knihovnickým a informačním službám, která rozumné odůvodnění postrádá, musí být vyloučena. </text:p>
      <text:p text:style-name="Text_20_body">Je třeba doporučit, aby podrobnosti každého případného omezení upravil provozovatel knihovny v knihovním řádu. I dle MK ČR je obhajitelné omezení přístupu ke službám předem vymezené kategorii uživatelů (například na základě věku) s ohledem na povinnost ochrany knihovního fondu uloženou v § 18 písm. b) knihovního zákona. </text:p>
      <text:h text:style-name="Heading_20_3" text:outline-level="3"><text:bookmark-start text:name="__RefHeading___odepreni_pristupu_ke_sluzbam_knihovny_6"/><text:bookmark-start text:name="odepreni_pristupu_ke_sluzbam_knihovny"/>Odepření přístupu ke službám knihovny<text:bookmark-end text:name="__RefHeading___odepreni_pristupu_ke_sluzbam_knihovny_6"/><text:bookmark-end text:name="odepreni_pristupu_ke_sluzbam_knihovny"/></text:h>
      <text:p text:style-name="Text_20_body">Specifickou a v knihovnické obci vysoce aktuální otázkou související s rovným přístupem je možnost <text:span text:style-name="Strong_20_Emphasis">odepření poskytování služeb konkrétnímu uživateli,</text:span> který porušuje povinnost danou knihovním řádem, například je v prodlení s vrácením předchozí výpůjčky, nebo svým chováním hrubě omezuje ostatní uživatele knihovny v užívání služeb. Odepření služeb, případně vykázání uživatele z prostor knihovny se v takové situaci jeví jako zcela přiměřené opatření, pokud závadné chování uživatele trvá. </text:p>
      <text:p text:style-name="Text_20_body">Nad rámec výše popsaného jde úvaha o zamezení vstupu do knihovny uživateli na základě předchozí negativní zkušenosti s jeho jednáním. Ačkoli je knihovní zákon svou povahou normou veřejnoprávní, vztah mezi provozovatelem knihovny a uživatelem je vztahem občanskoprávním. Ani jeden z účastníků tedy nemá nadřazené postavení a není oprávněn rozhodovat o právech a povinnostech druhého. </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rovozovatel knihovny své služby nabízí veřejně, protože knihovny jsou veřejným prostorem. Vzhledem k tomu, že v knihovním zákonu není vymezen postup, který by provozovateli knihovny umožnil zakázat uživateli na určitou dobu či dokonce na neurčito vstup do těchto veřejných prostor, k takovému zákazu není provozovatel knihovny oprávněn. </text:p></table:table-cell></table:table-row></table:table></draw:text-box></draw:frame></text:p>
      <text:h text:style-name="Heading_20_3" text:outline-level="3"><text:bookmark-start text:name="__RefHeading___pristup_obcanu_evropske_unie_ke_sluzbam_knihoven_v_ceske_republice_7"/><text:bookmark-start text:name="pristup_obcanu_evropske_unie_ke_sluzbam_knihoven_v_ceske_republice"/>Přístup občanů Evropské unie ke službám knihoven v České republice<text:bookmark-end text:name="__RefHeading___pristup_obcanu_evropske_unie_ke_sluzbam_knihoven_v_ceske_republice_7"/><text:bookmark-end text:name="pristup_obcanu_evropske_unie_ke_sluzbam_knihoven_v_ceske_republice"/></text:h>
      <text:p text:style-name="Text_20_body">Nedávný výzkum veřejného ochránce práv poukázal na to, že některé knihovny nepostupují vůči občanům Evropské unie při poskytování knihovnických a informačních služeb rovným způsobem, tj. že dochází k určité diskriminaci z důvodu jejich státní příslušnosti.<text:note text:id="ftn1" text:note-class="footnote"><text:note-citation text:label="2)">2)</text:note-citation><text:note-body><text:p text:style-name="Text_20_body"><text:span text:style-name="Emphasis">Přístup občanů EU ke knihovním službám v České republice: Výzkum veřejného ochránce práv, květen 2021</text:span> [online]. Brno: Veřejný ochránce práv, 2021 [cit. 2021-06-06]. Dostupné z: <text:a xlink:type="simple" xlink:href="https://ipk.nkp.cz/docs/pristup-obcanu-eu-ke-knihovnim-sluzbam-v-ceske-republice" text:style-name="Internet_20_link" text:visited-style-name="Visited_20_Internet_20_Link">https://ipk.nkp.cz/docs/pristup-obcanu-eu-ke-knihovnim-sluzbam-v-ceske-republice</text:a></text:p></text:note-body></text:note></text:p>
      <text:p text:style-name="Text_20_body">Výsledkem bylo zjištění těchto skutečností: </text:p>
      <text:list text:style-name="List_20_1" text:continue-numbering="false">
        <text:list-item>
          <text:p text:style-name="List_20_1_Content_First"> poskytování menšího množství absenčních výpůjček, např. požadování kaucí,</text:p>
        </text:list-item>
        <text:list-item>
          <text:p text:style-name="List_20_1_Content"> vyžadování trvalého povolení k pobytu při poskytování absenčních výpůjček,</text:p>
        </text:list-item>
        <text:list-item>
          <text:p text:style-name="List_20_1_Content_Last"> striktní vyžadování povolení k pobytu a pracovního povolení. </text:p>
        </text:list-item>
      </text:list>
      <text:p text:style-name="Text_20_body">Veřejný ochránce práv doporučuje, aby knihovny netrvaly striktně na dokumentech povolení k pobytu, ale aby akceptovaly různé dokumenty, a to i v různých kombinacích. Jako vhodné varianty se jeví občanský průkaz nebo cestovní pas v kombinaci s nájemní smlouvou/pracovní smlouvou, ubytovací smlouvou na kolejích (potvrzením o studiu), účtem za elektřinu, plyn či mobilní telefon, a to se jménem a adresou. Mělo by se zkrátka jednat o <text:span text:style-name="Strong_20_Emphasis">důvěryhodné prokázání adresy, kde se čtenáři zdržují.</text:span></text:p>
      <text:h text:style-name="Heading_20_3" text:outline-level="3"><text:bookmark-start text:name="__RefHeading___bezplatnost_knihovnickych_a_informacnich_sluzeb_8"/><text:bookmark-start text:name="bezplatnost_knihovnickych_a_informacnich_sluzeb"/>Bezplatnost knihovnických a informačních služeb<text:bookmark-end text:name="__RefHeading___bezplatnost_knihovnickych_a_informacnich_sluzeb_8"/><text:bookmark-end text:name="bezplatnost_knihovnickych_a_informacnich_sluzeb"/></text:h>
      <text:p text:style-name="Text_20_body">Důležitým principem poskytování veřejných knihovnických a informačních služeb je jejich bezplatnost  <text:a xlink:type="simple" xlink:href="https://www.zakonyprolidi.cz/cs/2001-257#p4" text:style-name="Internet_20_link" text:visited-style-name="Visited_20_Internet_20_Link">Knihovní zákon, § 4</text:a>.</text:p>
      <text:p text:style-name="Text_20_body"><text:span text:style-name="Strong_20_Emphasis">Bezplatnost je stanovena především pro základní služby knihoven,</text:span> tj.:</text:p>
      <text:list text:style-name="List_20_1" text:continue-numbering="false">
        <text:list-item>
          <text:p text:style-name="List_20_1_Content_First"> zpřístupňování knihovních dokumentů z knihovního fondu knihovny nebo prostřednictvím meziknihovních služeb z knihovního fondu jiné knihovny,</text:p>
        </text:list-item>
        <text:list-item>
          <text:p text:style-name="List_20_1_Content"> poskytování ústních bibliografických, referenčních a faktografických informací a rešerší,</text:p>
        </text:list-item>
        <text:list-item>
          <text:p text:style-name="List_20_1_Content"> zprostředkování informací z vnějších informačních zdrojů, zejména informací ze státní správy a samosprávy,</text:p>
        </text:list-item>
        <text:list-item>
          <text:p text:style-name="List_20_1_Content_Last"> umožnění přístupu k informacím na internetu, ke kterým má knihovna bezplatný přístup.</text:p>
        </text:list-item>
      </text:list>
      <text:p text:style-name="Text_20_body">Zvlášť důležité je dodržovat<text:span text:style-name="Strong_20_Emphasis"> princip bezplatnosti u přístupu k internetu.</text:span><text:note text:id="ftn2" text:note-class="footnote"><text:note-citation text:label="3)">3)</text:note-citation><text:note-body><text:p text:style-name="Text_20_body">Viz podrobněji výklad Ministerstva kultury dostupný z: <text:a xlink:type="simple" xlink:href="https://ipk.nkp.cz/legislativa/01_LegPod/knihovni-zakon-257-2001-sb.-a-navazne-provadeci-prepisy/InternetPoplatkyVykl.htm" text:style-name="Internet_20_link" text:visited-style-name="Visited_20_Internet_20_Link">https://ipk.nkp.cz/legislativa/01_LegPod/knihovni-zakon-257-2001-sb.-a-navazne-provadeci-prepisy/InternetPoplatkyVykl.htm</text:a></text:p></text:note-body></text:note></text:p>
      <text:p text:style-name="Text_20_body">Pro výše uvedenou skupinu základních služeb ale platí pro bezplatnost několik výjimek, kdy je možné požadovat úhradu služby:</text:p>
      <text:list text:style-name="List_20_1" text:continue-numbering="false">
        <text:list-item>
          <text:p text:style-name="List_20_1_Content_First"> půjčování zvukových záznamů, například CD, magnetofonové. kazety či pásky,</text:p>
        </text:list-item>
        <text:list-item>
          <text:p text:style-name="List_20_1_Content"> zprostředkování kopií dokumentů v rámci meziknihovních reprografických služeb,</text:p>
        </text:list-item>
        <text:list-item>
          <text:p text:style-name="List_20_1_Content_Last"> zpřístupňování knihovních dokumentů z knihovních fondů knihoven v rámci mezinárodních meziknihovních služeb.</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Za poskytování dalších služeb může knihovna (provozovatel knihovny) požadovat úhradu, ale podmínkou je, aby cena nebyla vyšší, než jsou vynaložené náklady.</text:span></text:p></table:table-cell></table:table-row></table:table></draw:text-box></draw:frame>Týká se to například kulturních, výchovných a vzdělávacích aktivit, reprografických služeb, zpracování rešerší, vydávání a prodeje publikací apod. </text:p>
      <text:p text:style-name="Text_20_body"><text:span text:style-name="Strong_20_Emphasis">Knihovna může také vybírat registrační poplatky.</text:span> V tomto případě platí, že registrační poplatek není cenou za služby, ale představuje hodnotu vynaložených nákladů za administrativní úkony spojené se zařazením do evidence uživatelů.</text:p>
      <text:p text:style-name="Text_20_body">V případě stanovení ceny vybraných služeb nebo výše registračního poplatku <text:span text:style-name="Strong_20_Emphasis">je nezbytné provést kalkulaci nákladů,</text:span> aby nenastala situace, že u některé služby dojde k tvorbě zisku. </text:p>
      <text:p text:style-name="Text_20_body"><text:span text:style-name="Strong_20_Emphasis">Propočet by měl zahrnout náklady na materiál, mzdové a režijní náklady, případně odměny a jiné náklady hrazené v souvislosti s poskytováním služby třetím osobám. </text:span> U nákladů, které nelze sledovat jednotlivě, lze provést propočet podle nákladů paušální částky na jednoho zaměstnance či na jednu provozní hodinu <text:note text:id="ftn3" text:note-class="footnote"><text:note-citation text:label="4)">4)</text:note-citation><text:note-body><text:p text:style-name="Text_20_body">HEMOLA, Hanuš. Registrační poplatky v knihovnách a jejich možná kalkulace. <text:span text:style-name="Emphasis">Čtenář</text:span> [online]. Červen 2008, roč. 59, č. 6, s. 191–192 [cit. 2022-02-25]. ISSN 1805-4064. Dostupné z: <text:a xlink:type="simple" xlink:href="https://www.svkkl.cz/en/ctenar/clanek/2549" text:style-name="Internet_20_link" text:visited-style-name="Visited_20_Internet_20_Link">https://www.svkkl.cz/en/ctenar/clanek/2549</text:a> a <text:a xlink:type="simple" xlink:href="https://www.svkkl.cz/cs/ctenar/stahnout-pdf/120" text:style-name="Internet_20_link" text:visited-style-name="Visited_20_Internet_20_Link">https://www.svkkl.cz/cs/ctenar/stahnout-pdf/120</text:a></text:p></text:note-body></text:not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Emphasis">„Veřejná knihovna by měla vyhovět potřebám všech skupin společnosti bez ohledu na věk, fyzické, ekonomické nebo sociální podmínky. Zvláště zodpovědná je však za uspokojování potřeb dětí a mládeže… 
Děti mohou také povzbudit rodiče a další dospělé, aby knihovnu využívali.“</text:span><text:note text:id="ftn4" text:note-class="footnote"><text:note-citation text:label="5)">5)</text:note-citation><text:note-body><text:p text:style-name="Text_20_body"><text:span text:style-name="Emphasis">Služby veřejných knihoven: směrnice IFLA</text:span>. 2., zcela přeprac. vyd. K vydání připravily Christie KOONTZ a Barbara GUBBIN. Praha: Národní knihovna České republiky – Knihovnický institut, 2012. 203 s. ISBN 978-80-7050-612-7. Dostupné také z: <text:a xlink:type="simple" xlink:href="https://ipk.nkp.cz/docs/IFLA/sluzby-verejnych-knihoven-smernice-ifla-.pdf" text:style-name="Internet_20_link" text:visited-style-name="Visited_20_Internet_20_Link">https://ipk.nkp.cz/docs/IFLA/sluzby-verejnych-knihoven-smernice-ifla-.pdf</text:a></text:p></text:note-body></text:note></text:p></table:table-cell></table:table-row></table:table></draw:text-box></draw:frame></text:p>
      <text:h text:style-name="Heading_20_2" text:outline-level="2"><text:bookmark-start text:name="__RefHeading___komunitni_knihovna_9"/><text:bookmark-start text:name="komunitni_knihovna"/>Komunitní knihovna<text:bookmark-end text:name="__RefHeading___komunitni_knihovna_9"/><text:bookmark-end text:name="komunitni_knihovna"/></text:h>
      <text:p text:style-name="Text_20_body"><text:a xlink:type="simple" xlink:href="https://www.skipcr.cz/odborne-organy/sekce/sekce-verejnych-knihoven/skupina-pro-komunitni-aktivity" text:style-name="Internet_20_link" text:visited-style-name="Visited_20_Internet_20_Link">Komunitní knihovna </text:a> nezaměřuje své aktivity pouze na registrované čtenáře, ale plánovitě a systematicky oslovuje celou komunitu místa; služby rozvíjí tak, aby mohla pružně reagovat na potřeby všech skupin lidí v místě. Poskytuje prostor pro aktivity jednotlivých skupin občanů a propojuje je s dalšími skupinami i jednotlivci v souladu s rozvojem komunity.</text:p>
      <text:p text:style-name="Text_20_body"><text:span text:style-name="Strong_20_Emphasis">Komunitní knihovna se podílí na společném životě místa, vyznačuje se bohatou spoluprací s místními organizacemi a institucemi.</text:span> Svými aktivitami podporuje propojování veřejného a soukromého sektoru, rozvoj partnerství mezi organizacemi a představiteli veřejné správy, neziskovými organizacemi, podnikateli, občany. </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span text:style-name="Emphasis">„Důležitým úkolem veřejné knihovny je zaměřit se na rozvoj kultury a umění a přispívat k formování a upevňování kulturní identity komunity. Toho lze dosáhnout spoluprací s příslušnými místními a regionálními organizacemi, poskytnutím prostoru pro kulturní aktivity organizováním kulturních programů a také tím, že kulturní zájmy komunity jsou zastoupeny ve fondech knihovny.“</text:span></text:p><text:p text:style-name="Text_20_body"><text:span text:style-name="Emphasis">„Veřejná knihovna musí mít odpovídající prostředky k tomu, aby mohla uspokojivě plnit svou funkci, a to nejen v okamžiku, kdy je zřízena, ale i v kontinuálním provozu. Musí průběžně reagovat na vznik nových technologií, aby bylo možné udržovat a rozvíjet služby uspokojující potřeby obsluhované populace.“</text:span></text:p><text:p text:style-name="Text_20_body"> <text:span text:style-name="Emphasis">„Veřejné knihovny jsou místní službou ve prospěch místní komunity a měly by poskytovat komunitní informační služby. 
Veřejná knihovna by měla být klíčovou institucí místní komunity z hlediska shromažďování, ochrany a propagace místní kultury v celé její rozmanitosti. Dosahuje toho různými způsoby, např. uchováváním sbírek k místní historii, výstavami, orální historií, vydáváním materiálů a pořádáním interaktivních programů s lokální tematikou.“ </text:span><text:span text:style-name="Footnote_20_Anchor"><text:note-ref text:note-class="footnote" text:reference-format="text" text:ref-name="ftn4">5)</text:note-ref></text:span></text:p></table:table-cell></table:table-row></table:table></draw:text-box></draw:frame></text:p>
      <text:h text:style-name="Heading_20_3" text:outline-level="3"><text:bookmark-start text:name="__RefHeading___socialni_role_verejne_knihovny_10"/><text:bookmark-start text:name="socialni_role_verejne_knihovny"/>Sociální role veřejné knihovny<text:bookmark-end text:name="__RefHeading___socialni_role_verejne_knihovny_10"/><text:bookmark-end text:name="socialni_role_verejne_knihovny"/></text:h>
      <text:p text:style-name="Text_20_body">Knihovny se stávají místy setkávání a upevňování neformálních kontaktů. Lidé zde získávají sociální zkušenost – knihovna se stává faktorem sociálního a osobního rozvoje. Jde o <text:span text:style-name="Strong_20_Emphasis">apolitický veřejný prostor, otevřený všem bez rozdílu.</text:span></text:p>
      <text:h text:style-name="Heading_20_3" text:outline-level="3"><text:bookmark-start text:name="__RefHeading___procesy_v_knihovne_11"/><text:bookmark-start text:name="procesy_v_knihovne"/>Procesy v knihovně<text:bookmark-end text:name="__RefHeading___procesy_v_knihovne_11"/><text:bookmark-end text:name="procesy_v_knihovne"/></text:h>
      <text:p text:style-name="Text_20_body">Jednotlivé procesy můžeme rozdělit do několika základních skupin (viz příloha). <text:span text:style-name="Strong_20_Emphasis">Základem je práce s knihovními fondy</text:span> a činnosti, které se s tím pojí.</text:p>
      <text:h text:style-name="Heading_20_3" text:outline-level="3"><text:bookmark-start text:name="__RefHeading___knihovni_fondy_12"/><text:bookmark-start text:name="knihovni_fondy"/>Knihovní fondy<text:bookmark-end text:name="__RefHeading___knihovni_fondy_12"/><text:bookmark-end text:name="knihovni_fondy"/></text:h>
      <text:p text:style-name="Text_20_body">Knihovny, ale i archivy a muzea, představují tzv. paměťové instituce, ve kterých je uchováváno národní kulturní dědictví. Dokumenty, které ošetřují a spravují, představují základní informační pramen pro vzdělávání, výzkum a informatizaci společnosti. Na fondech je závislé celoživotní vzdělávání, rozvíjení kvalifikace, soukromé zájmové činnosti a další aktivity.</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Emphasis">„Základním principem veřejné knihovny je, aby její služby byly dostupné všem, a nikoliv jen jedné společenské skupině s vyloučením ostatních.„</text:span></text:p></table:table-cell></table:table-row></table:table></draw:text-box></draw:frame><text:span text:style-name="Emphasis">Budování fondů by mělo vycházet z principu přístupu pro všechny a zahrnovat formáty dokumentů vhodných pro specifické skupiny zákazníků.</text:span><text:span text:style-name="Footnote_20_Anchor"><text:note-ref text:note-class="footnote" text:reference-format="text" text:ref-name="ftn4">5)</text:note-ref></text:span></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 <text:a xlink:type="simple" xlink:href="https://www.zakonyprolidi.cz/cs/2001-257" text:style-name="Internet_20_link" text:visited-style-name="Visited_20_Internet_20_Link">Zákon č. 257/2001 Sb., o knihovnách a podmínkách provozování veřejných knihovnických informačních služeb (knihovní zákon)</text:a> .</text:p><text:p text:style-name="Text_20_body"> <text:a xlink:type="simple" xlink:href="https://www.zakonyprolidi.cz/cs/2002-88" text:style-name="Internet_20_link" text:visited-style-name="Visited_20_Internet_20_Link">Vyhláška č. 88/2002 Sb., vyhláška Ministerstva kultury k provedení zákona č. 257/2001 Sb., o knihovnách a podmínkách provozování veřejných knihovnických a informačních služeb</text:a>.  </text:p></table:table-cell></table:table-row></table:table></draw:text-box></draw:frame></text:p>
      <text:h text:style-name="Heading_20_4" text:outline-level="4"><text:bookmark-start text:name="__RefHeading___skladba_knihovniho_fondu_13"/><text:bookmark-start text:name="skladba_knihovniho_fondu"/>Skladba knihovního fondu<text:bookmark-end text:name="__RefHeading___skladba_knihovniho_fondu_13"/><text:bookmark-end text:name="skladba_knihovniho_fondu"/></text:h>
      <text:p text:style-name="Text_20_body">Knihovní fond je základem pro plnění povinnosti knihoven vymezených v § 4  <text:a xlink:type="simple" xlink:href="https://www.zakonyprolidi.cz/cs/2001-257#p4" text:style-name="Internet_20_link" text:visited-style-name="Visited_20_Internet_20_Link">Knihovního zákona</text:a>. Součástí strategie rozvoje knihovny by měly být zásady tvorby knihovního fondu, zabývající se rozsahem a obsahem fondu. Tyto zásady mohou být zahrnuty v interních směrnicích nebo zpracovány formou samostatného dokumentu. </text:p>
      <text:p text:style-name="Text_20_body">V roce 2017 vydalo Ministerstvo kultury ČR <text:a xlink:type="simple" xlink:href="https://mkcr.cz/doc/cms_library/2017_metodicky-pokyn-mkdef-7674.pdf" text:style-name="Internet_20_link" text:visited-style-name="Visited_20_Internet_20_Link">Metodický pokyn k vymezení standardu doplňování a aktualizace knihovního fondu pro knihovny zřizované a/nebo provozované obcemi na území ČR</text:a>. Materiál vychází z řady právních předpisů a doporučení.</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Činnosti týkající se práce s knihovním fondem zahrnují akvizici a katalogizaci, ochranu fondů, jeho aktualizace a revize.</text:p></table:table-cell></table:table-row></table:table></draw:text-box></draw:frame></text:p>
      <text:h text:style-name="Heading_20_4" text:outline-level="4"><text:bookmark-start text:name="__RefHeading___akvizice_a_katalogizace_14"/><text:bookmark-start text:name="akvizice_a_katalogizace"/>Akvizice a katalogizace<text:bookmark-end text:name="__RefHeading___akvizice_a_katalogizace_14"/><text:bookmark-end text:name="akvizice_a_katalogizace"/></text:h>
      <text:p text:style-name="Text_20_body">Akvizice spočívá v doplňování a tvorbě knihovního fondu. Je jedním z nejdůležitějších procesů knihovnického systému a závisí na ní všechny další procesy v knihovně, které na tuto činnost navazují (katalogizace, organizace fondu), a zejména poskytované služby. Katalogizace je tvořena řadou procesů, jejichž výsledkem je záznam o knihovních jednotkách. Popis dokumentů je prováděn podle mezinárodních směrnic a doporučení. Výsledkem je komplexní informace o knihovní jednotce, ve které se orientuje jak informační pracovník, tak i uživatel.</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Podrobně o této problematice pojednávají studijní texty  <text:a xlink:type="simple" xlink:href="https://www.msvk.cz/data/filemanager/source/studijn%C3%AD%20texty%20pro%20knihovn%C3%ADky/1_Akvizi%C4%8Dn%C3%AD%20%C4%8Dinnosti%20v%20knihovn%C3%A1ch_%C5%BD%C3%AD%C5%BEala.pdf" text:style-name="Internet_20_link" text:visited-style-name="Visited_20_Internet_20_Link">Akviziční činnost v knihovnách</text:a> a <text:a xlink:type="simple" xlink:href="https://www.msvk.cz/data/filemanager/source/studijn%C3%AD%20texty%20pro%20knihovn%C3%ADky/18_Zpracov%C3%A1n%C3%AD_katalogiza%C4%8Dn%C3%ADch_z%C3%A1znam%C5%AF_na_analytick%C3%A9_%C3%BArovni_Sm%C3%A9kalov%C3%A1.pdf" text:style-name="Internet_20_link" text:visited-style-name="Visited_20_Internet_20_Link">Zpracování katalogizačních záznamů na analytické úrovni dle platných standardů</text:a>. </text:p></table:table-cell></table:table-row></table:table></draw:text-box></draw:frame></text:p>
      <text:h text:style-name="Heading_20_4" text:outline-level="4"><text:bookmark-start text:name="__RefHeading___ochrana_knihovniho_fondu_15"/><text:bookmark-start text:name="ochrana_knihovniho_fondu"/>Ochrana knihovního fondu<text:bookmark-end text:name="__RefHeading___ochrana_knihovniho_fondu_15"/><text:bookmark-end text:name="ochrana_knihovniho_fondu"/></text:h>
      <text:p text:style-name="Text_20_body">Knihovní fondy mohou významnou měrou ovlivnit kvalitu života, jejich ochrana se stává součástí širší a komplexnější péče o kulturní, zejména písemné dědictví, a patří proto mezi základní knihovnické aktivity všech typů knihoven.</text:p>
      <text:p text:style-name="Text_20_body"><text:span text:style-name="Strong_20_Emphasis">Snahou preventivní péče je omezit všechna předvídatelná poškození objevující se působením vlivů vnějších</text:span> (klima, ovzduší, uskladnění) i <text:span text:style-name="Strong_20_Emphasis">vnitřních</text:span> vlivů (vlastností a struktury materiálu dané jeho výrobou, proces stárnutí). Proto jednou z prvních podmínek kvalitní preventivní péče a ochrany archiválií a knihovního fondu je místo jejich trvalého uložení.</text:p>
      <text:p text:style-name="Text_20_body">Knihovní fond je nutné <text:a xlink:type="simple" xlink:href="https://www.nkp.cz/o-knihovne/odborne-cinnosti/sprava-a-ochrana-fondu/pece-o-knihovni-sbirky/vlivy" text:style-name="Internet_20_link" text:visited-style-name="Visited_20_Internet_20_Link">chránit</text:a> před negativními vlivy prostředí, jako jsou <text:span text:style-name="Strong_20_Emphasis">biologické faktory</text:span> (mikroorganismy, hmyz a hlodavci) a také <text:span text:style-name="Strong_20_Emphasis">fyzikální a chemické faktory.</text:span></text:p>
      <text:p text:style-name="Text_20_body">Doporučené klimatické podmínky pro dlouhodobé uložení archivních a knihovních dokumentů definuje ČSN ISO 11799. <text:span text:style-name="Strong_20_Emphasis">Papír</text:span> – optimální ochrana: teplota 2–18°C (±1), papír, úseky manuálního ovládání, pravidelně užívané předměty: teplota 14–18°C (±1). </text:p>
      <text:p text:style-name="Text_20_body"><text:span text:style-name="Strong_20_Emphasis">Vlhkost</text:span> v prostorách skladišť s knihovními jednotkami je stanovena 35–50 % relativní vlhkosti.<text:note text:id="ftn5" text:note-class="footnote"><text:note-citation text:label="6)">6)</text:note-citation><text:note-body><text:p text:style-name="Text_20_body">ATELIER ATREA. <text:span text:style-name="Emphasis">Doporučení pro výstavbu, rekonstrukci a zařizování knihoven zřizovaných a/nebo provozovaných obcemi na území České republiky</text:span> [online]. Praha: Národní knihovna České republiky – Knihovnický institut, 2012, s. 12 [cit. 2022-03-22]. Dostupné z: <text:a xlink:type="simple" xlink:href="https://ipk.nkp.cz/docs/Doporuceni_Vystavba_07_05_2012DEF.pdf" text:style-name="Internet_20_link" text:visited-style-name="Visited_20_Internet_20_Link">https://ipk.nkp.cz/docs/Doporuceni_Vystavba_07_05_2012DEF.pdf</text:a>.</text:p></text:note-body></text:note></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Podrobně o této problematice pojednávají studijní texty <text:a xlink:type="simple" xlink:href="https://www.msvk.cz/data/filemanager/source/studijn%C3%AD%20texty%20pro%20knihovn%C3%ADky/2021/15_Dostalova_Komplexni%20sprava%20a%20organizace%20knihovn%C3%ADho%20fondu.pdf" text:style-name="Internet_20_link" text:visited-style-name="Visited_20_Internet_20_Link">Komplexní správa a organizace knihovního fondu v rámci instituce</text:a>, kapitola 7.</text:p></table:table-cell></table:table-row></table:table></draw:text-box></draw:frame><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text:a xlink:type="simple" xlink:href="https://ipk.nkp.cz/docs/Doporuceni_Vystavba_07_05_2012DEF.pdf" text:style-name="Internet_20_link" text:visited-style-name="Visited_20_Internet_20_Link">Doporučení pro výstavbu, rekonstrukci a zařizování knihoven zřizovaných a/nebo provozovaných obcemi na území České republiky.</text:a></text:p><text:p text:style-name="Text_20_body"><text:a xlink:type="simple" xlink:href="https://aleph.nkp.cz/F/?func=direct&amp;amp;doc_number=000087511&amp;amp;local_base=KKL" text:style-name="Internet_20_link" text:visited-style-name="Visited_20_Internet_20_Link">ČSN ISO 11799 </text:a> – tato mezinárodní norma stanoví charakteristiky univerzálních depozitářů užívaných pro dlouhodobé uložení archivních a knihovních dokumentů. Zabývá se umístěním a konstrukcí budov a instalacemi a vybavením, které mají být používány. Vztahuje se na všechny archivní a knihovní dokumenty, které jsou uloženy v univerzálních depozitářích, kde mohou být společně uloženy různé nosiče. </text:p></table:table-cell></table:table-row></table:table></draw:text-box></draw:frame>Doporučené parametry klimatu pro některé druhy fondu naleznete v příloze.</text:p>
      <text:h text:style-name="Heading_20_4" text:outline-level="4"><text:bookmark-start text:name="__RefHeading___revize_knihovniho_fondu_16"/><text:bookmark-start text:name="revize_knihovniho_fondu"/>Revize knihovního fondu<text:bookmark-end text:name="__RefHeading___revize_knihovniho_fondu_16"/><text:bookmark-end text:name="revize_knihovniho_fondu"/></text:h>
      <text:p text:style-name="Text_20_body">Revize knihovního fondu je <text:span text:style-name="Strong_20_Emphasis">proces, při kterém se porovnává skutečný stav knihovních jednotek ve fondu se stavem evidence a výpůjček.</text:span> Revize se provádí jednak v intervalech stanovených <text:a xlink:type="simple" xlink:href="https://www.zakonyprolidi.cz/cs/2001-257" text:style-name="Internet_20_link" text:visited-style-name="Visited_20_Internet_20_Link"> Knihovním zákonem</text:a>, § 16, a/nebo také při mimořádných událostech, jako je stěhování, násilné vniknutí do knihovny a další. Výsledkem revize je zjištění počtu ztracených dokumentů a dokumentů vhodných k vyřazení z fondu. Může také dojít k nalezení dokumentů, které byly považovány za ztracené.</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Cílem revize knihovního fondu je <text:span text:style-name="Strong_20_Emphasis">fyzické porovnání skutečného počtu knihovních jednotek s evidovaným počtem knihovních jednotek, které tvoří knihovní fond knihovny.</text:span></text:p></table:table-cell></table:table-row></table:table></draw:text-box></draw:frame>Mezi cíle revizní činnosti dále patří:</text:p>
      <text:list text:style-name="List_20_1" text:continue-numbering="false">
        <text:list-item>
          <text:p text:style-name="List_20_1_Content_First"> porovnání skutečného stavu knihovního fondu se stavem evidovaným,</text:p>
        </text:list-item>
        <text:list-item>
          <text:p text:style-name="List_20_1_Content"> zjištění rozdílů mezi nimi,</text:p>
        </text:list-item>
        <text:list-item>
          <text:p text:style-name="List_20_1_Content"> zjištění nedostatků v evidenci,</text:p>
        </text:list-item>
        <text:list-item>
          <text:p text:style-name="List_20_1_Content"> zjištění nedostatků v organizaci fondu,</text:p>
        </text:list-item>
        <text:list-item>
          <text:p text:style-name="List_20_1_Content_Last"> zjištění fyzického stavu fondu.</text:p>
        </text:list-item>
      </text:list>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 <text:a xlink:type="simple" xlink:href="https://www.zakonyprolidi.cz/cs/2002-88" text:style-name="Internet_20_link" text:visited-style-name="Visited_20_Internet_20_Link">Vyhláška č. 88/2002 Sb.,</text:a> § 1</text:p><text:p text:style-name="Text_20_body"><text:span text:style-name="Emphasis">„Tato vyhláška stanoví … podrobnosti o vedení evidence knihovního fondu a náležitosti zápisu o výsledku revize knihovního fondu.“</text:span></text:p></table:table-cell></table:table-row></table:table></draw:text-box></draw:frame>Účelem revize knihovního fondu je <text:span text:style-name="Strong_20_Emphasis">zjistit, zda odpovídá evidence knihovního fondu jeho skutečnému stavu.</text:span> Revize knihovního fondu je prostředkem k tomu, aby knihovna v zákonem stanovených intervalech pravidelně zjišťovala rozsah a stav svého knihovního fondu. </text:p>
      <text:p text:style-name="Text_20_body">Revize knihovního fondu a vyřazování knihovních dokumentů patří mezi základní povinnosti knihoven stanovené <text:a xlink:type="simple" xlink:href="https://www.zakonyprolidi.cz/cs/2001-257" text:style-name="Internet_20_link" text:visited-style-name="Visited_20_Internet_20_Link">knihovním zákonem,</text:a> který za neplnění této povinnosti stanoví také sankce.</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5_1"/><table:table-row><table:table-cell office:value-type="string" table:style-name="tablecell"><text:p text:style-name="tablealignleft">Více o této problematice pojednává studijní text  <text:a xlink:type="simple" xlink:href="https://www.msvk.cz/data/filemanager/source/studijn%C3%AD%20texty%20pro%20knihovn%C3%ADky/4_Organizace%20revize%20knihovn%C3%ADho%20fondu_Giebisch.pdf" text:style-name="Internet_20_link" text:visited-style-name="Visited_20_Internet_20_Link">Organizace revize knihovního fondu</text:a> a text <text:a xlink:type="simple" xlink:href="https://www.msvk.cz/data/filemanager/source/studijn%C3%AD%20texty%20pro%20knihovn%C3%ADky/2021/13_Giebisch_Koncipovani%20revizi%20a%20posuzovani%20knihovnich%20fondu%20v%20ramci%20instituce.pdf" text:style-name="Internet_20_link" text:visited-style-name="Visited_20_Internet_20_Link">Koncipování revizí a posuzování knihovních fondů v rámci instituce.</text:a></text:p></table:table-cell></table:table-row></table:table></draw:text-box></draw:frame></text:p>
      <text:h text:style-name="Heading_20_3" text:outline-level="3"><text:bookmark-start text:name="__RefHeading___vypujcni_sluzby_17"/><text:bookmark-start text:name="vypujcni_sluzby"/>Výpůjční služby<text:bookmark-end text:name="__RefHeading___vypujcni_sluzby_17"/><text:bookmark-end text:name="vypujcni_sluzby"/></text:h>
      <text:p text:style-name="Text_20_body">Podle knihovního zákona patří výpůjční služby mezi <text:span text:style-name="Strong_20_Emphasis">základní služby každé knihovny.</text:span> Základní služby poskytuje každá knihovna podle § 4 knihovního zákona knihovna <text:span text:style-name="Strong_20_Emphasis">bezplatně</text:span>. Knihovna je při půjčování dokumentů povinna řídit se  <text:a xlink:type="simple" xlink:href="https://www.zakonyprolidi.cz/cs/2000-121" text:style-name="Internet_20_link" text:visited-style-name="Visited_20_Internet_20_Link">zákonem č. 121/2000 Sb.,</text:a>  o právu autorském, o právech souvisejících s právem autorským a o změně některých zákonů (Autorský zákon).</text:p>
      <text:p text:style-name="Text_20_body">Výpůjční proces má čtyři základní prvky:</text:p>
      <text:list text:style-name="List_20_1" text:continue-numbering="false">
        <text:list-item>
          <text:p text:style-name="List_20_1_Content_First"> registrace uživatelů,</text:p>
        </text:list-item>
        <text:list-item>
          <text:p text:style-name="List_20_1_Content"> zajišťování výpůjček,</text:p>
        </text:list-item>
        <text:list-item>
          <text:p text:style-name="List_20_1_Content"> vyhledání dokumentu (např. ve skladu nebo depozitáři),</text:p>
        </text:list-item>
        <text:list-item>
          <text:p text:style-name="List_20_1_Content_Last"> urgenční agenda.</text:p>
        </text:list-item>
      </text:list>
      <text:p text:style-name="Text_20_body">V knihovnách jsou poskytovány dva typy výpůjček:</text:p>
      <text:list text:style-name="List_20_1" text:continue-numbering="false">
        <text:list-item>
          <text:p text:style-name="List_20_1_Content_First"> <text:span text:style-name="Strong_20_Emphasis">výpůjčky absenční,</text:span> tj. půjčování dokumentů mimo prostory knihovny,</text:p>
        </text:list-item>
        <text:list-item>
          <text:p text:style-name="List_20_1_Content_Last"> <text:span text:style-name="Strong_20_Emphasis">výpůjčky prezenční,</text:span> tj. na místě samém.</text:p>
        </text:list-item>
      </text:list>
      <text:p text:style-name="Text_20_body">Evidence výpůjček je podstatnou knihovního procesu. V současné době jsou k evidenci využívány převážně automatizované knihovní systémy.  </text:p>
      <text:p text:style-name="Text_20_body"><draw:frame draw:style-name="PluginODTAutoStyle_Frame_61_text_frame" draw:name="Frame16" text:anchor-type="paragraph" svg:width="481.89pt" draw:z-index="0" svg:min-height="1cm"><draw:text-box><table:table table:style-name="Table"><table:table-column table:style-name="odt_auto_style_table_column_16_1"/><table:table-row><table:table-cell office:value-type="string" table:style-name="tablecell"><text:p text:style-name="tablealignleft">Evidence výpůjček je nezbytná pro statistické zjišťování výkonů knihoven. </text:p></table:table-cell></table:table-row></table:table></draw:text-box></draw:frame></text:p>
      <text:h text:style-name="Heading_20_4" text:outline-level="4"><text:bookmark-start text:name="__RefHeading___meziknihovni_vypujcni_sluzba_18"/><text:bookmark-start text:name="meziknihovni_vypujcni_sluzba"/>Meziknihovní výpůjční služba<text:bookmark-end text:name="__RefHeading___meziknihovni_vypujcni_sluzba_18"/><text:bookmark-end text:name="meziknihovni_vypujcni_sluzba"/></text:h>
      <text:p text:style-name="Text_20_body"><text:a xlink:type="simple" xlink:href="https://www.nkp.cz/sluzby/legms" text:style-name="Internet_20_link" text:visited-style-name="Visited_20_Internet_20_Link">Meziknihovní výpůjční služba</text:a> (dále jen MVS) je knihovnická služba, která umožňuje uživateli (registrovanému čtenáři) zapůjčení dokumentu, který není ve fondu dotazované knihovny, prostřednictvím jiné knihovny. MVS se provádí v národním (vnitrostátní) tak i mezinárodním měřítku (mezinárodní meziknihovní výpůjční služba – MMVS).</text:p>
      <text:p text:style-name="Text_20_body">Meziknihovní výpůjční služba představuje jednu ze základních složek kooperace mezi knihovnami a ostatními informačními institucemi při zajišťování pohotového a rovnoprávného přístupu uživatelů k informacím a dokumentům. Její podstata spočívá v povinnosti každé knihovny obstarat pro své uživatele informační prameny, které nejsou ve fondu knihovny, z kterékoli jiné knihovny, která je pak povinna půjčit tyto prameny ze svých fondů.</text:p>
      <text:p text:style-name="Text_20_body">Požádaná knihovna je povinna žádající knihovně dokument zprostředkovat ze svého fondu formou výpůjčky, případně vytvořením kopie dokumentu. Jedná se o vzájemnou dohodu mezi knihovnami, které své lokální vlastnictví dokumentů využívají pro zasílání dokumentů dalším knihovnám, jednotlivým uživatelům a organizacím.</text:p>
      <text:p text:style-name="Text_20_body">Podmínky MVS stanovuje <text:a xlink:type="simple" xlink:href="https://www.zakonyprolidi.cz/cs/2001-257#p14" text:style-name="Internet_20_link" text:visited-style-name="Visited_20_Internet_20_Link">Knihovní zákon, § 14</text:a>. </text:p>
      <text:p text:style-name="Text_20_body"><draw:frame draw:style-name="PluginODTAutoStyle_Frame_65_text_frame" draw:name="Frame17" text:anchor-type="paragraph" svg:width="481.89pt" draw:z-index="0" svg:min-height="1cm"><draw:text-box><table:table table:style-name="Table"><table:table-column table:style-name="odt_auto_style_table_column_17_1"/><table:table-row><table:table-cell office:value-type="string" table:style-name="tablecell"><text:p text:style-name="tablealignleft">MVS je ze zákona poskytována bezplatně; za poskytnutí kopie dokumentu v rámci meziknihovních reprografických služeb může knihovna požadovat úhradu za vynaložené náklady. </text:p><text:p text:style-name="Text_20_body">Provozovatelé knihoven mohou od čtenáře požadovat úhradu nákladů na dopravu knihovního dokumentu, ovšem výše nákladů zákonem stanovena není a liší se u jednotlivých knihoven.</text:p></table:table-cell></table:table-row></table:table></draw:text-box></draw:frame><draw:frame draw:style-name="PluginODTAutoStyle_Frame_69_text_frame" draw:name="Frame18" text:anchor-type="paragraph" svg:width="481.89pt" draw:z-index="0" svg:min-height="1cm"><draw:text-box><table:table table:style-name="Table"><table:table-column table:style-name="odt_auto_style_table_column_18_1"/><table:table-row><table:table-cell office:value-type="string" table:style-name="tablecell"><text:p text:style-name="tablealignleft">Náležitosti žádosti o zprostředkování knihovního dokumentu určuje <text:a xlink:type="simple" xlink:href="https://www.zakonyprolidi.cz/cs/2002-88" text:style-name="Internet_20_link" text:visited-style-name="Visited_20_Internet_20_Link">vyhláška MK ČR č. 88/2002 Sb.,</text:a> k provedení knihovního zákona. </text:p><text:p text:style-name="Text_20_body">Podrobné postupy vymezují <text:a xlink:type="simple" xlink:href="https://text.nkp.cz/sluzby/mvs-metpokyny" text:style-name="Internet_20_link" text:visited-style-name="Visited_20_Internet_20_Link">Metodické pokyny pro meziknihovní služby v ČR.</text:a></text:p><text:p text:style-name="Text_20_body">Podrobně o MVS pojednává studijní text  <text:a xlink:type="simple" xlink:href="https://www.msvk.cz/data/filemanager/source/studijn%C3%AD%20texty%20pro%20knihovn%C3%ADky/10_Poskytov%C3%A1n%C3%AD_MVS_Konvi%C4%8Dkov%C3%A1.pdf" text:style-name="Internet_20_link" text:visited-style-name="Visited_20_Internet_20_Link">Poskytování meziknihovních a dodávacích služeb v knihovnách.</text:a></text:p></table:table-cell></table:table-row></table:table></draw:text-box></draw:frame></text:p>
      <text:h text:style-name="Heading_20_3" text:outline-level="3"><text:bookmark-start text:name="__RefHeading___elektronicke_sluzby_knihoven_19"/><text:bookmark-start text:name="elektronicke_sluzby_knihoven"/>Elektronické služby knihoven<text:bookmark-end text:name="__RefHeading___elektronicke_sluzby_knihoven_19"/><text:bookmark-end text:name="elektronicke_sluzby_knihoven"/></text:h>
      <text:p text:style-name="Text_20_body">Jde o služby, které knihovny poskytují svým uživatelům ve virtuálním prostředí a uživatelé k nim mohou přistupovat prostřednictvím webových stránek knihoven kdykoliv a odkudkoliv, nejsou vázány na místo ani čas. Vyhledávání v online katalozích, databázích a digitálních knihovnách, objednávání a rezervace knih a další služby mohou uživatelé využívat bez nutnosti fyzické návštěvy knihovny prostřednictvím sítě z pohodlí domova. </text:p>
      <text:p text:style-name="Text_20_body">Nabídka těchto služeb umožňuje uživatelům i jejich samostatné využívání v knihovně bez asistence knihovníka.</text:p>
      <text:p text:style-name="Text_20_body"><text:span text:style-name="Strong_20_Emphasis">K základním elektronickým službám patří:</text:span></text:p>
      <text:list text:style-name="List_20_1" text:continue-numbering="false">
        <text:list-item>
          <text:p text:style-name="List_20_1_Content_First"> webové stránky knihovny,</text:p>
        </text:list-item>
        <text:list-item>
          <text:p text:style-name="List_20_1_Content"> online katalog (OPAC, online public access catalogue),</text:p>
        </text:list-item>
        <text:list-item>
          <text:p text:style-name="List_20_1_Content"> vzdálená registrace uživatele,</text:p>
        </text:list-item>
        <text:list-item>
          <text:p text:style-name="List_20_1_Content"> automatizovaný knihovní systém,</text:p>
        </text:list-item>
        <text:list-item>
          <text:p text:style-name="List_20_1_Content"> půjčování e-knih,</text:p>
        </text:list-item>
        <text:list-item>
          <text:p text:style-name="List_20_1_Content_Last"> databáze – licencované i vlastní.</text:p>
        </text:list-item>
      </text:list>
      <text:h text:style-name="Heading_20_3" text:outline-level="3"><text:bookmark-start text:name="__RefHeading___kulturni_vzdelavaci_kreativni_a_komunitni_akce_20"/><text:bookmark-start text:name="kulturni_vzdelavaci_kreativni_a_komunitni_akce"/>Kulturní, vzdělávací, kreativní a komunitní akce<text:bookmark-end text:name="__RefHeading___kulturni_vzdelavaci_kreativni_a_komunitni_akce_20"/><text:bookmark-end text:name="kulturni_vzdelavaci_kreativni_a_komunitni_akce"/></text:h>
      <text:p text:style-name="Text_20_body">Stále větší počet knihoven v ČR pořádá různé kulturní a vzdělávací akce (např. veřejná čtení v knihovně, křty knih, besedy a přednášky, tvůrčí dílny, výukové lekce pro školy, celoživotní vzdělávání pro seniory a mnohé další).
Komunitní knihovna napomáhá rozvoji společnosti v místě svého působení – podporuje dobré soužití lidí v místě, pomáhá zlepšovat místo/obec/město, ve kterém žijí, a rozvíjet dobré občanské vztahy mezi lidmi, skupinami lidí i organizacemi na daném území. Aby byla role knihovny při výchově a vzdělávání kvalitní, jsou důležité tři podmínky:</text:p>
      <text:p text:style-name="Text_20_body"><draw:frame draw:style-name="media" draw:name="Podmínky  pro kvalitní vzdělávací akce Legend" text:anchor-type="as-char" draw:z-index="0" svg:width="15.875cm"><draw:text-box><text:p text:style-name="legendcenter"><draw:frame draw:style-name="media" draw:name="Podmínky  pro kvalitní vzdělávací akce" text:anchor-type="as-char" draw:z-index="0" svg:width="15.875cm" svg:height="2.0243288590604cm"><draw:image xlink:href="Pictures/7afe117b88e6815475a14a6ece1e90d9.jpg" xlink:type="simple" xlink:show="embed" xlink:actuate="onLoad"/></draw:frame>Podmínky  pro kvalitní vzdělávací akce</text:p></draw:text-box></draw:frame></text:p>
      <text:p text:style-name="Text_20_body"><text:span text:style-name="Emphasis">Obr. 13: Podmínky pro kvalitní vzdělávací akce</text:span></text:p>
      <text:p text:style-name="Text_20_body">Knihovník se musí aktivně zajímat o specifické kategorie čtenářů a měl by pro ně vybrat odpovídající četbu či jiné dokumenty. Důležité je osobní setkávání knihovníků, výměna zkušeností a aktivní komunikace, např. prostřednictvím <text:a xlink:type="simple" xlink:href="https://ipk.nkp.cz/adresare-e-konference/diskusni-konference" text:style-name="Internet_20_link" text:visited-style-name="Visited_20_Internet_20_Link">e-konferencí</text:a> nebo face-to-face.</text:p>
      <text:h text:style-name="Heading_20_4" text:outline-level="4"><text:bookmark-start text:name="__RefHeading___sluzby_pro_deti_21"/><text:bookmark-start text:name="sluzby_pro_deti"/>Služby pro děti<text:bookmark-end text:name="__RefHeading___sluzby_pro_deti_21"/><text:bookmark-end text:name="sluzby_pro_deti"/></text:h>
      <text:p text:style-name="Text_20_body">Knihovna je důležitým faktorem podílejícím se na rozvoji a podpoře dětského čtenářství. Zároveň bývá místem, kde se pořádají nejrůznějších aktivity pro dětské čtenáře. Veřejné knihovny zajišťují individuální přístup k dětským čtenářům. </text:p>
      <text:p text:style-name="Text_20_body">Mimo doplňování fondu dětské literatury zcela novými publikacemi je vhodné obnovovat knižní fond také novými vydáními již starších knih (např. poškozených svazků, zastaralých vydání, vydání s jinými ilustracemi aj.). Zastoupení by měla mít také dětská cizojazyčná literatura a nemělo by se zapomínat na naučnou literaturu pro děti. Je důležité do fondu doplňovat to, co uspokojuje čtenářské potřeby uživatelů knihovny, a to i další doplňkové dokumenty – čtenářské kufříky, edukační dokumenty, potřeby pro kreativní dílny apod.</text:p>
      <text:p text:style-name="Text_20_body">Děti kolem sebe více vnímají barvy a nové věci jsou pro ně přitažlivější. Taková by měla být i knihovna, která by chtěla, aby se v ní děti cítily dobře. Měla by být místem, kam děti přijdou s radostí a nebojí se komunikovat a ptát, protože se dočkají vlídného přijetí. Dětská oddělení by měla být prostorově volná, barevná. Kombinace volného výběru, čítárny, ale také prostoru pro vzdělávání a samozřejmě zábavu by měla mít každá větší knihovna. Dnes už je pro většinu knihoven samozřejmostí veřejný internet, wi-fi a dětský koutek pro nejmenší, přebalovací pult, relaxační místa aj.</text:p>
      <text:p text:style-name="Text_20_body"><draw:frame draw:style-name="PluginODTAutoStyle_Frame_73_text_frame" draw:name="Frame19" text:anchor-type="paragraph" svg:width="481.89pt" draw:z-index="0" svg:min-height="1cm"><draw:text-box><table:table table:style-name="Table"><table:table-column table:style-name="odt_auto_style_table_column_19_1"/><table:table-row><table:table-cell office:value-type="string" table:style-name="tablecell"><text:p text:style-name="tablealignleft">Více o této problematice pojednávají studijní texty <text:a xlink:type="simple" xlink:href="https://www.msvk.cz/data/filemanager/source/studijn%C3%AD%20texty%20pro%20knihovn%C3%ADky/25_Zpracov%C3%A1n%C3%AD_koncepce_a_syst%C3%A9mu_aktivit_Hubatkov%C3%A1.pdf" text:style-name="Internet_20_link" text:visited-style-name="Visited_20_Internet_20_Link">Zpracování koncepce a systému aktivit k podpoře dětského čtenářství v knihovně</text:a>  a <text:a xlink:type="simple" xlink:href="https://www.msvk.cz/data/filemanager/source/studijn%C3%AD%20texty%20pro%20knihovn%C3%ADky/26_Zpracov%C3%A1n%C3%AD_koncepce_a_syst%C3%A9mu_informa%C4%8Dn%C3%AD_v%C3%BDchovy_Hubatkov%C3%A1.pdf" text:style-name="Internet_20_link" text:visited-style-name="Visited_20_Internet_20_Link">Zpracování koncepce a systému informační výchovy dětí a mládeže v knihovně. </text:a></text:p></table:table-cell></table:table-row></table:table></draw:text-box></draw:frame></text:p>
      <text:h text:style-name="Heading_20_4" text:outline-level="4"><text:bookmark-start text:name="__RefHeading___sluzby_pro_nactilete_22"/><text:bookmark-start text:name="sluzby_pro_nactilete"/>Služby pro náctileté<text:bookmark-end text:name="__RefHeading___sluzby_pro_nactilete_22"/><text:bookmark-end text:name="sluzby_pro_nactilete"/></text:h>
      <text:p text:style-name="Text_20_body"><text:span text:style-name="Emphasis">„Mladí lidé mezi dětstvím a dospělostí se vyvíjejí jako individuality se svou vlastní kulturou. Veřejné knihovny mají mít pochopení pro jejich potřeby a svými službami je uspokojovat. Měly by opatřovat dokumenty včetně elektronických informačních zdrojů, které jsou odrazem zájmů a kultury dospívajících.“</text:span><text:span text:style-name="Footnote_20_Anchor"><text:note-ref text:note-class="footnote" text:reference-format="text" text:ref-name="ftn4">5)</text:note-ref></text:span></text:p>
      <text:p text:style-name="Text_20_body">Prostor pro náctileté má být zařízen tak, aby byl pro tuto skupinu přitažlivý. Měl by být vybaven odpovídajícím nábytkem a dalšími prvky (např. herními, relaxačními apod.) a odpovídající výmalbou.</text:p>
      <text:p text:style-name="Text_20_body">Aktivity pro náctileté by měly odpovídat jejich zájmu a čtenářským preferencím (např. akce týkající se komiksů, přednášky o zajímavých tématech, práce s internetovými aplikacemi, odborné produkce videí). Zajímavé jsou únikové hry a další společenské aktivity.</text:p>
      <text:h text:style-name="Heading_20_4" text:outline-level="4"><text:bookmark-start text:name="__RefHeading___sluzby_pro_dospele_23"/><text:bookmark-start text:name="sluzby_pro_dospele"/>Služby pro dospělé<text:bookmark-end text:name="__RefHeading___sluzby_pro_dospele_23"/><text:bookmark-end text:name="sluzby_pro_dospele"/></text:h>
      <text:p text:style-name="Text_20_body">Dospělí lidé mívají v různých stadiích svého studia, zaměstnání a osobního života různé požadavky na knihovnické a informační služby. Tyto požadavky mají být analyzovány a následně naplňovány.</text:p>
      <text:p text:style-name="Text_20_body">V současné době jsou knihovnami nabízeny nejen výpůjční služby mnoha typů dokumentů, ale také odborná pomoc při vyhledávání informací, MVS, poskytování internetu aj. Knihovny pořádají kulturní i kreativní akce, besedy i přednášky na nejrůznější témata. Vzdělávací aktivity jsou organizovány s ohledem na věk účastníků; tematicky odpovídají potřebám komunity, ve které knihovna působí. Jde o širokou škálu přednášek, často orientovanou a informační gramotnost. Např. pro nejstarší věkovou kategorii knihovny zajišťují donášku a rozvoz knih do domu.</text:p>
      <text:h text:style-name="Heading_20_3" text:outline-level="3"><text:bookmark-start text:name="__RefHeading___automatizovane_knihovni_systemy_24"/><text:bookmark-start text:name="automatizovane_knihovni_systemy"/>Automatizované knihovní systémy<text:bookmark-end text:name="__RefHeading___automatizovane_knihovni_systemy_24"/><text:bookmark-end text:name="automatizovane_knihovni_systemy"/></text:h>
      <text:p text:style-name="Text_20_body"><draw:frame draw:style-name="PluginODTAutoStyle_Frame_77_text_frame" draw:name="Frame20" text:anchor-type="paragraph" svg:width="481.89pt" draw:z-index="0" svg:min-height="1cm"><draw:text-box><table:table table:style-name="Table"><table:table-column table:style-name="odt_auto_style_table_column_20_1"/><table:table-row><table:table-cell office:value-type="string" table:style-name="tablecell"><text:p text:style-name="tablealignleft"><text:a xlink:type="simple" xlink:href="https://ipk.nkp.cz/odborne-cinnosti/automatizovane-knihovnicke-systemy-eknihy" text:style-name="Internet_20_link" text:visited-style-name="Visited_20_Internet_20_Link">Automatizovaný knihovní systém</text:a> (dále jen AKS) je aplikační software určený k automatizaci procesů realizovaných v knihovně.</text:p></table:table-cell></table:table-row></table:table></draw:text-box></draw:frame>Knihovní software umožňuje automatizaci procesů knihovny a zároveň obsahuje nástroje pro propojení a komunikaci s externími zdroji a systémy.</text:p>
      <text:p text:style-name="Text_20_body">V souvislosti s knihovním softwarem se obvykle hovoří o modulární struktuře. Typickými moduly jsou např. modul katalogizace, výpůjční modul, online katalog, modul akvizice aj. Protože však neexistuje jednotná definice modulů, jejich pojetí se může lišit (např. správa exemplářů může být chápána jakou součást katalogizace nebo jako samostatný modul, správa čtenářských plateb jako součást výpůjčního protokolu nebo jako samostatný modul atd.).</text:p>
      <text:h text:style-name="Heading_20_4" text:outline-level="4"><text:bookmark-start text:name="__RefHeading___aks_v_ceske_republice_25"/><text:bookmark-start text:name="aks_v_ceske_republice"/>AKS v České republice<text:bookmark-end text:name="__RefHeading___aks_v_ceske_republice_25"/><text:bookmark-end text:name="aks_v_ceske_republice"/></text:h>
      <text:p text:style-name="Text_20_body">Nabídka AKS je v České republice rozmanitá, existují však různá hlediska pro jejich hodnocení. Při výběru vhodného systému je třeba zohlednit nejen nabízené možnosti a finanční náklady, ale zejména kompatibilitu se systémy používanými v daném místě či regionu. V rámci doporučení správného postupu je vhodné nejprve kontaktovat příslušnou pověřenou knihovnu a až poté vybrat systém a potřebné moduly.</text:p>
      <text:p text:style-name="Text_20_body"><text:span text:style-name="Strong_20_Emphasis">Technické požadavky při výběru AKS:</text:span></text:p>
      <text:list text:style-name="List_20_1" text:continue-numbering="false">
        <text:list-item>
          <text:p text:style-name="List_20_1_Content_First"> respektování národního prostředí, tj. systém musí umět pracovat v režimu českého jazyka,</text:p>
        </text:list-item>
        <text:list-item>
          <text:p text:style-name="List_20_1_Content"> respektování českých norem a standardů (např. Deník veřejné knihovny),</text:p>
        </text:list-item>
        <text:list-item>
          <text:p text:style-name="List_20_1_Content"> podpora systému, tj. zajištění dalšího vývoje a inovací, údržby, školení uživatelů, fungující poradenské služby, pravidelného upgradu,</text:p>
        </text:list-item>
        <text:list-item>
          <text:p text:style-name="List_20_1_Content"> kompatibilita či konvertibilita dat,</text:p>
        </text:list-item>
        <text:list-item>
          <text:p text:style-name="List_20_1_Content_Last"> pravidla pro nákupy vyplývající ze zákona o veřejných zakázkách a směrnic a nařízení zřizovatele knihovny.</text:p>
        </text:list-item>
      </text:list>
      <text:p text:style-name="Text_20_body"><draw:frame draw:style-name="PluginODTAutoStyle_Frame_81_text_frame" draw:name="Frame21" text:anchor-type="paragraph" svg:width="481.89pt" draw:z-index="0" svg:min-height="1cm"><draw:text-box><table:table table:style-name="Table"><table:table-column table:style-name="odt_auto_style_table_column_21_1"/><table:table-row><table:table-cell office:value-type="string" table:style-name="tablecell"><text:p text:style-name="tablealignleft">Při změně a výběru automatizovaného knihovního systému využijte příručku  <text:a xlink:type="simple" xlink:href="https://prirucky.ipk.nkp.cz/aks/start" text:style-name="Internet_20_link" text:visited-style-name="Visited_20_Internet_20_Link">Připravujeme změnu knihovního software.</text:a></text:p></table:table-cell></table:table-row></table:table></draw:text-box></draw:frame></text:p>
      <text:h text:style-name="Heading_20_5" text:outline-level="5"><text:bookmark-start text:name="__RefHeading___prehled_aks_26"/><text:bookmark-start text:name="prehled_aks"/>Přehled AKS<text:bookmark-end text:name="__RefHeading___prehled_aks_26"/><text:bookmark-end text:name="prehled_aks"/></text:h>
      <text:p text:style-name="Text_20_body"><text:span text:style-name="Strong_20_Emphasis">Komerční knihovní systémy</text:span> jsou AKS pořízené „na klíč“ počítačovou firmou, která následně poskytuje servis, upgrade, aktualizaci.</text:p>
      <text:p text:style-name="Text_20_body"><text:span text:style-name="Strong_20_Emphasis">Nekomerční (open source)</text:span> jsou AKS s otevřeným zdrojovým kódem. Takový systém lze získat volně a pro jeho nastavení je nutné zajistit odborníka z oblasti ICT nebo systémového knihovníka. Správě AKS se věnují i některé firmy, u nichž lze služby nastavení a správy nakupovat. Výhodou je možnost výměny takové správy jiným správcem, aniž by bylo nutné měnit knihovní systém.</text:p>
      <text:p text:style-name="Text_20_body"><draw:frame draw:style-name="media" draw:name="Komerční a nekomerční systémy Legend" text:anchor-type="as-char" draw:z-index="0" svg:width="10.583333333333cm"><draw:text-box><text:p text:style-name="legendcenter"><draw:frame draw:style-name="media" draw:name="Komerční a nekomerční systémy" text:anchor-type="as-char" draw:z-index="1" svg:width="10.583333333333cm" svg:height="6.167652027027cm"><draw:image xlink:href="Pictures/d5f27131873e25e62ac8bb6c2f668b13.jpg" xlink:type="simple" xlink:show="embed" xlink:actuate="onLoad"/></draw:frame>Komerční a nekomerční systémy</text:p></draw:text-box></draw:frame></text:p>
      <text:p text:style-name="Text_20_body"><text:span text:style-name="Emphasis">Obr. 14: Komerční a nekomerční AKS</text:span></text:p>
      <text:p text:style-name="Text_20_body">Systémový knihovník je pozice, která se uplatňuje v knihovnách s komerčním i nekomerčním systémem.</text:p>
      <text:p text:style-name="Text_20_body"><draw:frame draw:style-name="PluginODTAutoStyle_Frame_85_text_frame" draw:name="Frame22" text:anchor-type="paragraph" svg:width="481.89pt" draw:z-index="0" svg:min-height="1cm"><draw:text-box><table:table table:style-name="Table"><table:table-column table:style-name="odt_auto_style_table_column_22_1"/><table:table-row><table:table-cell office:value-type="string" table:style-name="tablecell"><text:p text:style-name="tablealignleft">Při výběru či změně knihovního softwaru je vhodné využít možnosti konzultace v regionální knihovně, krajské knihovně či v KI NK ČR.</text:p></table:table-cell></table:table-row></table:table></draw:text-box></draw:frame><draw:frame draw:style-name="PluginODTAutoStyle_Frame_89_text_frame" draw:name="Frame23" text:anchor-type="paragraph" svg:width="481.89pt" draw:z-index="0" svg:min-height="1cm"><draw:text-box><table:table table:style-name="Table"><table:table-column table:style-name="odt_auto_style_table_column_23_1"/><table:table-row><table:table-cell office:value-type="string" table:style-name="tablecell"><text:p text:style-name="tablealignleft">Podrobně o AKS pojednává také studijní text <text:a xlink:type="simple" xlink:href="https://www.msvk.cz/data/filemanager/source/studijn%C3%AD%20texty%20pro%20knihovn%C3%ADky/8_Ovl%C3%A1d%C3%A1n%C3%AD_automatizovan%C3%A9ho_knihovn%C3%ADho_syst%C3%A9mu_Jansov%C3%A1_Cerni%C5%88%C3%A1kov%C3%A1.pdf" text:style-name="Internet_20_link" text:visited-style-name="Visited_20_Internet_20_Link">Ovládání automatizovaného knihovního systému</text:a>. </text:p></table:table-cell></table:table-row></table:table></draw:text-box></draw:frame></text:p>
      <text:h text:style-name="Heading_20_4" text:outline-level="4"><text:bookmark-start text:name="__RefHeading___digitalizace_dokumentu_27"/><text:bookmark-start text:name="digitalizace_dokumentu"/>Digitalizace dokumentů<text:bookmark-end text:name="__RefHeading___digitalizace_dokumentu_27"/><text:bookmark-end text:name="digitalizace_dokumentu"/></text:h>
      <text:p text:style-name="Text_20_body">Knihovny a další paměťové instituce digitalizují své dokumenty. Digitalizace knižních dokumentů může sloužit pro vytváření kopií dokumentů, které nejsou bezprostředně ohroženy degradací papíru, ale které je třeba nahradit v přímých službách uživatelům, nebo v těch případech, kdy není možné dokument v původní podobě bezpečně zpřístupnit (např. v případě map). Digitalizaci můžeme vnímat také jako jeden ze způsobů ochrany knihovního fondu i jako zpřístupnění dokumentů pro veřejnost.</text:p>
      <text:p text:style-name="Text_20_body">Z pohledu veřejnosti jde o široké zpřístupnění kulturního a vědeckého dědictví pro potřeby vědy, inovací, vzdělávání, kreativity i osobního rozvoje obyvatel včetně zajištění jejich dostupnosti v evropském a celosvětovém kontextu. Knihovny dlouhodobě investují do digitalizace knihovních fondů. V uplynulém období byly v knihovnách vybudovány základní kapacity a nástroje pro digitalizaci – digitalizační linky, softwarové nástroje na digitalizaci a její koordinaci včetně standardů. </text:p>
      <text:p text:style-name="Text_20_body">Byla zpracována <text:a xlink:type="simple" xlink:href="https://ukr.knihovna.cz/koncepce-rozvoje-knihoven-cr-na-leta-2017-2020/" text:style-name="Internet_20_link" text:visited-style-name="Visited_20_Internet_20_Link">Národní koncepce dlouhodobé ochrany digitálních dat v knihovnách</text:a> a vytvořeny <text:a xlink:type="simple" xlink:href="https://standardy.ndk.cz/ndk/archivace" text:style-name="Internet_20_link" text:visited-style-name="Visited_20_Internet_20_Link">standardy pro digitalizaci a dlouhodobé uchovávání</text:a>. </text:p>
      <text:p text:style-name="Text_20_body"><draw:frame draw:style-name="PluginODTAutoStyle_Frame_93_text_frame" draw:name="Frame24" text:anchor-type="paragraph" svg:width="481.89pt" draw:z-index="0" svg:min-height="1cm"><draw:text-box><table:table table:style-name="Table"><table:table-column table:style-name="odt_auto_style_table_column_24_1"/><table:table-row><table:table-cell office:value-type="string" table:style-name="tablecell"><text:p text:style-name="tablealignleft">Studijní materiál <text:a xlink:type="simple" xlink:href="https://www.msvk.cz/data/filemanager/source/studijn%c3%ad%20texty%20pro%20knihovn%c3%adky/9_Poskytov%c3%a1n%c3%ad_bibliografick%c3%bdch_a_re%c5%a1er%c5%a1n%c3%adch_slu%c5%beeb_Konvi%c4%8dkov%c3%a1.pdf" text:style-name="Internet_20_link" text:visited-style-name="Visited_20_Internet_20_Link">Poskytování bibliografických a rešeršních služeb ze specializovaných zdrojů v knihovnách</text:a> blíže pojednává o digitálních knihovnách v ČR, o zahraničních zdrojích i licenčních podmínkách jednotlivých databází.</text:p></table:table-cell></table:table-row></table:table></draw:text-box></draw:frame></text:p>
      <text:h text:style-name="Heading_20_2" text:outline-level="2"><text:bookmark-start text:name="__RefHeading___regionalni_funkce_knihoven_28"/><text:bookmark-start text:name="regionalni_funkce_knihoven"/>Regionální funkce knihoven<text:bookmark-end text:name="__RefHeading___regionalni_funkce_knihoven_28"/><text:bookmark-end text:name="regionalni_funkce_knihoven"/></text:h>
      <text:p text:style-name="Text_20_body"><text:a xlink:type="simple" xlink:href="https://ipk.nkp.cz/programy-podpory/regionalni-funkce-verejnych-knihoven" text:style-name="Internet_20_link" text:visited-style-name="Visited_20_Internet_20_Link">Regionální funkce knihoven</text:a> (dále jen RF) byly zákonně ustanoveny až knihovním zákonem z roku 2001. Formování RF až do dnešní podoby byl proces složený z mnoha dílčích kroků a potřebných legislativních změn. </text:p>
      <text:p text:style-name="Text_20_body"><draw:frame draw:style-name="PluginODTAutoStyle_Frame_97_text_frame" draw:name="Frame25" text:anchor-type="paragraph" svg:width="481.89pt" draw:z-index="0" svg:min-height="1cm"><draw:text-box><table:table table:style-name="Table"><table:table-column table:style-name="odt_auto_style_table_column_25_1"/><table:table-row><table:table-cell office:value-type="string" table:style-name="tablecell"><text:p text:style-name="tablealignleft">Podrobně o této problematice pojednává studijní materiál s názvem  <text:a xlink:type="simple" xlink:href="https://www.msvk.cz/data/filemanager/source/24_%C5%A0ed%C3%A1_Richter_Zaji%C5%A1t%C4%9Bn%C3%AD%20v%C3%BDkonu%20RF%20knihoven_verze1.2.pdf" text:style-name="Internet_20_link" text:visited-style-name="Visited_20_Internet_20_Link">Zajištění výkonů regionálních funkcí knihoven.</text:a></text:p></table:table-cell></table:table-row></table:table></draw:text-box></draw:frame>Regionální funkce knihovny jsou v současné době založeny na legislativě dané  <text:a xlink:type="simple" xlink:href="https://www.zakonyprolidi.cz/cs/2001-257" text:style-name="Internet_20_link" text:visited-style-name="Visited_20_Internet_20_Link">Knihovním zákonem,</text:a> §2, písmeno h) a § 11, odst. 3:</text:p>
      <text:p text:style-name="Text_20_body"><text:span text:style-name="Strong_20_Emphasis">„§ 2, písmeno h)</text:span></text:p>
      <text:p text:style-name="Text_20_body"><text:span text:style-name="Strong_20_Emphasis">V tomto zákoně se rozumí…</text:span></text:p>
      <text:p text:style-name="Text_20_body">h)<text:span text:style-name="Emphasis"> regionálními funkcemi funkce, v jejichž rámci krajská knihovna a další jí pověřené knihovny poskytují základním knihovnám v kraji především poradenské, vzdělávací a koordinační služby, budují výměnné fondy a zapůjčují výměnné soubory knihovních dokumentů a vykonávají další nezbytné činnosti napomáhající rozvoji knihoven a jejich veřejných knihovnických a informačních služeb“</text:span>.</text:p>
      <text:p text:style-name="Text_20_body"><text:span text:style-name="Strong_20_Emphasis">§ 11, odst. 3 vymezuje úlohu krajské knihovny:</text:span></text:p>
      <text:p text:style-name="Text_20_body"><text:span text:style-name="Emphasis">„Krajská knihovna plní a koordinuje plnění RF vybraných základních knihoven v kraji…“</text:span></text:p>
      <text:p text:style-name="Text_20_body">Ve vztahu k veřejným knihovnám v daném kraji je krajská knihovna v rámci svých RF centrem, zabezpečujícím jejich vzájemnou koordinaci. Plnění RF pro některé oblasti svého kraje může krajská knihovna převést na jednu nebo více základních knihoven.</text:p>
      <text:h text:style-name="Heading_20_4" text:outline-level="4"><text:bookmark-start text:name="__RefHeading___metodicky_pokyn_mk_k_zajisteni_vykonu_rf_knihoven_a_jejich_koordinaci_na_uzemi_cr_29"/><text:bookmark-start text:name="metodicky_pokyn_mk_k_zajisteni_vykonu_rf_knihoven_a_jejich_koordinaci_na_uzemi_cr"/>Metodický pokyn MK k zajištění výkonu RF knihoven a jejich koordinaci na území ČR<text:bookmark-end text:name="__RefHeading___metodicky_pokyn_mk_k_zajisteni_vykonu_rf_knihoven_a_jejich_koordinaci_na_uzemi_cr_29"/><text:bookmark-end text:name="metodicky_pokyn_mk_k_zajisteni_vykonu_rf_knihoven_a_jejich_koordinaci_na_uzemi_cr"/></text:h>
      <text:p text:style-name="Text_20_body">Jeho účelem je přispět ke sjednocení postupu při výkonu RF knihoven a vytvoření příznivých podmínek pro poskytování podpůrných služeb základním knihovnám. </text:p>
      <text:p text:style-name="Text_20_body">Součástí  <text:a xlink:type="simple" xlink:href="https://mkcr.cz/doc/cms_library/2019_metodicky_pokyn_mk_rf-11474.pdf" text:style-name="Internet_20_link" text:visited-style-name="Visited_20_Internet_20_Link">metodického pokynu</text:a>  jsou i podrobné specifikace funkcí krajské knihovny, knihovny pověřené výkonem regionálních funkcí  a také základní knihovny, která je příjemcem těchto služeb.</text:p>
      <text:p text:style-name="Text_20_body">Další dokumenty, kterými se výkon regionálních funkcí řídí, jsou metodické pokyny MK ČR, známé jako:</text:p>
      <text:p text:style-name="Text_20_body"><text:a xlink:type="simple" xlink:href="https://mkcr.cz/doc/cms_library/2019_metodicky_pokyn_mk_vkis-11473.pdf" text:style-name="Internet_20_link" text:visited-style-name="Visited_20_Internet_20_Link">Standard pro dobrou knihovnu</text:a>.</text:p>
      <text:p text:style-name="Text_20_body"><text:a xlink:type="simple" xlink:href="https://mkcr.cz/doc/cms_library/2017_metodicky-pokyn-mkdef-7674.pdf" text:style-name="Internet_20_link" text:visited-style-name="Visited_20_Internet_20_Link">Standard pro dobrý knihovní fond</text:a>.</text:p>
      <text:p text:style-name="Text_20_body">Oba standardy napomáhají orientaci v řízení knihovny, přispívají ke zlepšení jejich ukazatelů, radí, jak nastavit dobrou činnost knihovny.</text:p>
      <text:h text:style-name="Heading_20_4" text:outline-level="4"><text:bookmark-start text:name="__RefHeading___struktura_modelu_regionalnich_funkci_30"/><text:bookmark-start text:name="struktura_modelu_regionalnich_funkci"/>Struktura modelu regionálních funkcí<text:bookmark-end text:name="__RefHeading___struktura_modelu_regionalnich_funkci_30"/><text:bookmark-end text:name="struktura_modelu_regionalnich_funkci"/></text:h>
      <text:p text:style-name="Text_20_body">Myšlenka fungování RF je založena na provázané spolupráci knihoven na různých úrovních. Celostátně je program řízen KI NK ČR, který systém metodicky řídí, vyhodnocuje jeho plnění, pravidelně pořádá  <text:a xlink:type="simple" xlink:href="https://ipk.nkp.cz/programy-podpory/regionalni-funkce-verejnych-knihoven" text:style-name="Internet_20_link" text:visited-style-name="Visited_20_Internet_20_Link">porady a semináře k regionálním funkcím.</text:a>  Kromě toho KI NK ČR vydává metodické materiály, úzce spolupracuje s MK ČR, spolky obcí a dalšími sdruženími. </text:p>
      <text:p text:style-name="Text_20_body">Po vzájemné dohodě se základní platformou pro koordinaci RF na celostátní úrovni stala  <text:a xlink:type="simple" xlink:href="https://ipk.nkp.cz/programy-podpory/regionalni-funkce-verejnych-knihoven/sdruzeni-knihoven-cr-sekce-pro-regionalni-funkce" text:style-name="Internet_20_link" text:visited-style-name="Visited_20_Internet_20_Link">Sekce pro regionální funkce Sdružení knihoven</text:a>.</text:p>
      <text:p text:style-name="Text_20_body"><text:a xlink:type="simple" xlink:href="https://www.skipcr.cz/odborne-organy/sekce/sekce-verejnych-knihoven" text:style-name="Internet_20_link" text:visited-style-name="Visited_20_Internet_20_Link">Sekce Veřejných knihoven SKIP</text:a>  pořádá pravidelné  <text:a xlink:type="simple" xlink:href="https://ipk.nkp.cz/programy-podpory/regionalni-funkce-verejnych-knihoven/workshopy-pro-metodiky-poverenych-knihoven" text:style-name="Internet_20_link" text:visited-style-name="Visited_20_Internet_20_Link">workshopy pro metodiky</text:a>, organizované na různých místech v České republice. </text:p>
      <text:p text:style-name="Text_20_body"><text:span text:style-name="Strong_20_Emphasis">Krajskými centry jsou krajské knihovny,</text:span> jejich práce spočívá ve výkonu RF, spolupráci s KI NK ČR, krajskou i místní správou a samosprávou. Jsou<text:span text:style-name="Strong_20_Emphasis"> metodickými centry pro pověřené knihovny v kraji,</text:span> vydávají krajské metodické materiály, koordinují výkon RF, jsou vzdělávacími centry, zpracovávají statistické výsledky knihoven na krajské úrovni aj.</text:p>
      <text:p text:style-name="Text_20_body"><draw:frame draw:style-name="PluginODTAutoStyle_Frame_101_text_frame" draw:name="Frame26" text:anchor-type="paragraph" svg:width="481.89pt" draw:z-index="0" svg:min-height="1cm"><draw:text-box><table:table table:style-name="Table"><table:table-column table:style-name="odt_auto_style_table_column_26_1"/><table:table-row><table:table-cell office:value-type="string" table:style-name="tablecell"><text:p text:style-name="tablealignleft">Krajská knihovna je součástí systému knihoven, plní a koordinuje výkon RF vybraných základních knihoven, je garantem kvalifikačního růstu pracovníků knihoven v kraji.</text:p></table:table-cell></table:table-row></table:table></draw:text-box></draw:frame>Na lokální úrovni pracují pověřené knihovny, které formou služeb provádějí celou škálu činností napomáhajících naplňování hlavních cílů RF (viz <text:a xlink:type="simple" xlink:href="https://ipk.nkp.cz/docs/RF/sluzby-knihoven-knihovnam-2020" text:style-name="Internet_20_link" text:visited-style-name="Visited_20_Internet_20_Link">Služby knihoven knihovnám)</text:a>. </text:p>
      <text:p text:style-name="Text_20_body"><draw:frame draw:style-name="PluginODTAutoStyle_Frame_105_text_frame" draw:name="Frame27" text:anchor-type="paragraph" svg:width="481.89pt" draw:z-index="0" svg:min-height="1cm"><draw:text-box><table:table table:style-name="Table"><table:table-column table:style-name="odt_auto_style_table_column_27_1"/><table:table-row><table:table-cell office:value-type="string" table:style-name="tablecell"><text:p text:style-name="tablealignleft">Pověřená knihovna je základní knihovna, zapsaná v evidenci MK ČR, která na základě smlouvy uzavřené s krajskou knihovnou plní RF v rozsahu a na území smlouvou vymezeném. Funkci pověřené knihovny může plnit také krajská knihovna.</text:p></table:table-cell></table:table-row></table:table></draw:text-box></draw:frame><draw:frame draw:style-name="media" draw:name="Model systému regionálních funkcí Legend" text:anchor-type="as-char" draw:z-index="0" svg:width="15.875cm"><draw:text-box><text:p text:style-name="legendcenter"><draw:frame draw:style-name="media" draw:name="Model systému regionálních funkcí" text:anchor-type="as-char" draw:z-index="2" svg:width="15.875cm" svg:height="8.1652151639344cm"><draw:image xlink:href="Pictures/ee1fd106a3a70c8844d74f4f44dbb2ca.jpg" xlink:type="simple" xlink:show="embed" xlink:actuate="onLoad"/></draw:frame>Model systému regionálních funkcí</text:p></draw:text-box></draw:frame></text:p>
      <text:p text:style-name="Text_20_body"><text:span text:style-name="Emphasis">Obr. 15: Model systému RF knihoven, vazby mezi knihovnami</text:span></text:p>
      <text:h text:style-name="Heading_20_4" text:outline-level="4"><text:bookmark-start text:name="__RefHeading___financni_zabezpeceni_vykonu_rf_31"/><text:bookmark-start text:name="financni_zabezpeceni_vykonu_rf"/>Finanční zabezpečení výkonu RF<text:bookmark-end text:name="__RefHeading___financni_zabezpeceni_vykonu_rf_31"/><text:bookmark-end text:name="financni_zabezpeceni_vykonu_rf"/></text:h>
      <text:p text:style-name="Text_20_body">Finanční zajištění výkonu RF je od roku 2006 v kompetenci krajů. Základním kritériem pro přerozdělení dotace na pověřené knihovny je zohlednění počtu populace a počtu obsluhovaných knihoven na území kraje.</text:p>
      <text:p text:style-name="Text_20_body">Podle metodického pokynu je propočet dotace obvykle založen na tomto vzorci:</text:p>
      <text:p text:style-name="Text_20_body"><draw:frame draw:style-name="media" draw:name="Vzorec propočtu dotace Legend" text:anchor-type="as-char" draw:z-index="0" svg:width="15.875cm"><draw:text-box><text:p text:style-name="legendcenter"><draw:frame draw:style-name="media" draw:name="Vzorec propočtu dotace" text:anchor-type="as-char" draw:z-index="3" svg:width="15.875cm" svg:height="5.2739093959732cm"><draw:image xlink:href="Pictures/7c877521d418009440abd341acfac5dd.jpg" xlink:type="simple" xlink:show="embed" xlink:actuate="onLoad"/></draw:frame>Vzorec propočtu dotace</text:p></draw:text-box></draw:frame></text:p>
      <text:p text:style-name="Text_20_body"><text:span text:style-name="Emphasis">Obr. 16: Propočet dotace na výkon RF</text:span></text:p>
      <text:p text:style-name="Text_20_body">Vždy je ale nutné brát v úvahu rozdílnost jednotlivých krajů, kde se propočet dotace může lišit od celostátního doporučení a odvíjet se od dokumentů schválených zastupitelstvem kraje.</text:p>
      <text:p text:style-name="Text_20_body"><draw:frame draw:style-name="PluginODTAutoStyle_Frame_109_text_frame" draw:name="Frame28" text:anchor-type="paragraph" svg:width="481.89pt" draw:z-index="0" svg:min-height="1cm"><draw:text-box><table:table table:style-name="Table"><table:table-column table:style-name="odt_auto_style_table_column_28_1"/><table:table-row><table:table-cell office:value-type="string" table:style-name="tablecell"><text:p text:style-name="tablealignleft"><text:a xlink:type="simple" xlink:href="https://www.zakonyprolidi.cz/cs/2001-257" text:style-name="Internet_20_link" text:visited-style-name="Visited_20_Internet_20_Link">Zákon č. 257/2001 Sb., knihovní zákon</text:a>. </text:p><text:p text:style-name="Text_20_body"><text:a xlink:type="simple" xlink:href="https://mkcr.cz/doc/cms_library/2019_metodicky_pokyn_mk_vkis-11473.pdf" text:style-name="Internet_20_link" text:visited-style-name="Visited_20_Internet_20_Link">Standard pro dobrou knihovnu</text:a>. </text:p><text:p text:style-name="Text_20_body"><text:a xlink:type="simple" xlink:href="https://mkcr.cz/doc/cms_library/2019_metodicky_pokyn_mk_vkis-11473.pdf" text:style-name="Internet_20_link" text:visited-style-name="Visited_20_Internet_20_Link">Standard pro dobrý knihovní fond</text:a>.</text:p><text:p text:style-name="Text_20_body"><text:a xlink:type="simple" xlink:href="https://mkcr.cz/doc/cms_library/2019_metodicky_pokyn_mk_rf-11474.pdf" text:style-name="Internet_20_link" text:visited-style-name="Visited_20_Internet_20_Link">Služby knihoven knihovnám</text:a>.</text:p></table:table-cell></table:table-row></table:table></draw:text-box></draw:frame></text:p>
      <text:h text:style-name="Heading_20_4" text:outline-level="4"><text:bookmark-start text:name="__RefHeading___public_relations_32"/><text:bookmark-start text:name="public_relations"/>Public relations<text:bookmark-end text:name="__RefHeading___public_relations_32"/><text:bookmark-end text:name="public_relations"/></text:h>
      <text:p text:style-name="Text_20_body">Public relations (dále jen PR) je součástí komunikačních strategií každé organizace. Charakter komunikace se v organizacích různí; v malých obcích mají občané k sobě mnohem blíže než ve větších sídlech.</text:p>
      <text:p text:style-name="Text_20_body">Za základní faktor zlepšování komunikace považujeme rozvoj lidských zdrojů; především změnu myšlení a postojů. Změny vycházejí zprvu od úrovně vedení a v návaznosti pak u pracovníků, kteří jsou v přímých službách, tedy v kontaktu s uživateli knihoven. Ty je nutno považovat za partnery, se kterými knihovny navazují a rozvíjejí dlouhodobé vztahy.</text:p>
      <text:p text:style-name="Text_20_body"><draw:frame draw:style-name="PluginODTAutoStyle_Frame_113_text_frame" draw:name="Frame29" text:anchor-type="paragraph" svg:width="481.89pt" draw:z-index="0" svg:min-height="1cm"><draw:text-box><table:table table:style-name="Table"><table:table-column table:style-name="odt_auto_style_table_column_29_1"/><table:table-row><table:table-cell office:value-type="string" table:style-name="tablecell"><text:p text:style-name="tablealignleft">Knihovny jsou zde proto, aby poskytovaly kvalitní a moderní služby všem občanům.</text:p></table:table-cell></table:table-row></table:table></draw:text-box></draw:frame><text:span text:style-name="Strong_20_Emphasis">Orientace na službu veřejnosti stojí na:</text:span></text:p>
      <text:list text:style-name="List_20_1" text:continue-numbering="false">
        <text:list-item>
          <text:p text:style-name="List_20_1_Content_First"> dobré komunikaci uvnitř knihovny,</text:p>
        </text:list-item>
        <text:list-item>
          <text:p text:style-name="List_20_1_Content"> dobré komunikaci v síti knihoven,</text:p>
        </text:list-item>
        <text:list-item>
          <text:p text:style-name="List_20_1_Content"> dobré komunikaci s úřadem (se zřizovatelem/provozovatelem),</text:p>
        </text:list-item>
        <text:list-item>
          <text:p text:style-name="List_20_1_Content"> dobré komunikaci se sponzory a partnery knihoven,</text:p>
        </text:list-item>
        <text:list-item>
          <text:p text:style-name="List_20_1_Content"> dobré komunikaci s občany,</text:p>
        </text:list-item>
        <text:list-item>
          <text:p text:style-name="List_20_1_Content_Last"> vysoké kvalitě služeb.</text:p>
        </text:list-item>
      </text:list>
      <text:p text:style-name="Text_20_body"><draw:frame draw:style-name="media" draw:name="Komunikace v knihovnách Legend" text:anchor-type="as-char" draw:z-index="0" svg:width="10.583333333333cm"><draw:text-box><text:p text:style-name="legendcenter"><draw:frame draw:style-name="media" draw:name="Komunikace v knihovnách" text:anchor-type="as-char" draw:z-index="4" svg:width="10.583333333333cm" svg:height="11.800308008214cm"><draw:image xlink:href="Pictures/fb5dc8d3ccbcb3cf5c53cee4336c0410.jpg" xlink:type="simple" xlink:show="embed" xlink:actuate="onLoad"/></draw:frame>Komunikace v knihovnách</text:p></draw:text-box></draw:frame></text:p>
      <text:p text:style-name="Text_20_body"><text:span text:style-name="Emphasis">Obr. 17: PR komunikace v knihovnách</text:span></text:p>
      <text:p text:style-name="Text_20_body">PR představují důležité činnosti, kterými se knihovna musí denně zabývat. PR je cestou k uživatelům, zřizovateli/provozovateli knihovny nebo sponzorovi, kteří knihovny do jisté míry „živí“. Proto bude dobré, když se o knihovnách bude pozitivně mluvit, když budou lidé vědět, že „jejich knihovna“ dělá svou práci dobře. Každodenní součástí práce je informovanost okolí o práci, aktivitách a novinkách v knihovně. Jde také o správnou komunikaci uvnitř instituce, mezi pracovníky knihovny, o stálé zlepšování pracovní a důvěryhodné atmosféry, která se jistě projeví i navenek.</text:p>
      <text:p text:style-name="Text_20_body"><draw:frame draw:style-name="PluginODTAutoStyle_Frame_117_text_frame" draw:name="Frame30" text:anchor-type="paragraph" svg:width="481.89pt" draw:z-index="0" svg:min-height="1cm"><draw:text-box><table:table table:style-name="Table"><table:table-column table:style-name="odt_auto_style_table_column_30_1"/><table:table-row><table:table-cell office:value-type="string" table:style-name="tablecell"><text:p text:style-name="tablealignleft">Budování dobré pověsti a požívání dlouhodobé důvěry u veřejnosti, na školách, na radnici i u dětí se vyplatí. </text:p></table:table-cell></table:table-row></table:table></draw:text-box></draw:frame>PR relations má dva základní směry:</text:p>
      <text:list text:style-name="List_20_1" text:continue-numbering="false">
        <text:list-item>
          <text:p text:style-name="List_20_1_Content_First"> <text:span text:style-name="Strong_20_Emphasis">vnitřní</text:span> – nezbytný pro informovanost a výměnu názorů mezi členy organizace,</text:p>
        </text:list-item>
        <text:list-item>
          <text:p text:style-name="List_20_1_Content_Last"> <text:span text:style-name="Strong_20_Emphasis">vnější</text:span> – zaměřuje se na podávání informací o stavu a činnosti organizace.</text:p>
        </text:list-item>
      </text:list>
      <text:p text:style-name="Text_20_body"><draw:frame draw:style-name="media" draw:name="Směry komunikace PR Legend" text:anchor-type="as-char" draw:z-index="0" svg:width="10.583333333333cm"><draw:text-box><text:p text:style-name="legendcenter"><draw:frame draw:style-name="media" draw:name="Směry komunikace PR" text:anchor-type="as-char" draw:z-index="5" svg:width="10.583333333333cm" svg:height="2.7643034825871cm"><draw:image xlink:href="Pictures/0b7a31775210c185031515dcb40885b2.jpg" xlink:type="simple" xlink:show="embed" xlink:actuate="onLoad"/></draw:frame>Směry komunikace PR</text:p></draw:text-box></draw:frame></text:p>
      <text:p text:style-name="Text_20_body"><text:span text:style-name="Emphasis">Obr. 18: Směry komunikace PR</text:span></text:p>
      <text:p text:style-name="Text_20_body">Jedním z hlavních úkolů public relations je vzbudit zájem o:</text:p>
      <text:list text:style-name="List_20_1" text:continue-numbering="false">
        <text:list-item>
          <text:p text:style-name="List_20_1_Content_First"> o názory, které organizace podporuje,</text:p>
        </text:list-item>
        <text:list-item>
          <text:p text:style-name="List_20_1_Content"> o změny, které chcete uskutečnit,</text:p>
        </text:list-item>
        <text:list-item>
          <text:p text:style-name="List_20_1_Content_Last"> o organizaci u potenciálních členů. </text:p>
        </text:list-item>
      </text:list>
      <text:p text:style-name="Text_20_body">Public relations v sobě zahrnují prvky psychologie, politiky, ekonomiky, společenského pohybu a další složky, avšak stojí mimo ně. </text:p>
      <text:p text:style-name="Text_20_body"><text:span text:style-name="Strong_20_Emphasis">Hlavním nástrojem PR jsou:</text:span></text:p>
      <text:list text:style-name="List_20_1" text:continue-numbering="false">
        <text:list-item>
          <text:p text:style-name="List_20_1_Content_First"> televize, rozhlas (lokální i celostátní), </text:p>
        </text:list-item>
        <text:list-item>
          <text:p text:style-name="List_20_1_Content"> tisk (obecní zpravodaje, regionální tisk, celostátní…),</text:p>
        </text:list-item>
        <text:list-item>
          <text:p text:style-name="List_20_1_Content"> plakáty,</text:p>
        </text:list-item>
        <text:list-item>
          <text:p text:style-name="List_20_1_Content"> inzerce v místním i celostátním tisku,</text:p>
        </text:list-item>
        <text:list-item>
          <text:p text:style-name="List_20_1_Content"> nástěnka nebo vývěska,</text:p>
        </text:list-item>
        <text:list-item>
          <text:p text:style-name="List_20_1_Content"> den otevřených dveří,</text:p>
        </text:list-item>
        <text:list-item>
          <text:p text:style-name="List_20_1_Content"> výroční zpráva – aktivní publicita a komunikace s médií (tiskové zprávy, tiskové konference, místní zpravodaje)</text:p>
        </text:list-item>
        <text:list-item>
          <text:p text:style-name="List_20_1_Content_Last"> webové stránky, sociální sítě…</text:p>
        </text:list-item>
      </text:list>
      <text:p text:style-name="Text_20_body"><text:span text:style-name="Strong_20_Emphasis">Další činnosti:</text:span></text:p>
      <text:list text:style-name="List_20_1" text:continue-numbering="false">
        <text:list-item>
          <text:p text:style-name="List_20_1_Content_First"> komunikace se zřizovateli/provozovateli knihoven,</text:p>
        </text:list-item>
        <text:list-item>
          <text:p text:style-name="List_20_1_Content"> komunikace se širší veřejností – oslavy výročí, křty knih, vernisáže výstav, otevření nového oddělení, rekonstrukce knihovny, udělení ocenění,</text:p>
        </text:list-item>
        <text:list-item>
          <text:p text:style-name="List_20_1_Content"> komunikace s knihovnickými spolky a sdruženími,</text:p>
        </text:list-item>
        <text:list-item>
          <text:p text:style-name="List_20_1_Content"> komunikace s místními komunitami (školy, rodiče s dětmi, menšiny…),</text:p>
        </text:list-item>
        <text:list-item>
          <text:p text:style-name="List_20_1_Content"> komunikace uvnitř organizace,</text:p>
        </text:list-item>
        <text:list-item>
          <text:p text:style-name="List_20_1_Content_Last"> firemní identita – jednotný vizuální styl, loga, web…</text:p>
        </text:list-item>
      </text:list>
      <text:p text:style-name="Text_20_body"> </text:p>
      <text:p text:style-name="Text_20_body"><draw:frame draw:style-name="PluginODTAutoStyle_Frame_121_text_frame" draw:name="Frame31" text:anchor-type="paragraph" svg:width="481.89pt" draw:z-index="0" svg:min-height="1cm"><draw:text-box><table:table table:style-name="Table"><table:table-column table:style-name="odt_auto_style_table_column_31_1"/><table:table-row><table:table-cell office:value-type="string" table:style-name="tablecell"><text:p text:style-name="tablealignleft">Další užitečné zdroje vztahující se k obsahu této kapitoly najdete v <text:a xlink:type="simple" xlink:href="https://prirucky.ipk.nkp.cz/rizeni/priloha_10_knihovni_sluzby" text:style-name="Internet_20_link" text:visited-style-name="Visited_20_Internet_20_Link">příloze 10</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knihovni_sluzby</dc:title>
  </office:meta>
</office:document-meta>
</file>