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d8d1f1c41206cde1feb4610b358be55.png"/>
  <manifest:file-entry manifest:media-type="image/png" manifest:full-path="Pictures/47a599721f530e8602cfa1fe3b288f42.png"/>
  <manifest:file-entry manifest:media-type="image/png" manifest:full-path="Pictures/a3a6742cba371f3a596525b90ecc3329.png"/>
  <manifest:file-entry manifest:media-type="image/png" manifest:full-path="Pictures/7f05442f3e4090b6fdfd088fc265e1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seznamy"/><text:bookmark-start text:name="__RefHeading___seznamy_1"/><text:bookmark-start text:name="seznamy"/>15. Seznamy<text:bookmark-end text:name="__RefHeading___seznamy_1"/><text:bookmark-end text:name="seznamy"/></text:h>
      <text:p text:style-name="Text_20_body">Seznamy mohu významně přispět k přehlednosti informací. Pokud text obsahuje výčet položek, je <text:span text:style-name="Strong_20_Emphasis">tento výčet vhodné uvést formou číslovaného nebo nečíslovaného seznamu</text:span>. Seznam s odrážkami je vždy srozumitelnější než výčet položek na řádku oddělený čárkami.<text:line-break/><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2" text:outline-level="2"><text:bookmark-start text:name="__RefHeading___proc_je_dulezite_spravne_vytvaret_seznamy_2"/><text:bookmark-start text:name="proc_je_dulezite_spravne_vytvaret_seznamy"/>Proč je důležité správně vytvářet seznamy<text:bookmark-end text:name="__RefHeading___proc_je_dulezite_spravne_vytvaret_seznamy_2"/><text:bookmark-end text:name="proc_je_dulezite_spravne_vytvaret_seznamy"/></text:h><text:list text:style-name="List_20_1" text:continue-numbering="false"><text:list-item><text:p text:style-name="List_20_1_Content_First"> Pro uživatele s kognitivními poruchami jsou seznamy s odrážkami přehlednější než položky uvedené v textu a oddělené pouze čárkou.</text:p></text:list-item><text:list-item><text:p text:style-name="List_20_1_Content"> Seznamy pomáhají pochopit strukturu problému nebo si dát jednotlivé položky do souvislosti.</text:p></text:list-item><text:list-item><text:p text:style-name="List_20_1_Content_Last"> V seznamech se lépe orientují i uživatelé s některými poruchami zraku a také nevidomí, kteří používají odečítač obrazovky. Pokud je seznam správně vytvořen, odečítač obrazovky pozná a přečte, že se jedná o seznam, kolik má seznam položek, jakou úroveň v seznamu má daná položka atd., takže nevidomý návštěvník webu může se seznamem efektivněji pracovat. </text:p></text:list-item></text:list></table:table-cell></table:table-row></table:table></draw:text-box></draw:frame>V ukázce na obr. 1 je seznam elektronických zdrojů knihovny uvedený formou nečíslovaného seznamu. Obr. 2 zachycuje stejné informace v běžném textu odstavce. Ze srovnání obou příkladů je zřejmé, že v seznamu s odrážkami se uživatel zorientuje snadněji a rychleji.</text:p>
      <text:p text:style-name="Text_20_body">Srozumitelnosti seznamu pomáhá také to, když jsou <text:span text:style-name="Strong_20_Emphasis">jednotlivé položky spíše kratší</text:span>. <text:line-break/><text:line-break/></text:p>
      <text:p text:style-name="Text_20_body"><draw:frame draw:style-name="media" draw:name="Obr. 1: Použití nečíslovaného seznamu na webové stránce knihovny Legend" text:anchor-type="as-char" draw:z-index="0" svg:width="20.16125cm" style:rel-width="100%"><draw:text-box><text:p text:style-name="legendcenter"><draw:frame draw:style-name="media" draw:name="Obr. 1: Použití nečíslovaného seznamu na webové stránce knihovny" text:anchor-type="as-char" draw:z-index="0" svg:width="20.16125cm" style:rel-width="100%" svg:height="16.245416666667cm" style:rel-height="scale"><draw:image xlink:href="Pictures/fd8d1f1c41206cde1feb4610b358be55.png" xlink:type="simple" xlink:show="embed" xlink:actuate="onLoad"/></draw:frame>Obr. 1: Použití nečíslovaného seznamu na webové stránce knihovny</text:p></draw:text-box></draw:frame> <text:line-break/>
<text:span text:style-name="Emphasis">Obr. 1: Použití nečíslovaného seznamu na webové stránce knihovny (zdroj: <text:a xlink:type="simple" xlink:href="https://knihovna.jabok.cz/cs/e-zdroje-databaze" text:style-name="Internet_20_link" text:visited-style-name="Visited_20_Internet_20_Link">Knihovna Jabok</text:a>, získáno 2020-05-13)</text:span></text:p>
      <text:p text:style-name="Text_20_body"><draw:frame draw:style-name="media" draw:name="Obr. 2: Nesprávně uvedený seznam, ve kterém je výčet položek uveden formou běžného odstavce Legend" text:anchor-type="as-char" draw:z-index="0" svg:width="26.590625cm" style:rel-width="100%"><draw:text-box><text:p text:style-name="legendcenter"><draw:frame draw:style-name="media" draw:name="Obr. 2: Nesprávně uvedený seznam, ve kterém je výčet položek uveden formou běžného odstavce" text:anchor-type="as-char" draw:z-index="1" svg:width="26.590625cm" style:rel-width="100%" svg:height="10.31875cm" style:rel-height="scale"><draw:image xlink:href="Pictures/47a599721f530e8602cfa1fe3b288f42.png" xlink:type="simple" xlink:show="embed" xlink:actuate="onLoad"/></draw:frame>Obr. 2: Nesprávně uvedený seznam, ve kterém je výčet položek uveden formou běžného odstavce</text:p></draw:text-box></draw:frame> <text:line-break/>
<text:span text:style-name="Emphasis">Obr. 2: Nesprávně uvedený seznam, ve kterém je výčet položek uveden formou běžného odstavce (zdroj: <text:a xlink:type="simple" xlink:href="https://knihovna.jabok.cz/cs/e-zdroje-databaze" text:style-name="Internet_20_link" text:visited-style-name="Visited_20_Internet_20_Link">Knihovna Jabok</text:a>, ukázka vytvořená pro příručku, získáno 2020-05-13)</text:span></text:p>
      <text:h text:style-name="Heading_20_2" text:outline-level="2"><text:bookmark-start text:name="__RefHeading___formatovani_seznamu_3"/><text:bookmark-start text:name="formatovani_seznamu"/>Formátování seznamu<text:bookmark-end text:name="__RefHeading___formatovani_seznamu_3"/><text:bookmark-end text:name="formatovani_seznamu"/></text:h>
      <text:p text:style-name="Text_20_body">Seznamy vytvářejte <text:span text:style-name="Strong_20_Emphasis">pomocí tlačítka pro formátování číslovaných nebo nečíslovaných seznamů</text:span> (viz obr. 3). Rozhodně nevytvářejte položky číslovaných seznamů ručním vepsáním čísla položky ani položky nečíslovaných seznamů vložením hvězdičky, pomlčky apod. <text:line-break/><text:line-break/>
<draw:frame draw:style-name="media" draw:name="Obr. 3: Tlačítko pro vytvoření číslovaného seznamu Legend" text:anchor-type="as-char" draw:z-index="0" svg:width="28.469166666667cm" style:rel-width="100%"><draw:text-box><text:p text:style-name="legendcenter"><draw:frame draw:style-name="media" draw:name="Obr. 3: Tlačítko pro vytvoření číslovaného seznamu" text:anchor-type="as-char" draw:z-index="2" svg:width="28.469166666667cm" style:rel-width="100%" svg:height="11.191875cm" style:rel-height="scale"><draw:image xlink:href="Pictures/a3a6742cba371f3a596525b90ecc3329.png" xlink:type="simple" xlink:show="embed" xlink:actuate="onLoad"/></draw:frame>Obr. 3: Tlačítko pro vytvoření číslovaného seznamu</text:p></draw:text-box></draw:frame> <text:line-break/>
<text:span text:style-name="Emphasis">Obr. 3: Tlačítko pro vytvoření číslovaného seznamu (zdroj: <text:a xlink:type="simple" xlink:href="https://knihovna.jabok.cz/cs/e-zdroje-databaze" text:style-name="Internet_20_link" text:visited-style-name="Visited_20_Internet_20_Link">Knihovna Jabok</text:a>, získáno 2020-05-13)</text:span></text:p>
      <text:p text:style-name="Text_20_body"><text:span text:style-name="Strong_20_Emphasis">Odsazení víceúrovňového seznamu nebo vytvoření nižší úrovně víceúrovňového seznamu vytvářejte vždy tlačítkem pro zvětšení odsazení textu</text:span> (viz obr. 4). Nikdy nepoužívejte ručně vložený znak pro mezeru. <text:line-break/><draw:frame draw:style-name="media" draw:name="Obr. 4: Tlačítko pro zvětšení odsazení textu Legend" text:anchor-type="as-char" draw:z-index="0" svg:width="28.945416666667cm" style:rel-width="100%"><draw:text-box><text:p text:style-name="legendcenter"><draw:frame draw:style-name="media" draw:name="Obr. 4: Tlačítko pro zvětšení odsazení textu" text:anchor-type="as-char" draw:z-index="3" svg:width="28.945416666667cm" style:rel-width="100%" svg:height="11.27125cm" style:rel-height="scale"><draw:image xlink:href="Pictures/7f05442f3e4090b6fdfd088fc265e1f4.png" xlink:type="simple" xlink:show="embed" xlink:actuate="onLoad"/></draw:frame>Obr. 4: Tlačítko pro zvětšení odsazení textu</text:p></draw:text-box></draw:frame> <text:line-break/>
<text:span text:style-name="Emphasis">Obr. 4: Tlačítko pro zvětšení odsazení textu (zdroj: <text:a xlink:type="simple" xlink:href="https://knihovna.jabok.cz/cs/e-zdroje-databaze" text:style-name="Internet_20_link" text:visited-style-name="Visited_20_Internet_20_Link">Knihovna Jabok</text:a>, získáno 2020-05-13)</text:spa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h text:style-name="Heading_20_2" text:outline-level="2"><text:bookmark-start text:name="__RefHeading___mam_pouzit_necislovany_nebo_cislovany_seznam_4"/><text:bookmark-start text:name="mam_pouzit_necislovany_nebo_cislovany_seznam"/>Mám použít nečíslovaný, nebo číslovaný seznam?<text:bookmark-end text:name="__RefHeading___mam_pouzit_necislovany_nebo_cislovany_seznam_4"/><text:bookmark-end text:name="mam_pouzit_necislovany_nebo_cislovany_seznam"/></text:h><text:h text:style-name="Heading_20_3" text:outline-level="3"><text:bookmark-start text:name="__RefHeading___necislovany_seznam_5"/><text:bookmark-start text:name="necislovany_seznam"/>Nečíslovaný seznam<text:bookmark-end text:name="__RefHeading___necislovany_seznam_5"/><text:bookmark-end text:name="necislovany_seznam"/></text:h><text:p text:style-name="Text_20_body">Pokud vyjmenováváte položky, které nemají návaznost nebo posloupnost, použijte nečíslovaný seznam. Např. pokud na web uvedete seznam témat nápovědy ke správě osobních údajů ve čtenářském kontě, změna pořadí položek je možná (přestože pořadí těchto položek může mít určitou logiku), viz např.:</text:p><text:list text:style-name="List_20_1" text:continue-numbering="false"><text:list-item><text:p text:style-name="List_20_1_Content_First"> Aktivace čtenářského konta</text:p></text:list-item><text:list-item><text:p text:style-name="List_20_1_Content"> Přihlášení do čtenářského konta</text:p></text:list-item><text:list-item><text:p text:style-name="List_20_1_Content"> Změna hesla</text:p></text:list-item><text:list-item><text:p text:style-name="List_20_1_Content"> Zapomenuté heslo</text:p></text:list-item><text:list-item><text:p text:style-name="List_20_1_Content"> Změna přihlašovacího jména</text:p></text:list-item><text:list-item><text:p text:style-name="List_20_1_Content"> Změna e-mailu</text:p></text:list-item><text:list-item><text:p text:style-name="List_20_1_Content_Last"> Změna adresy</text:p></text:list-item></text:list><text:h text:style-name="Heading_20_3" text:outline-level="3"><text:bookmark-start text:name="__RefHeading___cislovany_seznam_6"/><text:bookmark-start text:name="cislovany_seznam"/>Číslovaný seznam<text:bookmark-end text:name="__RefHeading___cislovany_seznam_6"/><text:bookmark-end text:name="cislovany_seznam"/></text:h><text:p text:style-name="Text_20_body">Pokud na sebe vyjmenované položky navazují v přesném pořadí a žádnou nelze (bez narušení řady nebo postupu) vynechat, je na místě použít číslovaný seznam. Ten vyjadřuje neměnnou posloupnost nebo sled navazujících kroků. Příkladem může být nápověda k aktivaci čtenářského konta, např.:</text:p><text:list text:style-name="Numbering_20_1" text:continue-numbering="false"><text:list-item><text:p text:style-name="Numbering_20_1_Content_First"> V online katalogu klikněte na tlačítko „Moje konto“.</text:p></text:list-item><text:list-item><text:p text:style-name="Numbering_20_1_Content"> Do pole „Číslo průkazu“ zadejte čárový kód průkazu.</text:p></text:list-item><text:list-item><text:p text:style-name="Numbering_20_1_Content_Last"> Do pole „Heslo nebo PIN“ zadejte heslo (čtyřmístný číselný kód), který jste dostali při registraci.</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seznamy</dc:title>
  </office:meta>
</office:document-meta>
</file>