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141b6ba384c01eb240598fcc051be05.png"/>
  <manifest:file-entry manifest:media-type="image/png" manifest:full-path="Pictures/8e2f280d6073b3862f9075ec54e2dff6.png"/>
  <manifest:file-entry manifest:media-type="image/png" manifest:full-path="Pictures/66b6f45ead95445b0ca3dd96fc266b05.png"/>
  <manifest:file-entry manifest:media-type="image/png" manifest:full-path="Pictures/8e636155b5447eceb5d4b2b5eed875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pismo_a_formatovani_textu"/><text:bookmark-start text:name="__RefHeading___pismo_a_formatovani_textu_1"/><text:bookmark-start text:name="pismo_a_formatovani_textu"/>19. Písmo a formátování textu<text:bookmark-end text:name="__RefHeading___pismo_a_formatovani_textu_1"/><text:bookmark-end text:name="pismo_a_formatovani_textu"/></text:h>
      <text:p text:style-name="Text_20_body">Čitelnost textu je jedním ze základních předpokladů přístupnosti stránky. Týká se širokého spektra uživatelů:  nejen lidí se zrakovým postižením nebo sníženým barvocitem, seniorů nebo lidí s poruchami čtení, ale např. i těch, kteří pro přístup ke stránce používají mobilní zařízení.</text:p>
      <text:p text:style-name="Text_20_body">Čitelnost textu může být ovlivněna různými faktory. Kromě nedostatečného kontrastu nebo nevhodného vzorku na pozadí je to především využití vhodného písma a formátování textu.</text:p>
      <text:h text:style-name="Heading_20_2" text:outline-level="2"><text:bookmark-start text:name="__RefHeading___vyber_fontu_2"/><text:bookmark-start text:name="vyber_fontu"/>Výběr fontu<text:bookmark-end text:name="__RefHeading___vyber_fontu_2"/><text:bookmark-end text:name="vyber_fontu"/></text:h>
      <text:p text:style-name="Text_20_body">Výběr fontu pro webové stránky obvykle vychází z grafického stylu organizace. Ten v určitých případech vyžaduje použití speciálních fontů.
I v případě, že vizuální styl vaší organizace obsahuje neobvyklé fonty, je na webu doporučeno vždy <text:span text:style-name="Strong_20_Emphasis">používat obvyklá písma bez typografických zvláštností</text:span>, která se uživatelům webu nejlépe čtou. Vhodná jsou písma bezpatková, proporcionální.</text:p>
      <text:p text:style-name="Text_20_body">Naopak se nedoporučují:</text:p>
      <text:list text:style-name="List_20_1" text:continue-numbering="false">
        <text:list-item>
          <text:p text:style-name="List_20_1_Content_First"> písma úzká (tj. narrow, compressed nebo condensed) nebo písma, která mají příliš tenké linky;</text:p>
        </text:list-item>
        <text:list-item>
          <text:p text:style-name="List_20_1_Content"> efekty písma, např. stínování či obrysy;</text:p>
        </text:list-item>
        <text:list-item>
          <text:p text:style-name="List_20_1_Content"> texty psané pouze velkými písmeny;</text:p>
        </text:list-item>
        <text:list-item>
          <text:p text:style-name="List_20_1_Content_Last"> fonty s typografickými zvláštnostmi.</text:p>
        </text:list-item>
      </text:list>
      <text:p text:style-name="Text_20_body">Ukázky nedoporučených písem si můžete prohlédnout na obr. 1. <text:line-break/></text:p>
      <text:p text:style-name="Text_20_body"><draw:frame draw:style-name="media" draw:name="Ukázka neobvyklých typů fontů, kterým je vhodné se na webu vyhnout Legend" text:anchor-type="as-char" draw:z-index="0" svg:width="19.235208333333cm" style:rel-width="100%"><draw:text-box><text:p text:style-name="legendcenter"><draw:frame draw:style-name="media" draw:name="Ukázka neobvyklých typů fontů, kterým je vhodné se na webu vyhnout" text:anchor-type="as-char" draw:z-index="0" svg:width="19.235208333333cm" style:rel-width="100%" svg:height="12.435416666667cm" style:rel-height="scale"><draw:image xlink:href="Pictures/8141b6ba384c01eb240598fcc051be05.png" xlink:type="simple" xlink:show="embed" xlink:actuate="onLoad"/></draw:frame>Ukázka neobvyklých typů fontů, kterým je vhodné se na webu vyhnout</text:p></draw:text-box></draw:frame> <text:line-break/>
<text:span text:style-name="Emphasis">Obr. 1: Ukázka neobvyklých fontů, jejichž použití na webu je vhodné se vyhnout (zdroj: archiv autorky)</text:span> <text:line-break/>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proc_je_dulezite_vybirat_bezne_fonty_a_vyhnout_se_efektum_pisma_3"/><text:bookmark-start text:name="proc_je_dulezite_vybirat_bezne_fonty_a_vyhnout_se_efektum_pisma"/>Proč je důležité vybírat běžné fonty a vyhnout se efektům písma<text:bookmark-end text:name="__RefHeading___proc_je_dulezite_vybirat_bezne_fonty_a_vyhnout_se_efektum_pisma_3"/><text:bookmark-end text:name="proc_je_dulezite_vybirat_bezne_fonty_a_vyhnout_se_efektum_pisma"/></text:h><text:p text:style-name="Text_20_body">Neobvyklá písma mohou být překážkou pro čtení a někdy i porozumění textu pro lidi s poruchami zraku, dyslektiky, lidi s mentálním postižením, cizince, prelingválně neslyšící apod. Je však známo, že typograficky nezvyklé písmo může být rušivé i pro běžné uživatele webu, kteří pak svou pozornost zaměří na písmo a méně se soustředí na sdělení textu.<text:note text:id="ftn0" text:note-class="footnote"><text:note-citation text:label="1)">1)</text:note-citation><text:note-body><text:p text:style-name="Text_20_body">Neobvyklá písma mohou mít i technická úskalí: Na webu se obvykle využívají tzv. web safe fonty, tj. fonty, o kterých se předpokládá, že jsou k dispozici na většině počítačů a že se uživateli stránka s tímto fontem zobrazí správně, tedy tak, jak byla navržena. Pokud však uživatel písmo na svém počítači nainstalováno nemá, zobrazí se mu jiné písmo. V některých případech to může znamenat i „rozsypání“ designu stránky. Existují sice technická řešení, která tyto problémy eliminují; většinou však nejsou stoprocentní a v některých případech mohou být zdrojem dalších technických problémů.

Nezapomínejme ani na to, že písma, která mohou vypadat zajímavě a dobře při zobrazení na monitoru počítače, nemusí vždy stejně dobře vypadat na menší ploše (tj. na mobilních zařízeních).</text:p></text:note-body></text:note></text:p><text:p text:style-name="Text_20_body">Hůře čitelná jsou také příliš úzká písma. Je tomu tak např. u stlačeného (condensed) typu písma ve srovnání s běžným typem písma stejné velikosti. Negativní vliv na čitelnost mají rovněž tenké linky některých písem, různé efekty písma, texty psané kapitálkami aj.</text:p></table:table-cell></table:table-row></table:table></draw:text-box></draw:frame>Na obr. 2 jsou dva bloky textu, u kterých byla použita stejná velikost písma. Horní blok je psán úzkým fontem s tenkými linkami, dolní blok je psán běžným fontem stejné velikosti.<text:line-break/></text:p>
      <text:p text:style-name="Text_20_body">Který se vám čte lépe?<text:note text:id="ftn1" text:note-class="footnote"><text:note-citation text:label="2)">2)</text:note-citation><text:note-body><text:p text:style-name="Text_20_body">Běžný font, který byl použit pro druhý blok, je lépe čitelný než první blok textu s úzkým fontem a tenkými linkami.</text:p></text:note-body></text:note> <text:line-break/>
<draw:frame draw:style-name="media" draw:name="Obr. 2: Srovnání úzkého fontu s tenkými linkami a běžného písma Legend" text:anchor-type="as-char" draw:z-index="0" svg:width="13.229166666667cm"><draw:text-box><text:p text:style-name="legendcenter"><draw:frame draw:style-name="media" draw:name="Obr. 2: Srovnání úzkého fontu s tenkými linkami a běžného písma" text:anchor-type="as-char" draw:z-index="1" svg:width="13.229166666667cm" svg:height="12.347222222222cm"><draw:image xlink:href="Pictures/8e2f280d6073b3862f9075ec54e2dff6.png" xlink:type="simple" xlink:show="embed" xlink:actuate="onLoad"/></draw:frame>Obr. 2: Srovnání úzkého fontu s tenkými linkami a běžného písma</text:p></draw:text-box></draw:frame> <text:line-break/>
<text:span text:style-name="Emphasis">Obr. 2: Srovnání úzkého fontu s tenkými linkami a běžného písma (zdroj: archiv autorky)</text:span></text:p>
      <text:h text:style-name="Heading_20_2" text:outline-level="2"><text:bookmark-start text:name="__RefHeading___styly_odstavcu_a_bloku_4"/><text:bookmark-start text:name="styly_odstavcu_a_bloku"/>Styly odstavců a bloků<text:bookmark-end text:name="__RefHeading___styly_odstavcu_a_bloku_4"/><text:bookmark-end text:name="styly_odstavcu_a_bloku"/></text:h>
      <text:p text:style-name="Text_20_body">Nezanedbatelný vliv na čitelnost textu má uspořádání textu, zejména řádkování, rozestupy mezi odstavci nebo bloky. K čitelnosti přispívá čistý a vzdušný design stránek:</text:p>
      <text:list text:style-name="List_20_1" text:continue-numbering="false">
        <text:list-item>
          <text:p text:style-name="List_20_1_Content_First"> Použijte dostatečné <text:span text:style-name="Strong_20_Emphasis">rozestupy mezi řádky</text:span>, vhodné je např. řádkování 1,5 (rozhodně ne řádkování 1).</text:p>
        </text:list-item>
        <text:list-item>
          <text:p text:style-name="List_20_1_Content"> Použijte dostatečný <text:span text:style-name="Strong_20_Emphasis">rozestup mezi odstavci</text:span> a mezi jednotlivými bloky.</text:p>
        </text:list-item>
        <text:list-item>
          <text:p text:style-name="List_20_1_Content"> <text:span text:style-name="Strong_20_Emphasis">Vyhněte se příliš dlouhým řádkům</text:span> a nastavte šířku textových bloků tak, aby se uživatelům dobře četla. Důležité je to zejména kvůli širokoúhlým monitorům.</text:p>
        </text:list-item>
        <text:list-item>
          <text:p text:style-name="List_20_1_Content_Last"> <text:span text:style-name="Strong_20_Emphasis">Text zarovnávejte doleva</text:span>, nikdy do bloku (při zarovnání textu do bloku vznikají mezery, které mohou ztěžovat čtení textu).</text:p>
        </text:list-item>
      </text:list>
      <text:p text:style-name="Text_20_body">Na obr. 3 a 4 vidíte stejný text. Zatímco na obr. 3 je použito řádkování 1 a mezi odstavci nejsou mezery, na obr. 4 jsou dostatečné mezery mezi řádky i odstavci.</text:p>
      <text:p text:style-name="Text_20_body">Který text se vám čte lépe?<text:note text:id="ftn2" text:note-class="footnote"><text:note-citation text:label="3)">3)</text:note-citation><text:note-body><text:p text:style-name="Text_20_body">První blok textu s malým rozestupem mezi řádky se čte hůře než „vzdušněji“ formátovaný text druhého bloku.</text:p></text:note-body></text:note></text:p>
      <text:p text:style-name="Text_20_body"><draw:frame draw:style-name="media" draw:name="Obr. 3: Text s malým rozestupem mezi řádky a odstavci Legend" text:anchor-type="as-char" draw:z-index="0" svg:width="26.3525cm" style:rel-width="100%"><draw:text-box><text:p text:style-name="legendcenter"><draw:frame draw:style-name="media" draw:name="Obr. 3: Text s malým rozestupem mezi řádky a odstavci" text:anchor-type="as-char" draw:z-index="2" svg:width="26.3525cm" style:rel-width="100%" svg:height="13.123333333333cm" style:rel-height="scale"><draw:image xlink:href="Pictures/66b6f45ead95445b0ca3dd96fc266b05.png" xlink:type="simple" xlink:show="embed" xlink:actuate="onLoad"/></draw:frame>Obr. 3: Text s malým rozestupem mezi řádky a odstavci</text:p></draw:text-box></draw:frame> <text:line-break/>
<text:span text:style-name="Emphasis">Obr. 3: Text s malým rozestupem mezi řádky a odstavci (zdroj: archiv autorky)</text:span></text:p>
      <text:p text:style-name="Text_20_body"><draw:frame draw:style-name="media" draw:name="Obr. 4: Text s dostatečným rozestupem mezi řádky a odstavci Legend" text:anchor-type="as-char" draw:z-index="0" svg:width="26.749375cm" style:rel-width="100%"><draw:text-box><text:p text:style-name="legendcenter"><draw:frame draw:style-name="media" draw:name="Obr. 4: Text s dostatečným rozestupem mezi řádky a odstavci" text:anchor-type="as-char" draw:z-index="3" svg:width="26.749375cm" style:rel-width="100%" svg:height="19.949583333333cm" style:rel-height="scale"><draw:image xlink:href="Pictures/8e636155b5447eceb5d4b2b5eed875d5.png" xlink:type="simple" xlink:show="embed" xlink:actuate="onLoad"/></draw:frame>Obr. 4: Text s dostatečným rozestupem mezi řádky a odstavci</text:p></draw:text-box></draw:frame> <text:line-break/>
<text:span text:style-name="Emphasis">Obr. 4: Text s dostatečným rozestupem mezi řádky a odstavci (zdroj: archiv autorky)</text:span></text:p>
      <text:h text:style-name="Heading_20_2" text:outline-level="2"><text:bookmark-start text:name="__RefHeading___zvyrazneni_textu_5"/><text:bookmark-start text:name="zvyrazneni_textu"/>Zvýraznění textu<text:bookmark-end text:name="__RefHeading___zvyrazneni_textu_5"/><text:bookmark-end text:name="zvyrazneni_textu"/></text:h>
      <text:p text:style-name="Text_20_body">Pokud je text na webové stránce psán srozumitelným jazykem a je strukturován pomocí nadpisů, seznamů a dalších sémantických prvků, bývá často přehledný sám o sobě. Nastavení redakčního systému se postará o zvýraznění jednotlivých prvků, např. vzhledu nadpisů.</text:p>
      <text:p text:style-name="Text_20_body">Pokud však potřebujete zvýraznit nějaký text v obsahu stránky, doporučujeme ke zvýraznění využít tučný řez písma nebo kurzivu, případně zvýraznění pomocí barvy písma nebo barvy pozadí textu. V tom případě však nezapomeňte, že barva by neměla být jediným způsobem sdělení informace.</text:p>
      <text:h text:style-name="Heading_20_3" text:outline-level="3"><text:bookmark-start text:name="__RefHeading___pravidla_pro_zvyrazneni_textu_6"/><text:bookmark-start text:name="pravidla_pro_zvyrazneni_textu"/>Pravidla pro zvýraznění textu<text:bookmark-end text:name="__RefHeading___pravidla_pro_zvyrazneni_textu_6"/><text:bookmark-end text:name="pravidla_pro_zvyrazneni_textu"/></text:h>
      <text:list text:style-name="Numbering_20_1" text:continue-numbering="false">
        <text:list-item>
          <text:p text:style-name="Numbering_20_1_Content_First"> <text:span text:style-name="Strong_20_Emphasis">Dbejte na dostatečný kontrast textu a pozadí</text:span>. Pro barevné zvýraznění není např. vhodné použít světlý podklad pro světlé písmo.</text:p>
        </text:list-item>
        <text:list-item>
          <text:p text:style-name="Numbering_20_1_Content"> <text:span text:style-name="Strong_20_Emphasis">Při zvýraznění se nespoléhejte pouze na barvu</text:span>. Lidé s poruchami barvocitu nemusí barevné zvýraznění vůbec vnímat (podle typu poruchy např. nemusí rozeznat červenou, zelenou či jinou barvu, viz <text:a xlink:type="simple" xlink:href="https://prirucky.ipk.nkp.cz/pristupnost/zrakove_postizeni#uzivatele_s_poruchami_barvocitu" text:style-name="Internet_20_link" text:visited-style-name="Visited_20_Internet_20_Link">Uživatelé s poruchami barvocitu</text:a>). Text můžete zvýraznit např. tučným řezem.</text:p>
        </text:list-item>
        <text:list-item>
          <text:p text:style-name="Numbering_20_1_Content"> <text:span text:style-name="Strong_20_Emphasis">Snažte se zvýrazněné části textu odlišit od odkazů</text:span>. Zejména nepoužívejte podtržení slov. Podtržení se na webu tradičně využívalo a využívá pro odkazy, a proto by mohlo v návštěvnících stránky vzbuzovat dojem, že zvýrazněný text je odkazem.</text:p>
        </text:list-item>
        <text:list-item>
          <text:p text:style-name="Numbering_20_1_Content"> <text:span text:style-name="Strong_20_Emphasis">Pro zvýraznění textu nepoužívejte více různých fontů</text:span>. Kombinace různých písem může nejen působit neesteticky, ale vést i k tomu, že informace působí nepřehledně.</text:p>
        </text:list-item>
        <text:list-item>
          <text:p text:style-name="Numbering_20_1_Content_Last"> <text:span text:style-name="Strong_20_Emphasis">Nepoužívejte neobvyklé fonty</text:span>, které mohou některým návštěvníkům webu komplikovat čtení a vnímání tex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pismo_a_formatovani_textu</dc:title>
  </office:meta>
</office:document-meta>
</file>