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4dda46d33cc2c9bc8aa8fb71a6406e.png"/>
  <manifest:file-entry manifest:media-type="image/png" manifest:full-path="Pictures/203ed7ba288a6c794905e609d224229b.png"/>
  <manifest:file-entry manifest:media-type="image/png" manifest:full-path="Pictures/e3a0f2e795ec220d1ae4145cd2382e1f.png"/>
  <manifest:file-entry manifest:media-type="image/png" manifest:full-path="Pictures/6ae9ec64f0b5ed59b1e593b394eb55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overeni_kontrastu"/><text:bookmark-start text:name="__RefHeading___overeni_kontrastu_1"/><text:bookmark-start text:name="overeni_kontrastu"/>Ověření kontrastu<text:bookmark-end text:name="__RefHeading___overeni_kontrastu_1"/><text:bookmark-end text:name="overeni_kontrastu"/></text:h>
      <text:p text:style-name="Text_20_body">Jedním z nástrojů, který umožňuje zjistit, zda kontrast textu a pozadí stránky odpovídá požadavkům na přístupnost, je <text:a xlink:type="simple" xlink:href="https://webaim.org/resources/contrastchecker/" text:style-name="Internet_20_link" text:visited-style-name="Visited_20_Internet_20_Link">WebAIM Contrast Checker</text:a>. Je sice dostupný pouze v angličtině, ale jeho rozhraní je jednoduché a intuitivní.</text:p>
      <text:p text:style-name="Text_20_body">Validátor kontrastu je užitečným nástrojem zejména při tvorbě webu a hledání vhodných barevných kombinací.
Pro kontrolu kontrastu již existujících webových stránek je vhodný spíše validátor přístupnosti WAVE, který je s validátorem kontrastu propojen. Pro existující stránky lze případně také použít validátor kontrastu v kombinaci s některým z nástrojů, který z webové stránky umí získat hexadecimální kód použité barvy (např. <text:a xlink:type="simple" xlink:href="https://prirucky.ipk.nkp.cz/pristupnost/zjisteni_barev" text:style-name="Internet_20_link" text:visited-style-name="Visited_20_Internet_20_Link">ColorZilla</text:a>)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becné informace a doporučení týkající se kontrastu (nejen pro webové vývojáře) najdete v přehledném článku <text:a xlink:type="simple" xlink:href="https://www.vzhurudolu.cz/prirucka/kontrast" text:style-name="Internet_20_link" text:visited-style-name="Visited_20_Internet_20_Link">Barevný kontrast na webu a nástroje, které s ním pomohou</text:a>.</text:p></table:table-cell></table:table-row></table:table></draw:text-box></draw:frame></text:p>
      <text:h text:style-name="Heading_20_2" text:outline-level="2"><text:bookmark-start text:name="__RefHeading___prace_s_validatorem_webaim_contrast_checker_2"/><text:bookmark-start text:name="prace_s_validatorem_webaim_contrast_checker"/>Práce s validátorem WebAIM Contrast Checker<text:bookmark-end text:name="__RefHeading___prace_s_validatorem_webaim_contrast_checker_2"/><text:bookmark-end text:name="prace_s_validatorem_webaim_contrast_checker"/></text:h>
      <text:list text:style-name="Numbering_20_1" text:continue-numbering="false">
        <text:list-item>
          <text:p text:style-name="Numbering_20_1_Content_First"> Ve webovém prohlížeči zadejte adresu validátoru: <text:a xlink:type="simple" xlink:href="https://webaim.org/resources/contrastchecker/" text:style-name="Internet_20_link" text:visited-style-name="Visited_20_Internet_20_Link">https://webaim.org/resources/contrastchecker/</text:a> (viz obr. 1). <text:line-break/><draw:frame draw:style-name="media" draw:name="Obr. 1: Rozhraní nástroje WebAIM Contrast Checker Legend" text:anchor-type="as-char" draw:z-index="0" svg:width="25.823333333333cm" style:rel-width="100%"><draw:text-box><text:p text:style-name="legendcenter"><draw:frame draw:style-name="media" draw:name="Obr. 1: Rozhraní nástroje WebAIM Contrast Checker" text:anchor-type="as-char" draw:z-index="0" svg:width="25.823333333333cm" style:rel-width="100%" svg:height="22.304375cm" style:rel-height="scale"><draw:image xlink:href="Pictures/514dda46d33cc2c9bc8aa8fb71a6406e.png" xlink:type="simple" xlink:show="embed" xlink:actuate="onLoad"/></draw:frame>Obr. 1: Rozhraní nástroje WebAIM Contrast Checker</text:p></draw:text-box></draw:frame> <text:line-break/><text:line-break/> <text:span text:style-name="Emphasis">Obr. 1: Rozhraní nástroje WebAIM Contrast Checker (zdroj: <text:a xlink:type="simple" xlink:href="https://webaim.org/resources/contrastchecker/" text:style-name="Internet_20_link" text:visited-style-name="Visited_20_Internet_20_Link">WebAIM Contrast Checker</text:a>, získáno 2020-04-27)</text:span> <text:line-break/><text:line-break/></text:p>
        </text:list-item>
        <text:list-item>
          <text:p text:style-name="Numbering_20_1_Content"> Do pole <text:span text:style-name="Strong_20_Emphasis">Foreground Color</text:span> zadejte požadovanou hexadecimální hodnotu barvy popředí, tj. písma (pro změnu barvy je obvykle nutné použít klávesu enter). <text:line-break/><text:line-break/></text:p>
        </text:list-item>
        <text:list-item>
          <text:p text:style-name="Numbering_20_1_Content"> Do pole <text:span text:style-name="Strong_20_Emphasis">Background Color</text:span> zadejte požadovanou hexadecimální hodnotu barvy pozadí (pro změnu barvy je obvykle nutné použít klávesu enter). <text:line-break/><text:line-break/></text:p>
        </text:list-item>
        <text:list-item>
          <text:p text:style-name="Numbering_20_1_Content_Last"> V případě potřeby použijte posuvník pro úpravu jasu barvy (<text:span text:style-name="Strong_20_Emphasis">Lightness</text:span>). <text:line-break/></text:p>
        </text:list-item>
      </text:list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3" text:outline-level="3"><text:bookmark-start text:name="__RefHeading___jak_zjistit_hodnotu_barev_na_pozadi_nebo_popredi_stranky_3"/><text:bookmark-start text:name="jak_zjistit_hodnotu_barev_na_pozadi_nebo_popredi_stranky"/>Jak zjistit hodnotu barev na pozadí nebo popředí stránky<text:bookmark-end text:name="__RefHeading___jak_zjistit_hodnotu_barev_na_pozadi_nebo_popredi_stranky_3"/><text:bookmark-end text:name="jak_zjistit_hodnotu_barev_na_pozadi_nebo_popredi_stranky"/></text:h><text:p text:style-name="Text_20_body">Pro zjištění hodnoty barvy pozadí je možné použít <text:a xlink:type="simple" xlink:href="#__RefHeading___testovani_kontrastu_pomoci_validatoru_pristupnosti_wave_5" text:style-name="Local_20_link" text:visited-style-name="Visited_20_Local_20_Link">validátor přístupnosti WAVE</text:a>, se kterými je WebAIM Contrast Checker propojen. Využít lze také doplněk prohlížeče <text:a xlink:type="simple" xlink:href="https://prirucky.ipk.nkp.cz/pristupnost/zjisteni_barev" text:style-name="Internet_20_link" text:visited-style-name="Visited_20_Internet_20_Link">ColorZilla</text:a>.</text:p></table:table-cell></table:table-row></table:table></draw:text-box></draw:frame> <text:line-break/></text:p>
      <text:h text:style-name="Heading_20_2" text:outline-level="2"><text:bookmark-start text:name="__RefHeading___vysledky_testovani_kontrastu_4"/><text:bookmark-start text:name="vysledky_testovani_kontrastu"/>Výsledky testování kontrastu<text:bookmark-end text:name="__RefHeading___vysledky_testovani_kontrastu_4"/><text:bookmark-end text:name="vysledky_testovani_kontrastu"/></text:h>
      <text:p text:style-name="Text_20_body">Vedle polí pro zadání barev popředí a pozadí se ve validátoru zobrazuje číselný poměr kontrastu (Ratio). Nejmenší přijatelný poměr kontrastu je 4,5:1.</text:p>
      <text:p text:style-name="Text_20_body">Dole se pak zobrazuje, zda výsledek splňuje požadavky na vhodný kontrast podle velikosti textu. Nechybějí ani příklady zobrazení textu v uvedených barvách pro úroveň přístupnosti AA a úroveň AAA (podle <text:a xlink:type="simple" xlink:href="https://prirucky.ipk.nkp.cz/pristupnost/metodika_wcag#kriteria_uspesnosti_aneb_3_urovne_priority" text:style-name="Internet_20_link" text:visited-style-name="Visited_20_Internet_20_Link">metodiky WCAG</text:a>).</text:p>
      <text:p text:style-name="Text_20_body">V případě, že je podle metodiky WCAG kontrast v pořádku, zobrazí se zeleně zvýrazněný text <text:span text:style-name="Strong_20_Emphasis">Pass</text:span>.
Pokud je kontrast nevyhovující, zobrazí se červený text <text:span text:style-name="Strong_20_Emphasis">Fail</text:span> (viz obr. 2). <text:line-break/><draw:frame draw:style-name="media" draw:name=" Obr. 2: Výsledky testování kontrastu Legend" text:anchor-type="as-char" draw:z-index="0" svg:width="25.056041666667cm" style:rel-width="100%"><draw:text-box><text:p text:style-name="legendcenter"><draw:frame draw:style-name="media" draw:name=" Obr. 2: Výsledky testování kontrastu" text:anchor-type="as-char" draw:z-index="1" svg:width="25.056041666667cm" style:rel-width="100%" svg:height="7.6729166666667cm" style:rel-height="scale"><draw:image xlink:href="Pictures/203ed7ba288a6c794905e609d224229b.png" xlink:type="simple" xlink:show="embed" xlink:actuate="onLoad"/></draw:frame> Obr. 2: Výsledky testování kontrastu</text:p></draw:text-box></draw:frame> <text:line-break/><text:span text:style-name="Emphasis">Obr. 2: Výsledky testování kontrastu (zdroj: <text:a xlink:type="simple" xlink:href="https://webaim.org/resources/contrastchecker/" text:style-name="Internet_20_link" text:visited-style-name="Visited_20_Internet_20_Link">WebAIM Contrast Checker</text:a>, získáno 2020-04-27)</text:span></text:p>
      <text:p text:style-name="Text_20_body">Pokud chcete odkaz s výsledky testu kontrastu sdílet (e-mailem apod.), klikněte na odkaz <text:span text:style-name="Strong_20_Emphasis">Permalink</text:span> pod číselným poměrem kontrastu a poté zkopírujte adresu v adresním řádku prohlížeče.</text:p>
      <text:h text:style-name="Heading_20_2" text:outline-level="2"><text:bookmark-start text:name="__RefHeading___testovani_kontrastu_pomoci_validatoru_pristupnosti_wave_5"/><text:bookmark-start text:name="testovani_kontrastu_pomoci_validatoru_pristupnosti_wave"/>Testování kontrastu pomocí validátoru přístupnosti WAVE<text:bookmark-end text:name="__RefHeading___testovani_kontrastu_pomoci_validatoru_pristupnosti_wave_5"/><text:bookmark-end text:name="testovani_kontrastu_pomoci_validatoru_pristupnosti_wave"/></text:h>
      <text:p text:style-name="Text_20_body">WebAIM Contrast Checker je součástí validátoru přístupnosti <text:a xlink:type="simple" xlink:href="https://prirucky.ipk.nkp.cz/pristupnost/celkove_overeni_pristupnosti#hodnoceni_kontrastu_textu_a_pozadi" text:style-name="Internet_20_link" text:visited-style-name="Visited_20_Internet_20_Link">WAVE</text:a>. Pokud se na testované stránce vyskytne problém nízkého kontrastu textu a pozadí, díky validátoru je možné zjistit poměr kontrastu přímo z hodnocení webové stránky:</text:p>
      <text:list text:style-name="Numbering_20_1" text:continue-numbering="false">
        <text:list-item>
          <text:p text:style-name="Numbering_20_1_Content_First"> Do validátoru na adrese <text:a xlink:type="simple" xlink:href="https://wave.webaim.org/" text:style-name="Internet_20_link" text:visited-style-name="Visited_20_Internet_20_Link">https://wave.webaim.org/</text:a> zadejte adresu požadované stránky. <text:line-break/><text:line-break/></text:p>
        </text:list-item>
        <text:list-item>
          <text:p text:style-name="Numbering_20_1_Content"> Po načtení výsledků validace zvolte na šedé boční liště vlevo záložku <text:span text:style-name="Strong_20_Emphasis">Contrast</text:span>. <text:line-break/><text:line-break/></text:p>
        </text:list-item>
        <text:list-item>
          <text:p text:style-name="Numbering_20_1_Content"> Kliknutím vyberte ikonu označující nízký kontrast prvku, který chcete zkontrolovat <draw:frame draw:style-name="media" draw:name="Ikona označující nízký kontrast popředí a pozadí Legend" text:anchor-type="as-char" draw:z-index="0" svg:width="0.82020833333333cm"><draw:text-box><text:p text:style-name="legendcenter"><draw:frame draw:style-name="media" draw:name="Ikona označující nízký kontrast popředí a pozadí" text:anchor-type="as-char" draw:z-index="2" svg:width="0.82020833333333cm" svg:height="0.873125cm"><draw:image xlink:href="Pictures/e3a0f2e795ec220d1ae4145cd2382e1f.png" xlink:type="simple" xlink:show="embed" xlink:actuate="onLoad"/></draw:frame>Ikona označující nízký kontrast popředí a pozadí</text:p></draw:text-box></draw:frame>.<text:line-break/></text:p>
        </text:list-item>
        <text:list-item>
          <text:p text:style-name="Numbering_20_1_Content_Last"> Na boční liště se zobrazí výsledek kontroly kontrastu nástrojem WebAIM Contrast Checker (viz obr. 3). <text:line-break/><text:line-break/> <draw:frame draw:style-name="media" draw:name="Obr. 3: Výsledky testování kontrastu ve validátoru WAVE Legend" text:anchor-type="as-char" draw:z-index="0" svg:width="24.209375cm" style:rel-width="100%"><draw:text-box><text:p text:style-name="legendcenter"><draw:frame draw:style-name="media" draw:name="Obr. 3: Výsledky testování kontrastu ve validátoru WAVE" text:anchor-type="as-char" draw:z-index="3" svg:width="24.209375cm" style:rel-width="100%" svg:height="16.959791666667cm" style:rel-height="scale"><draw:image xlink:href="Pictures/6ae9ec64f0b5ed59b1e593b394eb55af.png" xlink:type="simple" xlink:show="embed" xlink:actuate="onLoad"/></draw:frame>Obr. 3: Výsledky testování kontrastu ve validátoru WAVE</text:p></draw:text-box></draw:frame> <text:line-break/> <text:span text:style-name="Emphasis">Obr. 3: Výsledky testování kontrastu ve validátoru WAVE (zdroj: <text:a xlink:type="simple" xlink:href="https://wave.webaim.org/" text:style-name="Internet_20_link" text:visited-style-name="Visited_20_Internet_20_Link">WAVE</text:a>, získáno 2020-04-27)</text:span> <text:line-break/><text:line-break/></text:p>
        </text:list-item>
      </text:list>
      <text:p text:style-name="Text_20_body">Podrobnosti o validátoru WAVE najdete <text:a xlink:type="simple" xlink:href="https://prirucky.ipk.nkp.cz/pristupnost/celkove_overeni_pristupnosti" text:style-name="Internet_20_link" text:visited-style-name="Visited_20_Internet_20_Link">v samostatné nápovědě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overeni_kontrastu</dc:title>
  </office:meta>
</office:document-meta>
</file>