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a53a3b6cc13d67685dba0ae3411025.png"/>
  <manifest:file-entry manifest:media-type="image/png" manifest:full-path="Pictures/365f63e44fadda7a685cee3804224144.png"/>
  <manifest:file-entry manifest:media-type="image/png" manifest:full-path="Pictures/1462866a5d83ae68e8e7f7ad220b352b.png"/>
  <manifest:file-entry manifest:media-type="image/png" manifest:full-path="Pictures/212f8e478ca0e3a2c05e78bffdad5130.png"/>
  <manifest:file-entry manifest:media-type="image/png" manifest:full-path="Pictures/bf152e3d0d5216a69d58b33682493391.png"/>
  <manifest:file-entry manifest:media-type="image/png" manifest:full-path="Pictures/c12bf4886e0ca9b60c7be20cba52a8ef.png"/>
  <manifest:file-entry manifest:media-type="image/png" manifest:full-path="Pictures/1dcbd58c1e067c44f48bd6d0efd660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odkazy"/><text:bookmark-start text:name="__RefHeading___odkazy_1"/><text:bookmark-start text:name="odkazy"/>18. Odkazy<text:bookmark-end text:name="__RefHeading___odkazy_1"/><text:bookmark-end text:name="odkazy"/></text:h>
      <text:p text:style-name="Text_20_body">Základem webu jsou hypertextové odkazy.<text:note text:id="ftn0" text:note-class="footnote"><text:note-citation text:label="1)">1)</text:note-citation><text:note-body><text:p text:style-name="Text_20_body">To je zřejmé i z toho, že se termín hypertext dostal do názvu jazyka HTML: HyperText Markup Language.</text:p></text:note-body></text:note> Bez nadsázky se dá říci, že jsou hlavním ovládacím prvkem webu. Jsou součástí navigace, navzájem propojují jednotlivé části webu, propojují web s externími zdroji, spouští uživatelské akce apod. Proto je jejich přístupnost klíčovým aspektem přístupnosti celého webu. Zahrnuje jejich bezproblémové ovládání nezávisle na používaném zařízení, jejich vzhled, srozumitelnost i další aspekty.</text:p>
      <text:h text:style-name="Heading_20_2" text:outline-level="2"><text:bookmark-start text:name="__RefHeading___ovladani_odkazu_z_klavesnice_2"/><text:bookmark-start text:name="ovladani_odkazu_z_klavesnice"/>Ovládání odkazů z klávesnice<text:bookmark-end text:name="__RefHeading___ovladani_odkazu_z_klavesnice_2"/><text:bookmark-end text:name="ovladani_odkazu_z_klavesnice"/></text:h>
      <text:p text:style-name="Text_20_body">Většina z nás k ovládání odkazů používá myš. Někteří uživatelé však myš používat nemohou. Proto je důležité, aby odkazy byly přístupné i prostřednictvím klávesni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Uživatelé, kteří z různých důvodů nemohou myš používat, místo ní ve většině případů využívají klávesnici. V některých případech jde o speciální typ klávesnice, např. klávesnici s velkými tlačítky nebo klávesnici uzpůsobenou pro ovládání jednou rukou.<text:note text:id="ftn1" text:note-class="footnote"><text:note-citation text:label="2)">2)</text:note-citation><text:note-body><text:p text:style-name="Text_20_body">Existují rovněž uživatelé, kteří počítač ovládají alternativním vstupním zařízením, např. tyčinkou v ústech, pohyby hlavy, očima apod.</text:p></text:note-body></text:note> Webové prohlížeče jsou nastaveny tak, že stisknutím klávesy tab se kurzor přesune na následující odkaz (případně na jiný aktivní prvek, např. pole formuláře).</text:p><text:p text:style-name="Text_20_body">Odkazy jsou při použití klávesnice procházeny postupně, v pořadí, v němž se nacházejí na stránce. Pokud je odkaz dostupný pouze pomocí myši, lidé, kteří ji z různých důvodů používat nemohou, se k němu vůbec nedostanou.</text:p></table:table-cell></table:table-row></table:table></draw:text-box></draw:frame>Mezi nejčastější problémy patří:</text:p>
      <text:list text:style-name="List_20_1" text:continue-numbering="false">
        <text:list-item>
          <text:p text:style-name="List_20_1_Content_First"> <text:span text:style-name="Strong_20_Emphasis">nedostupnost druhé úrovně rozbalovacího menu</text:span> – uživatel se sice dostane na první úroveň menu, ale vnořené položky jsou pro něj z klávesnice nedostupné;</text:p>
        </text:list-item>
        <text:list-item>
          <text:p text:style-name="List_20_1_Content"> <text:span text:style-name="Strong_20_Emphasis">nedostupnost některých oblastí webu</text:span> – při postupném přecházení mezi odkazy se uživatel bez použití myši nedostane do některé části stránky, takže odkazy anebo tlačítka ke spouštění akcí, které se v ní nacházejí, nemůže využít – jsou pro něj nedostupné;</text:p>
        </text:list-item>
        <text:list-item>
          <text:p text:style-name="List_20_1_Content_Last"> <text:span text:style-name="Strong_20_Emphasis">tzv. past</text:span>, ze které se uživatel nedostane ven – kvůli chybnému kódu apod. se uživatel dostane na nějaký prvek stránky, pomocí kláves nebo jejich kombinací se však nedostane vpřed ani zpět.</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proc_je_ovladani_odkazu_z_klavesnice_dulezite_3"/><text:bookmark-start text:name="proc_je_ovladani_odkazu_z_klavesnice_dulezite"/>Proč je ovládání odkazů z klávesnice důležité<text:bookmark-end text:name="__RefHeading___proc_je_ovladani_odkazu_z_klavesnice_dulezite_3"/><text:bookmark-end text:name="proc_je_ovladani_odkazu_z_klavesnice_dulezite"/></text:h><text:p text:style-name="Text_20_body">Někteří uživatelé nemohou používat myš. Jde např. o:</text:p><text:list text:style-name="List_20_1" text:continue-numbering="false"><text:list-item><text:p text:style-name="List_20_1_Content_First"> nevidomé uživatele, kteří pro pohyb na webové stránce používají odečítač obrazovky v kombinaci s klávesnicí;</text:p></text:list-item><text:list-item><text:p text:style-name="List_20_1_Content"> slabozraké uživatele, pro které je obtížné se trefit na konkrétní místo na stránce;</text:p></text:list-item><text:list-item><text:p text:style-name="List_20_1_Content"> lidi s tělesným postižením, kteří z nejrůznějších důvodů nemohou používat horní končetiny (včetně lidí po úraze, kteří mají ruku v sádře);</text:p></text:list-item><text:list-item><text:p text:style-name="List_20_1_Content"> uživatele s poruchami jemné motoriky, s třasem rukou apod.;</text:p></text:list-item><text:list-item><text:p text:style-name="List_20_1_Content_Last"> někdy také uživatele, kteří sice myš používat mohou, ale třeba neradi používají touchpad na notebooku nebo jim prostě ovládání webu z klávesnice v některých případech připadá rychlejší a šikovnější.</text:p></text:list-item></text:list></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h text:style-name="Heading_20_3" text:outline-level="3"><text:bookmark-start text:name="__RefHeading___jak_zkontrolovat_funkcnost_odkazu_pri_pouziti_klavesnice_4"/><text:bookmark-start text:name="jak_zkontrolovat_funkcnost_odkazu_pri_pouziti_klavesnice"/>Jak zkontrolovat funkčnost odkazů při použití klávesnice<text:bookmark-end text:name="__RefHeading___jak_zkontrolovat_funkcnost_odkazu_pri_pouziti_klavesnice_4"/><text:bookmark-end text:name="jak_zkontrolovat_funkcnost_odkazu_pri_pouziti_klavesnice"/></text:h><text:p text:style-name="Text_20_body">Tvorba menu nebo správnost zdrojového kódu, která zaručí bezproblémový pohyb pomocí klávesnice, je záležitost vývojářů či programátorů. Funkčnost odkazů si však můžete zkontrolovat i sami:</text:p><text:list text:style-name="List_20_1" text:continue-numbering="false"><text:list-item><text:p text:style-name="List_20_1_Content_First"> klávesou tab přesunete kurzor na další odkaz nebo aktivní prvek;</text:p></text:list-item><text:list-item><text:p text:style-name="List_20_1_Content"> klávesou enter potvrzujete akce a otevíráte odkazy;</text:p></text:list-item><text:list-item><text:p text:style-name="List_20_1_Content"> pomocí šipek se pohybujete po stránce;</text:p></text:list-item><text:list-item><text:p text:style-name="List_20_1_Content_Last"> mezerníkem vybíráte možnosti ve formulářích.</text:p></text:list-item></text:list></table:table-cell></table:table-row></table:table></draw:text-box></draw:frame></text:p>
      <text:h text:style-name="Heading_20_2" text:outline-level="2"><text:bookmark-start text:name="__RefHeading___zvyrazneni_odkazu_5"/><text:bookmark-start text:name="zvyrazneni_odkazu"/>Zvýraznění odkazů<text:bookmark-end text:name="__RefHeading___zvyrazneni_odkazu_5"/><text:bookmark-end text:name="zvyrazneni_odkazu"/></text:h>
      <text:p text:style-name="Text_20_body">Pro snadnější orientaci jsou odkazy na webové stránce zvýrazněny. Od samého vzniku webu byly odkazy zvýrazněny podtržením a tento způsob přetrvává ve výchozím nastavení prohlížečů i nyní. Většina uživatelů tedy podtržený text okamžitě chápe jako odkaz. Bohužel se však v poslední době (údajně z estetických důvodů) na mnohých webech setkáváme tím, že je odkaz odlišen od okolního textu pouze barevně, případně v kombinaci s tučným řezem písma.</text:p>
      <text:p text:style-name="Text_20_body">Pokud můžete, zvýrazněte odkazy podtržením, protože tak jsou jednoznačně odlišitelné od okolního textu a uživatel je nemusí hledat. Podtržení je možné kombinovat také s barevným zvýrazněním odkazu.</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3" text:outline-level="3"><text:bookmark-start text:name="__RefHeading___proc_je_dulezite_odlisit_odkazy_podtrzenim_6"/><text:bookmark-start text:name="proc_je_dulezite_odlisit_odkazy_podtrzenim"/>Proč je důležité odlišit odkazy podtržením<text:bookmark-end text:name="__RefHeading___proc_je_dulezite_odlisit_odkazy_podtrzenim_6"/><text:bookmark-end text:name="proc_je_dulezite_odlisit_odkazy_podtrzenim"/></text:h><text:p text:style-name="Text_20_body">Odlišení odkazu od okolního textu pouze barvou komplikuje identifikaci odkazu lidem s poruchami barvocitu nebo s jiným zrakovým postižením. Může být problematické i pro uživatele, kteří stránku používají na méně kvalitním displeji nebo za špatných světelných podmínek.</text:p><text:p text:style-name="Text_20_body">Podtržený odkaz je dobře viditelný pro všechny uživatele, nejen pro uživatele se zrakovým postižením. To může přispět i k většímu využívání odkazů nebo prodloužit čas, který uživatel na webu stráví.</text:p></table:table-cell></table:table-row></table:table></draw:text-box></draw:frame></text:p>
      <text:h text:style-name="Heading_20_3" text:outline-level="3"><text:bookmark-start text:name="__RefHeading___odliseni_navstivenych_odkazu_7"/><text:bookmark-start text:name="odliseni_navstivenych_odkazu"/>Odlišení navštívených odkazů<text:bookmark-end text:name="__RefHeading___odliseni_navstivenych_odkazu_7"/><text:bookmark-end text:name="odliseni_navstivenych_odkazu"/></text:h>
      <text:p text:style-name="Text_20_body">Orientaci na stránce uživatelům zjednoduší také barevné odlišení odkazů, které již navštívili. Při výběru barev odkazů nezapomínejte na dostatečný poměr kontrastu odkazu jak vůči ostatnímu textu, tak vůči pozadí.</text:p>
      <text:p text:style-name="Text_20_body">Minimální doporučený poměr kontrastu barvy odkazu vůči barvě okolního textu je 3:1. Nezapomeňte, že barva odkazu musí být také dostatečně kontrastní vůči pozadí (minimální doporučený poměr kontrastu je 4,5:1). 
Ke kontrole barev odkazu můžete použít nástroj <text:a xlink:type="simple" xlink:href="https://webaim.org/resources/linkcontrastchecker/" text:style-name="Internet_20_link" text:visited-style-name="Visited_20_Internet_20_Link">WebAIM Link Contrast Checker</text:a>.</text:p>
      <text:h text:style-name="Heading_20_3" text:outline-level="3"><text:bookmark-start text:name="__RefHeading___zvyrazneni_odkazu_na_kterem_je_umisten_kurzor_8"/><text:bookmark-start text:name="zvyrazneni_odkazu_na_kterem_je_umisten_kurzor"/>Zvýraznění odkazu, na kterém je umístěn kurzor<text:bookmark-end text:name="__RefHeading___zvyrazneni_odkazu_na_kterem_je_umisten_kurzor_8"/><text:bookmark-end text:name="zvyrazneni_odkazu_na_kterem_je_umisten_kurzor"/></text:h>
      <text:p text:style-name="Text_20_body">Pokud uživatel ovládá web pomocí klávesnice a přesouvá kurzor pomocí klávesy tab na další odkaz, je pro něj důležité, aby věděl, na kterém odkazu se kurzor právě nachází. Proto je třeba takový odkaz zvýraznit. Ve výchozím nastavení většiny prohlížečů je odkaz, na kterém je kurzor umístěn, orámován tenkou modrou linkou, která je nevýrazná; v horším případě ten, kdo web vytvářel, zvýraznění odstranil úplně. <text:span text:style-name="Strong_20_Emphasis">Dostatečné zvýraznění odkazu, na kterém je umístěn kurzor, přitom uživatelům velmi zjednoduší orientaci na stránce i ovládání stránky.</text:span></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Ke zvýraznění odkazu s kurzorem se používá tzv. focus, který webový vývojář nastaví ve stylu stránky<text:note text:id="ftn2" text:note-class="footnote"><text:note-citation text:label="3)">3)</text:note-citation><text:note-body><text:p text:style-name="Text_20_body">Pro nastavení vzhledu webu se používají kaskádové styly (Cascading Style Sheets, CSS).</text:p></text:note-body></text:note>.</text:p></table:table-cell></table:table-row></table:table></draw:text-box></draw:frame>Příklad zvýraznění odkazu vidíte na snímku webové stránky se seznamy literatury (obr. 1). Kurzor je umístěn na odkazu <text:span text:style-name="Strong_20_Emphasis">Etnické a menšinové skupiny</text:span>, který je zvýrazněn hnědou barvou. Zdrojová stránka je dostupná na adrese <text:a xlink:type="simple" xlink:href="https://knihovna.jabok.cz/cs/knihy-casopisy/seznamy-literatury" text:style-name="Internet_20_link" text:visited-style-name="Visited_20_Internet_20_Link">https://knihovna.jabok.cz/cs/knihy-casopisy/seznamy-literatury</text:a>.</text:p>
      <text:p text:style-name="Text_20_body"><draw:frame draw:style-name="media" draw:name="Obr. 1: Zvýraznění odkazu při procházení stránky pomocí klávesnice Legend" text:anchor-type="as-char" draw:z-index="0" svg:width="29.104166666667cm" style:rel-width="100%"><draw:text-box><text:p text:style-name="legendcenter"><draw:frame draw:style-name="media" draw:name="Obr. 1: Zvýraznění odkazu při procházení stránky pomocí klávesnice" text:anchor-type="as-char" draw:z-index="0" svg:width="29.104166666667cm" style:rel-width="100%" svg:height="18.699580694347cm" style:rel-height="scale"><draw:image xlink:href="Pictures/f7a53a3b6cc13d67685dba0ae3411025.png" xlink:type="simple" xlink:show="embed" xlink:actuate="onLoad"/></draw:frame>Obr. 1: Zvýraznění odkazu při procházení stránky pomocí klávesnice</text:p></draw:text-box></draw:frame> <text:line-break/>
<text:span text:style-name="Emphasis">Obr. 1: Zvýraznění odkazu při procházení stránky pomocí klávesnice (zdroj: <text:a xlink:type="simple" xlink:href="https://knihovna.jabok.cz/cs/knihy-casopisy/seznamy-literatury" text:style-name="Internet_20_link" text:visited-style-name="Visited_20_Internet_20_Link">Knihovna Jabok</text:a>, získáno 2020-05-19)</text:span></text:p>
      <text:h text:style-name="Heading_20_2" text:outline-level="2"><text:bookmark-start text:name="__RefHeading___srozumitelnost_zastupneho_textu_odkazu_9"/><text:bookmark-start text:name="srozumitelnost_zastupneho_textu_odkazu"/>Srozumitelnost zástupného textu odkazu<text:bookmark-end text:name="__RefHeading___srozumitelnost_zastupneho_textu_odkazu_9"/><text:bookmark-end text:name="srozumitelnost_zastupneho_textu_odkazu"/></text:h>
      <text:p text:style-name="Text_20_body">Zástupný text odkazu (tj. to, jak se odkaz zobrazí v textu webové stránky) by měl sám o sobě jednoznačně vystihovat, kam odkaz vede, a to i bez okolního kontextu (aniž by uživatel musel číst text okolo).</text:p>
      <text:p text:style-name="Text_20_body">Pokud je to možné, nepoužívejte jako označení odkazu výrazy typu <text:span text:style-name="Strong_20_Emphasis"><text:span text:style-name="underline">zde</text:span></text:span>. Je-li totiž takových odkazů na stránce víc, stávají se nepřehlednými. Velkou překážkou jsou zejména pro uživatele, kteří používají odečítač obrazovky, a tudíž běžně nevidí okolní kontext odkazu.</text:p>
      <text:p text:style-name="Text_20_body">Velice často se zástupné texty typu <text:span text:style-name="Strong_20_Emphasis"><text:span text:style-name="underline">zde</text:span></text:span>, <text:span text:style-name="Strong_20_Emphasis"><text:span text:style-name="underline">Více zde</text:span></text:span>, <text:span text:style-name="Strong_20_Emphasis"><text:span text:style-name="underline">Pro více informací klikněte zde</text:span></text:span> apod. objevují na webových stránkách v sekci aktuality (viz příklady na obr. 2 a 3).</text:p>
      <text:p text:style-name="Text_20_body"><draw:frame draw:style-name="media" draw:name="Obr. 2: Nesprávné použití nejednoznačného zástupného textu odkazu Více zde Legend" text:anchor-type="as-char" draw:z-index="0" svg:width="20.081875cm" style:rel-width="100%"><draw:text-box><text:p text:style-name="legendcenter"><draw:frame draw:style-name="media" draw:name="Obr. 2: Nesprávné použití nejednoznačného zástupného textu odkazu Více zde" text:anchor-type="as-char" draw:z-index="1" svg:width="20.081875cm" style:rel-width="100%" svg:height="15.769166666667cm" style:rel-height="scale"><draw:image xlink:href="Pictures/365f63e44fadda7a685cee3804224144.png" xlink:type="simple" xlink:show="embed" xlink:actuate="onLoad"/></draw:frame>Obr. 2: Nesprávné použití nejednoznačného zástupného textu odkazu Více zde</text:p></draw:text-box></draw:frame> <text:line-break/>
<text:span text:style-name="Emphasis">Obr. 2: Nesprávné použití zástupného textu Více zde; bez okolního kontextu uživatel nezjistí, čeho se odkaz týká (zdroj: <text:a xlink:type="simple" xlink:href="http://www.oplany.cz/aktuality" text:style-name="Internet_20_link" text:visited-style-name="Visited_20_Internet_20_Link">obec Oplany</text:a>, získáno 2020-05-15)</text:span> <text:line-break/></text:p>
      <text:p text:style-name="Text_20_body"><draw:frame draw:style-name="media" draw:name="Obr. 3: Nesprávně použitý zástupný text ZJISTIT VÍCE Legend" text:anchor-type="as-char" draw:z-index="0" svg:width="19.102916666667cm" style:rel-width="100%"><draw:text-box><text:p text:style-name="legendcenter"><draw:frame draw:style-name="media" draw:name="Obr. 3: Nesprávně použitý zástupný text ZJISTIT VÍCE" text:anchor-type="as-char" draw:z-index="2" svg:width="19.102916666667cm" style:rel-width="100%" svg:height="15.24cm" style:rel-height="scale"><draw:image xlink:href="Pictures/1462866a5d83ae68e8e7f7ad220b352b.png" xlink:type="simple" xlink:show="embed" xlink:actuate="onLoad"/></draw:frame>Obr. 3: Nesprávně použitý zástupný text ZJISTIT VÍCE</text:p></draw:text-box></draw:frame> <text:line-break/>
<text:span text:style-name="Emphasis">Obr. 3: Nesprávně použitý zástupný text ZJISTIT VÍCE; bez okolního kontextu uživatel neví, čeho se odkaz týká (zdroj: <text:a xlink:type="simple" xlink:href="https://www.mpsv.cz/" text:style-name="Internet_20_link" text:visited-style-name="Visited_20_Internet_20_Link">Ministerstvo práce a sociálních věcí ČR</text:a>, získáno 2020-05-15)</text:span> <text:line-break/></text:p>
      <text:p text:style-name="Text_20_body">Odkazy na podrobnosti k jednotlivým aktualitám se však dají jednoduše řešit i jinak, např. tak, že odkazem vedoucím na detaily aktuality je název dané aktuality. Na obr. 4 je uveden příklad správně použitých zástupných textů odkazů na detaily aktualit, z nichž uživatel snadno zjistí, čeho se odkazy týkají, aniž by musel číst související text.</text:p>
      <text:p text:style-name="Text_20_body"><draw:frame draw:style-name="media" draw:name="Obr. 4: Správně použité zástupné texty odkazů, které dávají smysl samy o sobě, tedy bez okolního textu Legend" text:anchor-type="as-char" draw:z-index="0" svg:width="13.890625cm"><draw:text-box><text:p text:style-name="legendcenter"><draw:frame draw:style-name="media" draw:name="Obr. 4: Správně použité zástupné texty odkazů, které dávají smysl samy o sobě, tedy bez okolního textu" text:anchor-type="as-char" draw:z-index="3" svg:width="13.890625cm" svg:height="11.535833333333cm"><draw:image xlink:href="Pictures/212f8e478ca0e3a2c05e78bffdad5130.png" xlink:type="simple" xlink:show="embed" xlink:actuate="onLoad"/></draw:frame>Obr. 4: Správně použité zástupné texty odkazů, které dávají smysl samy o sobě, tedy bez okolního textu</text:p></draw:text-box></draw:frame> <text:line-break/>
<text:span text:style-name="Emphasis">Obr. 4: Správně použité zástupné texty odkazů, které dávají smysl samy o sobě, tedy bez okolního textu (zdroj: <text:a xlink:type="simple" xlink:href="https://knihovna.jabok.cz/cs" text:style-name="Internet_20_link" text:visited-style-name="Visited_20_Internet_20_Link">Knihovna Jabok</text:a>, získáno 2020-05-15)</text:span></text:p>
      <text:p text:style-name="Text_20_body">Dalšími případy bývají odkazy na různé oficiální dokumenty. Typickým příkladem použití nevhodného zástupného textu je např. věta:
„Informace o cenách služeb najdete <text:span text:style-name="Strong_20_Emphasis"><text:span text:style-name="underline">zde</text:span></text:span>.“ Zástupný text odkazu na dokumenty, např. na ceník, však může být jednoduše řešen např. jedním z těchto způsobů:</text:p>
      <text:list text:style-name="List_20_1" text:continue-numbering="false">
        <text:list-item>
          <text:p text:style-name="List_20_1_Content_First"> „Podrobnosti o cenách služeb najdete <text:span text:style-name="Strong_20_Emphasis"><text:span text:style-name="underline">v Ceníku</text:span></text:span>“;</text:p>
        </text:list-item>
        <text:list-item>
          <text:p text:style-name="List_20_1_Content"> „Podrobnosti o ceně služeb viz <text:span text:style-name="Strong_20_Emphasis"><text:span text:style-name="underline">Ceník</text:span></text:span>“;</text:p>
        </text:list-item>
        <text:list-item>
          <text:p text:style-name="List_20_1_Content_Last"> „<text:span text:style-name="Strong_20_Emphasis"><text:span text:style-name="underline">Ceník služeb</text:span></text:span>“.</text:p>
        </text:list-item>
      </text:list>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Čím kratší odkaz, tím lépe. Proto někdy bývá nejlepší ta nejjednodušší varianta, tedy použití prostého názvu dokumentu (v našem případě „Ceník služeb“).</text:p></table:table-cell></table:table-row></table:table></draw:text-box></draw:frame><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h text:style-name="Heading_20_3" text:outline-level="3"><text:bookmark-start text:name="__RefHeading___proc_je_dulezite_aby_odkazy_davaly_smysl_i_bez_okolniho_textu_10"/><text:bookmark-start text:name="proc_je_dulezite_aby_odkazy_davaly_smysl_i_bez_okolniho_textu"/>Proč je důležité, aby odkazy dávaly smysl i bez okolního textu<text:bookmark-end text:name="__RefHeading___proc_je_dulezite_aby_odkazy_davaly_smysl_i_bez_okolniho_textu_10"/><text:bookmark-end text:name="proc_je_dulezite_aby_odkazy_davaly_smysl_i_bez_okolniho_textu"/></text:h><text:p text:style-name="Text_20_body">Odkaz označený výrazem „zde“ přestavuje velký problém pro ty, kdo používají odečítač obrazovky, a snaží se procházet stránku po odkazech. Pokud je pro zástupný text odkazů použit např. výraz „zde“, uživatel opakovaně slyší odkaz „zde“, který mu však sám o sobě nic neřekne. </text:p><text:p text:style-name="Text_20_body">Nevhodné označení odkazů může komplikovat práci s webem také uživatelům s dalšími poruchami zraku, kteří sice s omezením vidí, ale je pro ně obtížné používat myš, a proto se po odkazech pohybují klávesou tab.</text:p></table:table-cell></table:table-row></table:table></draw:text-box></draw:frame></text:p>
      <text:h text:style-name="Heading_20_2" text:outline-level="2"><text:bookmark-start text:name="__RefHeading___odkaz_na_jiny_web_nebo_dokument_11"/><text:bookmark-start text:name="odkaz_na_jiny_web_nebo_dokument"/>Odkaz na jiný web nebo dokument<text:bookmark-end text:name="__RefHeading___odkaz_na_jiny_web_nebo_dokument_11"/><text:bookmark-end text:name="odkaz_na_jiny_web_nebo_dokument"/></text:h>
      <text:p text:style-name="Text_20_body">V některých případech je vhodné připojit k odkazu vysvětlení, kam odkaz vede, zejména pokud:</text:p>
      <text:list text:style-name="List_20_1" text:continue-numbering="false">
        <text:list-item>
          <text:p text:style-name="List_20_1_Content_First"> jde o dokument ke stažení, k jehož otevření je nutná další aplikace nebo program;</text:p>
        </text:list-item>
        <text:list-item>
          <text:p text:style-name="List_20_1_Content_Last"> odkaz směřuje na jiný (externí) web.</text:p>
        </text:list-item>
      </text:list>
      <text:p text:style-name="Text_20_body">Někdy je cíl odkazu dostatečně zřejmý z formulace ze zástupného textu, např.:</text:p>
      <text:list text:style-name="List_20_1" text:continue-numbering="false">
        <text:list-item>
          <text:p text:style-name="List_20_1_Content_First"> „Informace k zákonu o přístupnosti na webu Digitální a informační agentury“;</text:p>
        </text:list-item>
        <text:list-item>
          <text:p text:style-name="List_20_1_Content"> „Portál Knihovny.cz“;</text:p>
        </text:list-item>
        <text:list-item>
          <text:p text:style-name="List_20_1_Content_Last"> „Sdílené album na Rajče.cz“.</text:p>
        </text:list-item>
      </text:list>
      <text:p text:style-name="Text_20_body">V ostatních případech je třeba přidat informace o externím zdroji. Jde-li o dokument ke stažení (k jehož otevření je nutná jiná aplikace než webový prohlížeč), je nutné přímo do zástupného textu odkazu (nikoliv až za odkaz) připojit informaci o typu a velikosti dokumentu. Např.:</text:p>
      <text:list text:style-name="List_20_1" text:continue-numbering="false">
        <text:list-item>
          <text:p text:style-name="List_20_1_Content_First"> „E-knihovna MuniSpace (externí odkaz)“;</text:p>
        </text:list-item>
        <text:list-item>
          <text:p text:style-name="List_20_1_Content"> „Zákon o přístupnosti webu a webových aplikací – odkaz na samostatný web“;</text:p>
        </text:list-item>
        <text:list-item>
          <text:p text:style-name="List_20_1_Content"> „Knihovní řád (PDF, 1,2 MB)“;</text:p>
        </text:list-item>
        <text:list-item>
          <text:p text:style-name="List_20_1_Content_Last"> „Ceník služeb ve formátu PDF, 215 kB“ nebo „Ceník služeb ve formátu DOCX, 250 kB“.</text:p>
        </text:list-item>
      </text:list>
      <text:p text:style-name="Text_20_body">U některých webů může být u externích odkazů automaticky zobrazena ikona symbolizující, že jde o externí odkaz (většinou čtvereček se šipkou směřující vpravo nahoru, viz obr. 5). I v tomto případě je však třeba zajistit textovou variantu informace, např. ve formě <text:a xlink:type="simple" xlink:href="https://prirucky.ipk.nkp.cz/pristupnost/obrazky#alternativni_popis_obrazku_a_vlozenych_videi" text:style-name="Internet_20_link" text:visited-style-name="Visited_20_Internet_20_Link">alternativního textu k obrázku</text:a> (ten může být nastaven na úrovni redakčního systému).</text:p>
      <text:p text:style-name="Text_20_body"><draw:frame draw:style-name="media" draw:name="Obr. 5: Ikona symbolizující otevření odkazu na externím webu Legend" text:anchor-type="as-char" draw:z-index="0" svg:width="1.6933333333333cm"><draw:text-box><text:p text:style-name="legendcenter"><draw:frame draw:style-name="media" draw:name="Obr. 5: Ikona symbolizující otevření odkazu na externím webu" text:anchor-type="as-char" draw:z-index="4" svg:width="1.6933333333333cm" svg:height="1.6933333333333cm"><draw:image xlink:href="Pictures/bf152e3d0d5216a69d58b33682493391.png" xlink:type="simple" xlink:show="embed" xlink:actuate="onLoad"/></draw:frame>Obr. 5: Ikona symbolizující otevření odkazu na externím webu</text:p></draw:text-box></draw:frame> <text:line-break/><text:line-break/>
<text:span text:style-name="Emphasis">Obr. 5: Ikona symbolizující otevření odkazu na externím webu</text:span></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h text:style-name="Heading_20_3" text:outline-level="3"><text:bookmark-start text:name="__RefHeading___jak_zjistit_informace_o_velikosti_souboru_ve_windows_12"/><text:bookmark-start text:name="jak_zjistit_informace_o_velikosti_souboru_ve_windows"/>Jak zjistit informace o velikosti souboru ve Windows<text:bookmark-end text:name="__RefHeading___jak_zjistit_informace_o_velikosti_souboru_ve_windows_12"/><text:bookmark-end text:name="jak_zjistit_informace_o_velikosti_souboru_ve_windows"/></text:h><text:list text:style-name="List_20_1" text:continue-numbering="false"><text:list-item><text:p text:style-name="List_20_1_Content_First">  Informaci o velikosti souboru zjistíte ve Složce dokumentů (Průzkumník) po najetí myší nad ikonu souboru nebo v sekci Podrobnosti v levém navigačním sloupci. Informace se zobrazí při najetí myši na ikonu/název souboru, viz obr. 6). <text:line-break/><text:line-break/><draw:frame draw:style-name="media" draw:name="Obr. 6: Informace o souboru v Průzkumníku ve Windows Legend" text:anchor-type="as-char" draw:z-index="0" svg:width="20.267083333333cm" style:rel-width="100%"><draw:text-box><text:p text:style-name="legendcenter"><draw:frame draw:style-name="media" draw:name="Obr. 6: Informace o souboru v Průzkumníku ve Windows" text:anchor-type="as-char" draw:z-index="5" svg:width="20.267083333333cm" style:rel-width="100%" svg:height="8.175625cm" style:rel-height="scale"><draw:image xlink:href="Pictures/c12bf4886e0ca9b60c7be20cba52a8ef.png" xlink:type="simple" xlink:show="embed" xlink:actuate="onLoad"/></draw:frame>Obr. 6: Informace o souboru v Průzkumníku ve Windows</text:p></draw:text-box></draw:frame><text:line-break/><text:span text:style-name="Emphasis">Obr. 6: Informace o souboru v Průzkumníku ve Windows</text:span> <text:line-break/><text:line-break/></text:p></text:list-item><text:list-item><text:p text:style-name="List_20_1_Content_Last">  V programu Total Commander se po označení souboru (např. klávesou insert nebo kliknutím myši) zobrazí informace o velikosti označeného souboru v dolní liště panelu. Lze ji zobrazit také v nabídce Soubor &gt; Vlastnosti (viz obr. 7). <text:line-break/><text:line-break/><draw:frame draw:style-name="media" draw:name="Obr. 7: Informace o velikosti souboru v programu Total Commander Legend" text:anchor-type="as-char" draw:z-index="0" svg:width="18.917708333333cm" style:rel-width="100%"><draw:text-box><text:p text:style-name="legendcenter"><draw:frame draw:style-name="media" draw:name="Obr. 7: Informace o velikosti souboru v programu Total Commander" text:anchor-type="as-char" draw:z-index="6" svg:width="18.917708333333cm" style:rel-width="100%" svg:height="10.530416666667cm" style:rel-height="scale"><draw:image xlink:href="Pictures/1dcbd58c1e067c44f48bd6d0efd66049.png" xlink:type="simple" xlink:show="embed" xlink:actuate="onLoad"/></draw:frame>Obr. 7: Informace o velikosti souboru v programu Total Commander</text:p></draw:text-box></draw:frame><text:line-break/><text:span text:style-name="Emphasis">Obr. 7: Informace o velikosti souboru v programu Total Commander</text:span></text:p></text:list-item></text:list></table:table-cell></table:table-row></table:table></draw:text-box></draw:frame><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h text:style-name="Heading_20_3" text:outline-level="3"><text:bookmark-start text:name="__RefHeading___proc_je_dulezite_uvest_informace_o_odkazu_na_jiny_web_nebo_dokument_13"/><text:bookmark-start text:name="proc_je_dulezite_uvest_informace_o_odkazu_na_jiny_web_nebo_dokument"/>Proč je důležité uvést informace o odkazu na jiný web nebo dokument<text:bookmark-end text:name="__RefHeading___proc_je_dulezite_uvest_informace_o_odkazu_na_jiny_web_nebo_dokument_13"/><text:bookmark-end text:name="proc_je_dulezite_uvest_informace_o_odkazu_na_jiny_web_nebo_dokument"/></text:h><text:p text:style-name="Text_20_body">Informace o tom, že odkaz vede na jiný web nebo že jde o dokument ke stažení, je obzvláště důležitá pro uživatele s postižením zraku, kteří mají zhoršenou vizuální orientaci nebo kteří pracují s odečítačem obrazovky. Pro tyto uživatele může být obtížné zjistit, že se prostřednictvím odkazu dostali do jiného okna, a tudíž jim <text:span text:style-name="Strong_20_Emphasis">nefunguje klávesa zpět</text:span>, nebo že se dostali <text:span text:style-name="Strong_20_Emphasis">na jiný web, který má jinou strukturu a odlišnou navigaci</text:span>, případně že se jim otevřela <text:span text:style-name="Strong_20_Emphasis">jiná aplikace než webový prohlížeč</text:span>.</text:p><text:p text:style-name="Text_20_body">Informace o typu dokumentu a jeho velikosti je však důležitá také pro <text:span text:style-name="Strong_20_Emphasis">uživatele mobilních zařízení</text:span>. Pokud uživatel hledá pouze dílčí informaci, nechce <text:span text:style-name="Strong_20_Emphasis">zbytečně do svého zařízení stahovat velký soubor</text:span>. Stahování souborů může být problematické také kvůli <text:span text:style-name="Strong_20_Emphasis">omezení datového tarifu</text:span> nebo <text:span text:style-name="Strong_20_Emphasis">nekvalitnímu připojení</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odkazy</dc:title>
  </office:meta>
</office:document-meta>
</file>