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5f63e44fadda7a685cee3804224144.png"/>
  <manifest:file-entry manifest:media-type="image/png" manifest:full-path="Pictures/1462866a5d83ae68e8e7f7ad220b352b.png"/>
  <manifest:file-entry manifest:media-type="image/png" manifest:full-path="Pictures/212f8e478ca0e3a2c05e78bffdad51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zastupny_text_odkazu"/><text:bookmark-start text:name="__RefHeading___m.10_zastupny_text_odkazu_1"/><text:bookmark-start text:name="m.10_zastupny_text_odkazu"/>(M.10) Zástupný text odkazů<text:bookmark-end text:name="__RefHeading___m.10_zastupny_text_odkazu_1"/><text:bookmark-end text:name="m.10_zastupny_text_odkazu"/></text:h>
      <text:p text:style-name="Text_20_body">Zástupný text odkazu (tj. to, jak se odkaz zobrazí v textu webové stránky) by měl sám o sobě jednoznačně vystihovat, kam odkaz vede, a to i bez okolního kontextu (aniž by uživatel musel číst text okolo).</text:p>
      <text:p text:style-name="Text_20_body">Pokud je to možné, nepoužívejte jako označení odkazu výrazy typu <text:span text:style-name="Strong_20_Emphasis"><text:span text:style-name="underline">zde</text:span></text:span>. Je-li totiž takových odkazů na stránce víc, stávají se nepřehlednými. Velkou překážkou jsou zejména pro uživatele, kteří používají odečítač obrazovky, a tudíž běžně nevidí okolní kontext odkazu.</text:p>
      <text:p text:style-name="Text_20_body">Velice často se zástupné texty typu <text:span text:style-name="Strong_20_Emphasis"><text:span text:style-name="underline">zde</text:span></text:span>, <text:span text:style-name="Strong_20_Emphasis"><text:span text:style-name="underline">Více zde</text:span></text:span>, <text:span text:style-name="Strong_20_Emphasis"><text:span text:style-name="underline">Pro více informací klikněte zde</text:span></text:span> apod. objevují na webových stránkách v sekci aktuality (viz příklady na obr. 2 a 3).</text:p>
      <text:p text:style-name="Text_20_body"><draw:frame draw:style-name="media" draw:name="Obr. 2: Nesprávné použití nejednoznačného zástupného textu odkazu Více zde Legend" text:anchor-type="as-char" draw:z-index="0" svg:width="20.081875cm" style:rel-width="100%"><draw:text-box><text:p text:style-name="legendcenter"><draw:frame draw:style-name="media" draw:name="Obr. 2: Nesprávné použití nejednoznačného zástupného textu odkazu Více zde" text:anchor-type="as-char" draw:z-index="0" svg:width="20.081875cm" style:rel-width="100%" svg:height="15.769166666667cm" style:rel-height="scale"><draw:image xlink:href="Pictures/365f63e44fadda7a685cee3804224144.png" xlink:type="simple" xlink:show="embed" xlink:actuate="onLoad"/></draw:frame>Obr. 2: Nesprávné použití nejednoznačného zástupného textu odkazu Více zde</text:p></draw:text-box></draw:frame> <text:line-break/>
<text:span text:style-name="Emphasis">Obr. 2: Nesprávné použití zástupného textu Více zde; bez okolního kontextu uživatel nezjistí, čeho se odkaz týká (zdroj: <text:a xlink:type="simple" xlink:href="http://www.oplany.cz/aktuality" text:style-name="Internet_20_link" text:visited-style-name="Visited_20_Internet_20_Link">obec Oplany</text:a>, získáno 2020-05-15)</text:span> <text:line-break/></text:p>
      <text:p text:style-name="Text_20_body"><draw:frame draw:style-name="media" draw:name="Obr. 3: Nesprávně použitý zástupný text ZJISTIT VÍCE Legend" text:anchor-type="as-char" draw:z-index="0" svg:width="19.102916666667cm" style:rel-width="100%"><draw:text-box><text:p text:style-name="legendcenter"><draw:frame draw:style-name="media" draw:name="Obr. 3: Nesprávně použitý zástupný text ZJISTIT VÍCE" text:anchor-type="as-char" draw:z-index="1" svg:width="19.102916666667cm" style:rel-width="100%" svg:height="15.24cm" style:rel-height="scale"><draw:image xlink:href="Pictures/1462866a5d83ae68e8e7f7ad220b352b.png" xlink:type="simple" xlink:show="embed" xlink:actuate="onLoad"/></draw:frame>Obr. 3: Nesprávně použitý zástupný text ZJISTIT VÍCE</text:p></draw:text-box></draw:frame> <text:line-break/>
<text:span text:style-name="Emphasis">Obr. 3: Nesprávně použitý zástupný text ZJISTIT VÍCE; bez okolního kontextu uživatel neví, čeho se odkaz týká (zdroj: <text:a xlink:type="simple" xlink:href="https://www.mpsv.cz/" text:style-name="Internet_20_link" text:visited-style-name="Visited_20_Internet_20_Link">Ministerstvo práce a sociálních věcí ČR</text:a>, získáno 2020-05-15)</text:span> <text:line-break/></text:p>
      <text:p text:style-name="Text_20_body">Odkazy na podrobnosti k jednotlivým aktualitám se však dají jednoduše řešit i jinak, např. tak, že odkazem vedoucím na detaily aktuality je název dané aktuality. Na obr. 4 je uveden příklad správně použitých zástupných textů odkazů na detaily aktualit, z nichž uživatel snadno zjistí, čeho se odkazy týkají, aniž by musel číst související text.</text:p>
      <text:p text:style-name="Text_20_body"><draw:frame draw:style-name="media" draw:name="Obr. 4: Správně použité zástupné texty odkazů, které dávají smysl samy o sobě, tedy bez okolního textu Legend" text:anchor-type="as-char" draw:z-index="0" svg:width="13.890625cm"><draw:text-box><text:p text:style-name="legendcenter"><draw:frame draw:style-name="media" draw:name="Obr. 4: Správně použité zástupné texty odkazů, které dávají smysl samy o sobě, tedy bez okolního textu" text:anchor-type="as-char" draw:z-index="2" svg:width="13.890625cm" svg:height="11.535833333333cm"><draw:image xlink:href="Pictures/212f8e478ca0e3a2c05e78bffdad5130.png" xlink:type="simple" xlink:show="embed" xlink:actuate="onLoad"/></draw:frame>Obr. 4: Správně použité zástupné texty odkazů, které dávají smysl samy o sobě, tedy bez okolního textu</text:p></draw:text-box></draw:frame> <text:line-break/>
<text:span text:style-name="Emphasis">Obr. 4: Správně použité zástupné texty odkazů, které dávají smysl samy o sobě, tedy bez okolního textu (zdroj: <text:a xlink:type="simple" xlink:href="https://knihovna.jabok.cz/cs" text:style-name="Internet_20_link" text:visited-style-name="Visited_20_Internet_20_Link">Knihovna Jabok</text:a>, získáno 2020-05-15)</text:span></text:p>
      <text:p text:style-name="Text_20_body">Dalšími případy bývají odkazy na různé oficiální dokumenty. Typickým příkladem použití nevhodného zástupného textu je např. věta:
„Informace o cenách služeb najdete <text:span text:style-name="Strong_20_Emphasis"><text:span text:style-name="underline">zde</text:span></text:span>.“ Zástupný text odkazu na dokumenty, např. na ceník, však může být jednoduše řešen např. jedním z těchto způsobů:</text:p>
      <text:list text:style-name="List_20_1" text:continue-numbering="false">
        <text:list-item>
          <text:p text:style-name="List_20_1_Content_First"> „Podrobnosti o cenách služeb najdete <text:span text:style-name="Strong_20_Emphasis"><text:span text:style-name="underline">v Ceníku</text:span></text:span>“;</text:p>
        </text:list-item>
        <text:list-item>
          <text:p text:style-name="List_20_1_Content"> „Podrobnosti o ceně služeb viz <text:span text:style-name="Strong_20_Emphasis"><text:span text:style-name="underline">Ceník</text:span></text:span>“;</text:p>
        </text:list-item>
        <text:list-item>
          <text:p text:style-name="List_20_1_Content_Last"> „<text:span text:style-name="Strong_20_Emphasis"><text:span text:style-name="underline">Ceník služeb</text:span></text:span>“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Čím kratší odkaz, tím lépe. Proto někdy bývá nejlepší ta nejjednodušší varianta, tedy použití prostého názvu dokumentu (v našem případě „Ceník služeb“).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proc_je_dulezite_aby_odkazy_davaly_smysl_i_bez_okolniho_textu_2"/><text:bookmark-start text:name="proc_je_dulezite_aby_odkazy_davaly_smysl_i_bez_okolniho_textu"/>Proč je důležité, aby odkazy dávaly smysl i bez okolního textu<text:bookmark-end text:name="__RefHeading___proc_je_dulezite_aby_odkazy_davaly_smysl_i_bez_okolniho_textu_2"/><text:bookmark-end text:name="proc_je_dulezite_aby_odkazy_davaly_smysl_i_bez_okolniho_textu"/></text:h><text:p text:style-name="Text_20_body">Odkaz označený výrazem „zde“ přestavuje velký problém pro ty, kdo používají odečítač obrazovky, a snaží se procházet stránku po odkazech. Pokud je pro zástupný text odkazů použit např. výraz „zde“, uživatel opakovaně slyší odkaz „zde“, který mu však sám o sobě nic neřekne. </text:p><text:p text:style-name="Text_20_body">Nevhodné označení odkazů může komplikovat práci s webem také uživatelům s dalšími poruchami zraku, kteří sice s omezením vidí, ale je pro ně obtížné používat myš, a proto se po odkazech pohybují klávesou tab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zastupny_text_odkazu</dc:title>
  </office:meta>
</office:document-meta>
</file>