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41b6ba384c01eb240598fcc051be05.png"/>
  <manifest:file-entry manifest:media-type="image/png" manifest:full-path="Pictures/8e2f280d6073b3862f9075ec54e2df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manual_vyber_vhodneho_fontu"/><text:bookmark-start text:name="__RefHeading___m.6_vyber_vhodneho_fontu_1"/><text:bookmark-start text:name="m.6_vyber_vhodneho_fontu"/>(M.6) Výběr vhodného fontu<text:bookmark-end text:name="__RefHeading___m.6_vyber_vhodneho_fontu_1"/><text:bookmark-end text:name="m.6_vyber_vhodneho_font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onty jsou většinou v redakčním systému předdefinovány a editor stránek pouze vybírá z nabídky stylů. Níže uvedené informace o fontech využijete, máte-li v redakčním systému možnost volby písma nebo pokud tvoříte v textovém procesoru dokumenty, které budete později na web vkládat. </text:p></table:table-cell></table:table-row></table:table></draw:text-box></draw:frame>Výběr fontu pro webové stránky obvykle vychází z grafického stylu organizace. Ten v určitých případech vyžaduje použití speciálních fontů.
I v případě, že vizuální styl vaší organizace obsahuje neobvyklé fonty, je na webu doporučeno vždy <text:span text:style-name="Strong_20_Emphasis">používat obvyklá písma bez typografických zvláštností</text:span>, která se uživatelům webu nejlépe čtou. Vhodná jsou písma bezpatková, proporcionální.</text:p>
      <text:p text:style-name="Text_20_body">Naopak se nedoporučují:</text:p>
      <text:list text:style-name="List_20_1" text:continue-numbering="false">
        <text:list-item>
          <text:p text:style-name="List_20_1_Content_First"> písma úzká (tj. narrow, compressed nebo condensed) nebo písma, která mají příliš tenké linky;</text:p>
        </text:list-item>
        <text:list-item>
          <text:p text:style-name="List_20_1_Content"> efekty písma, např. stínování či obrysy;</text:p>
        </text:list-item>
        <text:list-item>
          <text:p text:style-name="List_20_1_Content"> texty psané pouze velkými písmeny;</text:p>
        </text:list-item>
        <text:list-item>
          <text:p text:style-name="List_20_1_Content_Last"> fonty s typografickými zvláštnostmi.</text:p>
        </text:list-item>
      </text:list>
      <text:p text:style-name="Text_20_body">Ukázky nedoporučených písem si můžete prohlédnout na obr. 1. <text:line-break/></text:p>
      <text:p text:style-name="Text_20_body"><draw:frame draw:style-name="media" draw:name="Ukázka neobvyklých typů fontů, kterým je vhodné se na webu vyhnout Legend" text:anchor-type="as-char" draw:z-index="0" svg:width="19.235208333333cm" style:rel-width="100%"><draw:text-box><text:p text:style-name="legendcenter"><draw:frame draw:style-name="media" draw:name="Ukázka neobvyklých typů fontů, kterým je vhodné se na webu vyhnout" text:anchor-type="as-char" draw:z-index="0" svg:width="19.235208333333cm" style:rel-width="100%" svg:height="12.435416666667cm" style:rel-height="scale"><draw:image xlink:href="Pictures/8141b6ba384c01eb240598fcc051be05.png" xlink:type="simple" xlink:show="embed" xlink:actuate="onLoad"/></draw:frame>Ukázka neobvyklých typů fontů, kterým je vhodné se na webu vyhnout</text:p></draw:text-box></draw:frame> <text:line-break/>
<text:span text:style-name="Emphasis">Obr. 1: Ukázka neobvyklých fontů, jejichž použití na webu je vhodné se vyhnout (zdroj: archiv autorky)</text:span> <text:line-break/><text:line-break/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proc_je_dulezite_vybirat_bezne_fonty_a_vyhnout_se_efektum_pisma_2"/><text:bookmark-start text:name="proc_je_dulezite_vybirat_bezne_fonty_a_vyhnout_se_efektum_pisma"/>Proč je důležité vybírat běžné fonty a vyhnout se efektům písma<text:bookmark-end text:name="__RefHeading___proc_je_dulezite_vybirat_bezne_fonty_a_vyhnout_se_efektum_pisma_2"/><text:bookmark-end text:name="proc_je_dulezite_vybirat_bezne_fonty_a_vyhnout_se_efektum_pisma"/></text:h><text:p text:style-name="Text_20_body">Neobvyklá písma mohou být překážkou pro čtení a někdy i porozumění textu pro lidi s poruchami zraku, dyslektiky, lidi s mentálním postižením, cizince, prelingválně neslyšící apod. Je však známo, že typograficky nezvyklé písmo může být rušivé i pro běžné uživatele webu, kteří pak svou pozornost zaměří na písmo a méně se soustředí na sdělení textu.<text:note text:id="ftn0" text:note-class="footnote"><text:note-citation text:label="1)">1)</text:note-citation><text:note-body><text:p text:style-name="Text_20_body">Neobvyklá písma mohou mít i technická úskalí: Na webu se obvykle využívají tzv. web safe fonty, tj. fonty, o kterých se předpokládá, že jsou k dispozici na většině počítačů a že se uživateli stránka s tímto fontem zobrazí správně, tedy tak, jak byla navržena. Pokud však uživatel písmo na svém počítači nainstalováno nemá, zobrazí se mu jiné písmo. V některých případech to může znamenat i „rozsypání“ designu stránky. Existují sice technická řešení, která tyto problémy eliminují; většinou však nejsou stoprocentní a v některých případech mohou být zdrojem dalších technických problémů.

Nezapomínejme ani na to, že písma, která mohou vypadat zajímavě a dobře při zobrazení na monitoru počítače, nemusí vždy stejně dobře vypadat na menší ploše (tj. na mobilních zařízeních).</text:p></text:note-body></text:note></text:p><text:p text:style-name="Text_20_body">Hůře čitelná jsou také příliš úzká písma. Je tomu tak např. u stlačeného (condensed) typu písma ve srovnání s běžným typem písma stejné velikosti. Negativní vliv na čitelnost mají rovněž tenké linky některých písem, různé efekty písma, texty psané kapitálkami aj.</text:p></table:table-cell></table:table-row></table:table></draw:text-box></draw:frame>Na obr. 2 jsou dva bloky textu, u kterých byla použita stejná velikost písma. Horní blok je psán úzkým fontem s tenkými linkami, dolní blok je psán běžným fontem stejné velikosti.<text:line-break/></text:p>
      <text:p text:style-name="Text_20_body">Který se vám čte lépe?<text:note text:id="ftn1" text:note-class="footnote"><text:note-citation text:label="2)">2)</text:note-citation><text:note-body><text:p text:style-name="Text_20_body">Běžný font, který byl použit pro druhý blok, je lépe čitelný než první blok textu s úzkým fontem a tenkými linkami.</text:p></text:note-body></text:note> <text:line-break/>
<draw:frame draw:style-name="media" draw:name="Obr. 2: Srovnání úzkého fontu s tenkými linkami a běžného písma Legend" text:anchor-type="as-char" draw:z-index="0" svg:width="13.229166666667cm"><draw:text-box><text:p text:style-name="legendcenter"><draw:frame draw:style-name="media" draw:name="Obr. 2: Srovnání úzkého fontu s tenkými linkami a běžného písma" text:anchor-type="as-char" draw:z-index="1" svg:width="13.229166666667cm" svg:height="12.347222222222cm"><draw:image xlink:href="Pictures/8e2f280d6073b3862f9075ec54e2dff6.png" xlink:type="simple" xlink:show="embed" xlink:actuate="onLoad"/></draw:frame>Obr. 2: Srovnání úzkého fontu s tenkými linkami a běžného písma</text:p></draw:text-box></draw:frame> <text:line-break/>
<text:span text:style-name="Emphasis">Obr. 2: Srovnání úzkého fontu s tenkými linkami a běžného písma (zdroj: archiv autorky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vyber_vhodneho_fontu</dc:title>
  </office:meta>
</office:document-meta>
</file>