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93b2472d6e5a191f8e0b4791206990.png"/>
  <manifest:file-entry manifest:media-type="image/png" manifest:full-path="Pictures/4f7a43ce0d70f1e0ef4442fbd33e7fa8.png"/>
  <manifest:file-entry manifest:media-type="image/png" manifest:full-path="Pictures/8234cada01b6bd553e1432e311f17763.png"/>
  <manifest:file-entry manifest:media-type="image/png" manifest:full-path="Pictures/a9853f0dd6acfd3b574ee0d28b951a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manual_nadpisy"/><text:bookmark-start text:name="__RefHeading___m.3_nadpisy_1"/><text:bookmark-start text:name="m.3_nadpisy"/>(M.3) Nadpisy<text:bookmark-end text:name="__RefHeading___m.3_nadpisy_1"/><text:bookmark-end text:name="m.3_nadpisy"/></text:h>
      <text:p text:style-name="Text_20_body">Pro přístupnost webu je velmi důležité, aby nechyběl vhodný název stránky a aby byly nadpisy logicky uspořádané a výstižné.</text:p>
      <text:h text:style-name="Heading_20_2" text:outline-level="2"><text:bookmark-start text:name="__RefHeading___nazev_stranky_2"/><text:bookmark-start text:name="nazev_stranky"/>Název stránky<text:bookmark-end text:name="__RefHeading___nazev_stranky_2"/><text:bookmark-end text:name="nazev_stranky"/></text:h>
      <text:p text:style-name="Text_20_body">Na každé webové stránce <text:span text:style-name="Strong_20_Emphasis">je nutné uvést název stránky</text:span>.
Název stránky je pak většinou zobrazen ve webovém prohlížeči jako název panelu nebo okna; obvykle se také použije jako nadpis první úrovně, viz obr. 1. V redakčních systémech bývá <text:span text:style-name="Strong_20_Emphasis">název stránky vyžadován jako povinné pole</text:span> při vytváření nebo úpravě stránky, viz obr. 2. Název stránky je na ukázkových obrázcích pro přehlednost zvýrazněn červeným rámečkem.</text:p>
      <text:p text:style-name="Text_20_body"><draw:frame draw:style-name="media" draw:name="Obr. 1: Zobrazení názvu stránky v nadpisu stránky a v názvu karty prohlížeče Legend" text:anchor-type="as-char" draw:z-index="0" svg:width="30.665208333333cm" style:rel-width="100%"><draw:text-box><text:p text:style-name="legendcenter"><draw:frame draw:style-name="media" draw:name="Obr. 1: Zobrazení názvu stránky v nadpisu stránky a v názvu karty prohlížeče" text:anchor-type="as-char" draw:z-index="0" svg:width="30.665208333333cm" style:rel-width="100%" svg:height="17.224375cm" style:rel-height="scale"><draw:image xlink:href="Pictures/0593b2472d6e5a191f8e0b4791206990.png" xlink:type="simple" xlink:show="embed" xlink:actuate="onLoad"/></draw:frame>Obr. 1: Zobrazení názvu stránky v nadpisu stránky a v názvu karty prohlížeče</text:p></draw:text-box></draw:frame> <text:line-break/>
<text:span text:style-name="Emphasis">Obr. 1: Zobrazení názvu stránky v nadpisu stránky a v názvu karty prohlížeče (zdroj: <text:a xlink:type="simple" xlink:href="https://knihovna.jabok.cz/cs/kontakt" text:style-name="Internet_20_link" text:visited-style-name="Visited_20_Internet_20_Link">Knihovna Jabok</text:a>, získáno 2020-05-11)</text:span></text:p>
      <text:p text:style-name="Text_20_body"><draw:frame draw:style-name="media" draw:name="Obr. 2: Příklad zadání názvu stránky v editačním poli formuláře pro tvorbu stránky Legend" text:anchor-type="as-char" draw:z-index="0" svg:width="30.427083333333cm" style:rel-width="100%"><draw:text-box><text:p text:style-name="legendcenter"><draw:frame draw:style-name="media" draw:name="Obr. 2: Příklad zadání názvu stránky v editačním poli formuláře pro tvorbu stránky" text:anchor-type="as-char" draw:z-index="1" svg:width="30.427083333333cm" style:rel-width="100%" svg:height="15.391924902289cm" style:rel-height="scale"><draw:image xlink:href="Pictures/4f7a43ce0d70f1e0ef4442fbd33e7fa8.png" xlink:type="simple" xlink:show="embed" xlink:actuate="onLoad"/></draw:frame>Obr. 2: Příklad zadání názvu stránky v editačním poli formuláře pro tvorbu stránky</text:p></draw:text-box></draw:frame> <text:line-break/>
<text:span text:style-name="Emphasis">Obr. 2: Příklad zadání názvu stránky v editačním poli formuláře pro tvorbu stránky (zdroj: <text:a xlink:type="simple" xlink:href="https://knihovna.jabok.cz/cs/kontakt" text:style-name="Internet_20_link" text:visited-style-name="Visited_20_Internet_20_Link">Knihovna Jabok</text:a>, získáno 2020-05-13)</text:span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proc_je_dulezite_uvadet_nazev_stranky_3"/><text:bookmark-start text:name="proc_je_dulezite_uvadet_nazev_stranky"/>Proč je důležité uvádět název stránky<text:bookmark-end text:name="__RefHeading___proc_je_dulezite_uvadet_nazev_stranky_3"/><text:bookmark-end text:name="proc_je_dulezite_uvadet_nazev_stranky"/></text:h><text:p text:style-name="Text_20_body">Název stránky:</text:p><text:list text:style-name="List_20_1" text:continue-numbering="false"><text:list-item><text:p text:style-name="List_20_1_Content_First"> se zobrazí v prohlížeči v záhlaví okna, případně panelu;</text:p></text:list-item><text:list-item><text:p text:style-name="List_20_1_Content"> je údaj, který nevidomému uživateli přečte odečítač obrazovky;</text:p></text:list-item><text:list-item><text:p text:style-name="List_20_1_Content_Last"> je důležitý pro webové vyhledávače a může příznivě ovlivnit výsledky vyhledávání.</text:p></text:list-item></text:list></table:table-cell></table:table-row></table:table></draw:text-box></draw:frame></text:p>
      <text:h text:style-name="Heading_20_2" text:outline-level="2"><text:bookmark-start text:name="__RefHeading___nadpisy_4"/><text:bookmark-start text:name="nadpisy"/>Nadpisy<text:bookmark-end text:name="__RefHeading___nadpisy_4"/><text:bookmark-end text:name="nadpisy"/></text:h>
      <text:p text:style-name="Text_20_body">Nadpisy jsou důležitým prvkem, který pomáhá uživatelům zorientovat se na stránce, a to bez ohledu na to, zda jde o uživatele s postižením nebo o běžného uživatele. Při tvorbě nadpisů je nutné dodržovat několik základních pravidel:</text:p>
      <text:list text:style-name="Numbering_20_1" text:continue-numbering="false">
        <text:list-item>
          <text:p text:style-name="Numbering_20_1_Content_First"> Používejte <text:span text:style-name="Strong_20_Emphasis">nadpisy, které vystihují, co daná stránka nebo její část obsahuje</text:span>. Při tvorbě nadpisů je užitečné se zamyslet nad tím, jestli bude pro vaše uživatele srozumitelný.</text:p>
        </text:list-item>
        <text:list-item>
          <text:p text:style-name="Numbering_20_1_Content"> Nadpisy nikdy nezvýrazňujte pomocí prvků pro změnu velikosti, řezu nebo barvy písma. <text:span text:style-name="Strong_20_Emphasis">Pro formátování nadpisů vždycky používejte předdefinované styly, které označují úroveň daného nadpisu</text:span>. Styly obvykle vyberete pomocí rozbalovacího menu přímo v editoru redakčního systému (viz obr. 3).</text:p>
        </text:list-item>
        <text:list-item>
          <text:p text:style-name="Numbering_20_1_Content"> Snažte se, aby na všech stránkách webu byly <text:span text:style-name="Strong_20_Emphasis">nadpisy používány jednotně</text:span>.</text:p>
        </text:list-item>
        <text:list-item>
          <text:p text:style-name="Numbering_20_1_Content"> Nadpisy uvádějte <text:span text:style-name="Strong_20_Emphasis">v logickém pořadí a ve srozumitelné hierarchické struktuře</text:span>. Obvykle se používá níže uvedená hierarchie nadpisů (někdy mohou být úrovně nadpisů použity jinak, ale v každém případě by logicky nadřazený celek měl být označen nadpisem vyšší úrovně a logicky podřazený celek nadpisem nižší úrovně):</text:p>
          <text:list text:style-name="List_20_1">
            <text:list-item>
              <text:p text:style-name="List_20_1_Content"> nadpis 1 pro název stránky (na každé stránce by se měl vyskytovat pouze jednou);</text:p>
            </text:list-item>
            <text:list-item>
              <text:p text:style-name="List_20_1_Content"> nadpis 2 pro názvy funkčních oblastí stránky nebo druhé úrovně hlavního obsahu stránky;</text:p>
            </text:list-item>
            <text:list-item>
              <text:p text:style-name="List_20_1_Content_Last"> nadpis 3 až 6 pro názvy nižších úrovní.</text:p>
            </text:list-item>
          </text:list>
        </text:list-item>
      </text:list>
      <text:p text:style-name="Text_20_body">Pokud chcete v redakčním systému zkontrolovat úroveň nadpisu, stačí na požadovaný nadpis nastavit kurzor. V nástroji pro výběr stylu se zobrazí použitý styl (úroveň) nadpisu (viz obr. 3).</text:p>
      <text:p text:style-name="Text_20_body"><draw:frame draw:style-name="media" draw:name="Obr. 3: Výběr úrovně nadpisu v editoru redakčního systému pomocí rozbalovacího menu Legend" text:anchor-type="as-char" draw:z-index="0" svg:width="28.469166666667cm" style:rel-width="100%"><draw:text-box><text:p text:style-name="legendcenter"><draw:frame draw:style-name="media" draw:name="Obr. 3: Výběr úrovně nadpisu v editoru redakčního systému pomocí rozbalovacího menu" text:anchor-type="as-char" draw:z-index="2" svg:width="28.469166666667cm" style:rel-width="100%" svg:height="15.689791666667cm" style:rel-height="scale"><draw:image xlink:href="Pictures/8234cada01b6bd553e1432e311f17763.png" xlink:type="simple" xlink:show="embed" xlink:actuate="onLoad"/></draw:frame>Obr. 3: Výběr úrovně nadpisu v editoru redakčního systému pomocí rozbalovacího menu</text:p></draw:text-box></draw:frame> <text:line-break/>
<text:span text:style-name="Emphasis">Obr. 3: Výběr úrovně nadpisu v editoru redakčního systému pomocí rozbalovacího menu; šipkami jsou označeny rozbalovací menu, zvolená úroveň nadpisu a nadpis, se kterým se pracuje (zdroj: <text:a xlink:type="simple" xlink:href="https://knihovna.jabok.cz/cs/kontakt" text:style-name="Internet_20_link" text:visited-style-name="Visited_20_Internet_20_Link">Knihovna Jabok</text:a>, získáno 2020-05-11)</text:span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Existuje také řada <text:a xlink:type="simple" xlink:href="https://prirucky.ipk.nkp.cz/pristupnost/kontrola_hierarchie_nadpisu" text:style-name="Internet_20_link" text:visited-style-name="Visited_20_Internet_20_Link">speciálních nástrojů na kontrolu hierarchie nadpisů na stránce</text:a>, např. doplněk prohlížeče HeadingsMap (dostupný <text:a xlink:type="simple" xlink:href="https://chrome.google.com/webstore/detail/headingsmap/flbjommegcjonpdmenkdiocclhjacmbi" text:style-name="Internet_20_link" text:visited-style-name="Visited_20_Internet_20_Link">pro Google Chrome</text:a> nebo <text:a xlink:type="simple" xlink:href="https://addons.mozilla.org/en-US/firefox/addon/headingsmap/" text:style-name="Internet_20_link" text:visited-style-name="Visited_20_Internet_20_Link">pro Mozilla Firefox)</text:a> nebo webový validátor přístupnosti <text:a xlink:type="simple" xlink:href="https://wave.webaim.org/" text:style-name="Internet_20_link" text:visited-style-name="Visited_20_Internet_20_Link">WAVE</text:a> (dostupný rovněž jako rozšíření pro prohlížeče).</text:p></table:table-cell></table:table-row></table:table></draw:text-box></draw:frame>Na obr. 4 je pomocí značek H1 až H3 <text:note text:id="ftn0" text:note-class="footnote"><text:note-citation text:label="1)">1)</text:note-citation><text:note-body><text:p text:style-name="Text_20_body">H1 až H6 jsou značky používané v kódu HTML pro sémantické označení prvku heading, tedy nadpisu.</text:p></text:note-body></text:note> označena hierarchická struktura na stránce s kontakty. Na skutečnou stránku se můžete podívat na adrese <text:a xlink:type="simple" xlink:href="https://knihovna.jabok.cz/cs/kontakt" text:style-name="Internet_20_link" text:visited-style-name="Visited_20_Internet_20_Link">https://knihovna.jabok.cz/cs/kontakt</text:a>.</text:p>
      <text:p text:style-name="Text_20_body"><draw:frame draw:style-name="media" draw:name="Obr. 4: Hierarchická struktura nadpisů na stránce Legend" text:anchor-type="as-char" draw:z-index="0" svg:width="24.579791666667cm" style:rel-width="100%"><draw:text-box><text:p text:style-name="legendcenter"><draw:frame draw:style-name="media" draw:name="Obr. 4: Hierarchická struktura nadpisů na stránce" text:anchor-type="as-char" draw:z-index="3" svg:width="24.579791666667cm" style:rel-width="100%" svg:height="23.124583333333cm" style:rel-height="scale"><draw:image xlink:href="Pictures/a9853f0dd6acfd3b574ee0d28b951ae2.png" xlink:type="simple" xlink:show="embed" xlink:actuate="onLoad"/></draw:frame>Obr. 4: Hierarchická struktura nadpisů na stránce</text:p></draw:text-box></draw:frame> <text:line-break/>
<text:span text:style-name="Emphasis">Obr. 4: Hierarchická struktura nadpisů na stránce (zdroj: <text:a xlink:type="simple" xlink:href="https://knihovna.jabok.cz/cs/kontakt" text:style-name="Internet_20_link" text:visited-style-name="Visited_20_Internet_20_Link">Knihovna Jabok</text:a>, získáno 2020-05-13)</text:span>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h text:style-name="Heading_20_3" text:outline-level="3"><text:bookmark-start text:name="__RefHeading___proc_je_dulezite_spravne_vkladat_nadpisy_5"/><text:bookmark-start text:name="proc_je_dulezite_spravne_vkladat_nadpisy"/>Proč je důležité správně vkládat nadpisy<text:bookmark-end text:name="__RefHeading___proc_je_dulezite_spravne_vkladat_nadpisy_5"/><text:bookmark-end text:name="proc_je_dulezite_spravne_vkladat_nadpisy"/></text:h><text:list text:style-name="List_20_1" text:continue-numbering="false"><text:list-item><text:p text:style-name="List_20_1_Content_First"> Správné používání nadpisů nejen ušetří práci (není nutné se starat o formátování), ale především pomůže uživatelům správně se zorientovat v informacích na stránce.</text:p></text:list-item><text:list-item><text:p text:style-name="List_20_1_Content"> Nadpisy jsou obzvláště důležité pro nevidomé návštěvníky webu. Ti se díky nim efektivně dostanou právě k těm informacím, které potřebují, aniž by jim hlasový odečítač obrazovky musel předčítat obsah celé stránky (odečítač umožňuje procházení nadpisů na stránce s možností volby úrovně nadpisu).</text:p></text:list-item><text:list-item><text:p text:style-name="List_20_1_Content_Last"> Nadpisy jsou důležité také pro stroje. Správná struktura nadpisů je jedním z nástrojů optimalizace pro vyhledávače (search engine optimization, SEO) a může výrazně zvýšit umístění stránky ve výsledcích vyhledávání.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manual_nadpisy</dc:title>
  </office:meta>
</office:document-meta>
</file>