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b6f45ead95445b0ca3dd96fc266b05.png"/>
  <manifest:file-entry manifest:media-type="image/png" manifest:full-path="Pictures/8e636155b5447eceb5d4b2b5eed875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manual_formatovani_textu"/><text:bookmark-start text:name="__RefHeading___m.5_formatovani_textu_1"/><text:bookmark-start text:name="m.5_formatovani_textu"/>(M.5) Formátování textu<text:bookmark-end text:name="__RefHeading___m.5_formatovani_textu_1"/><text:bookmark-end text:name="m.5_formatovani_textu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ormátování textu webové stránky je většinou přednastaveno v redakčním systému. Níže uvedené informace se však týkají také tvorby dokumentů v textovém procesoru, které později na web vkládáte.</text:p></table:table-cell></table:table-row></table:table></draw:text-box></draw:frame>Nezanedbatelný vliv na čitelnost textu má uspořádání textu, zejména řádkování, rozestupy mezi odstavci nebo bloky. K čitelnosti přispívá čistý a vzdušný design stránek:</text:p>
      <text:list text:style-name="List_20_1" text:continue-numbering="false">
        <text:list-item>
          <text:p text:style-name="List_20_1_Content_First"> Použijte dostatečné <text:span text:style-name="Strong_20_Emphasis">rozestupy mezi řádky</text:span>, vhodné je např. řádkování 1,5 (rozhodně ne řádkování 1).</text:p>
        </text:list-item>
        <text:list-item>
          <text:p text:style-name="List_20_1_Content"> Použijte dostatečný <text:span text:style-name="Strong_20_Emphasis">rozestup mezi odstavci</text:span> a mezi jednotlivými bloky.</text:p>
        </text:list-item>
        <text:list-item>
          <text:p text:style-name="List_20_1_Content"> <text:span text:style-name="Strong_20_Emphasis">Vyhněte se příliš dlouhým řádkům</text:span> a nastavte šířku textových bloků tak, aby se uživatelům dobře četla. Důležité je to zejména kvůli širokoúhlým monitorům.</text:p>
        </text:list-item>
        <text:list-item>
          <text:p text:style-name="List_20_1_Content_Last"> <text:span text:style-name="Strong_20_Emphasis">Text zarovnávejte doleva</text:span>, nikdy do bloku (při zarovnání textu do bloku vznikají mezery, které mohou ztěžovat čtení textu).</text:p>
        </text:list-item>
      </text:list>
      <text:p text:style-name="Text_20_body">Na obr. 3 a 4 vidíte stejný text. Zatímco na obr. 3 je použito řádkování 1 a mezi odstavci nejsou mezery, na obr. 4 jsou dostatečné mezery mezi řádky i odstavci.</text:p>
      <text:p text:style-name="Text_20_body">Který text se vám čte lépe?<text:note text:id="ftn0" text:note-class="footnote"><text:note-citation text:label="1)">1)</text:note-citation><text:note-body><text:p text:style-name="Text_20_body">První blok textu s malým rozestupem mezi řádky se čte hůře než „vzdušněji“ formátovaný text druhého bloku.</text:p></text:note-body></text:note></text:p>
      <text:p text:style-name="Text_20_body"><draw:frame draw:style-name="media" draw:name="Obr. 3: Text s malým rozestupem mezi řádky a odstavci Legend" text:anchor-type="as-char" draw:z-index="0" svg:width="26.3525cm" style:rel-width="100%"><draw:text-box><text:p text:style-name="legendcenter"><draw:frame draw:style-name="media" draw:name="Obr. 3: Text s malým rozestupem mezi řádky a odstavci" text:anchor-type="as-char" draw:z-index="0" svg:width="26.3525cm" style:rel-width="100%" svg:height="13.123333333333cm" style:rel-height="scale"><draw:image xlink:href="Pictures/66b6f45ead95445b0ca3dd96fc266b05.png" xlink:type="simple" xlink:show="embed" xlink:actuate="onLoad"/></draw:frame>Obr. 3: Text s malým rozestupem mezi řádky a odstavci</text:p></draw:text-box></draw:frame> <text:line-break/>
<text:span text:style-name="Emphasis">Obr. 3: Text s malým rozestupem mezi řádky a odstavci (zdroj: archiv autorky)</text:span></text:p>
      <text:p text:style-name="Text_20_body"><draw:frame draw:style-name="media" draw:name="Obr. 4: Text s dostatečným rozestupem mezi řádky a odstavci Legend" text:anchor-type="as-char" draw:z-index="0" svg:width="26.749375cm" style:rel-width="100%"><draw:text-box><text:p text:style-name="legendcenter"><draw:frame draw:style-name="media" draw:name="Obr. 4: Text s dostatečným rozestupem mezi řádky a odstavci" text:anchor-type="as-char" draw:z-index="1" svg:width="26.749375cm" style:rel-width="100%" svg:height="19.949583333333cm" style:rel-height="scale"><draw:image xlink:href="Pictures/8e636155b5447eceb5d4b2b5eed875d5.png" xlink:type="simple" xlink:show="embed" xlink:actuate="onLoad"/></draw:frame>Obr. 4: Text s dostatečným rozestupem mezi řádky a odstavci</text:p></draw:text-box></draw:frame> <text:line-break/>
<text:span text:style-name="Emphasis">Obr. 4: Text s dostatečným rozestupem mezi řádky a odstavci (zdroj: archiv autorky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manual_formatovani_textu</dc:title>
  </office:meta>
</office:document-meta>
</file>