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5f5fb0376dae57dbb4224d6969510ad.png"/>
  <manifest:file-entry manifest:media-type="image/png" manifest:full-path="Pictures/40a7dcdb36b7b5aea8ea7d106300c6c6.png"/>
  <manifest:file-entry manifest:media-type="image/png" manifest:full-path="Pictures/0c64837e5f1a887905c61ef5be3d284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istupnost:kontrola_hierarchie_nadpisu"/><text:bookmark-start text:name="__RefHeading___kontrola_hierarchie_nadpisu_1"/><text:bookmark-start text:name="kontrola_hierarchie_nadpisu"/>Kontrola hierarchie nadpisů<text:bookmark-end text:name="__RefHeading___kontrola_hierarchie_nadpisu_1"/><text:bookmark-end text:name="kontrola_hierarchie_nadpisu"/></text:h>
      <text:p text:style-name="Text_20_body">Hierarchii nadpisů webové stránky je možné zkontrolovat ve zdrojovém kódu. Ten však může být dlouhý a nepřehledný. Ne každý také ovládá jazyk HTML. Při kontrole správné struktury webové stránky v takovém případě pomohou různé online nástroje nebo doplňky webového prohlížeče pro kontrolu hierarchie nadpisů. Existuje jich celá řada; v této příručce představujeme dva z nich.</text:p>
      <text:h text:style-name="Heading_20_2" text:outline-level="2"><text:bookmark-start text:name="__RefHeading___wave_web_accessibility_evaluation_tool_2"/><text:bookmark-start text:name="wave_web_accessibility_evaluation_tool"/>WAVE – Web Accessibility Evaluation Tool<text:bookmark-end text:name="__RefHeading___wave_web_accessibility_evaluation_tool_2"/><text:bookmark-end text:name="wave_web_accessibility_evaluation_tool"/></text:h>
      <text:p text:style-name="Text_20_body">WAVE je online validátor, do něhož stačí zadat adresu stránky. WAVE má celou řadu funkcí, kromě hierarchie nadpisů zobrazuje i další informace o struktuře stránky, o prvcích, které jsou na stránce použity, o potenciálních chybách, problémech s kontrastem apod.</text:p>
      <text:p text:style-name="Text_20_body">Použití validátoru je velmi jednoduché:</text:p>
      <text:p text:style-name="Text_20_body">Na webové stránce validátoru <text:a xlink:type="simple" xlink:href="https://wave.webaim.org/" text:style-name="Internet_20_link" text:visited-style-name="Visited_20_Internet_20_Link">https://wave.webaim.org/</text:a> zadejte do pole <text:span text:style-name="Strong_20_Emphasis">Web page address</text:span> adresu stránky, jejíž strukturu chcete zkontrolovat.</text:p>
      <text:p text:style-name="Text_20_body">Validátor detekuje jednotlivé prvky a výsledkem je zobrazení stránky, v níž jsou pomocí ikon zobrazeny oblasti stránky, její struktura, potenciální chyby přístupnosti apod. Hierarchii nadpisů je možné zobrazit po otevření karty <text:span text:style-name="Strong_20_Emphasis">Structure</text:span> na boční liště vpravo.</text:p>
      <text:p text:style-name="Text_20_body">Podrobnosti o použití validátoru najdete <text:a xlink:type="simple" xlink:href="https://prirucky.ipk.nkp.cz/pristupnost/celkove_overeni_pristupnosti#struktura_stranky" text:style-name="Internet_20_link" text:visited-style-name="Visited_20_Internet_20_Link">v samostatné nápovědě</text:a>.</text:p>
      <text:p text:style-name="Text_20_body">Na obr. 1 vidíte ukázku části výstupu hodnocení stránky Knihovny Jabok pomocí validátoru WAVE. Nadpisy jsou přímo ve stránce vyznačeny modrými kolečky. Na levé straně stránky vidíte informační lištu s rozbaleným panelem zobrazujícím strukturu stránky.</text:p>
      <text:p text:style-name="Text_20_body"><draw:frame draw:style-name="media" draw:name="Obr. 1: Část výstupu hodnocení stránky Knihovny Jabok pomocí validátoru WAVE s vyznačenou hierarchií nadpisů Legend" text:anchor-type="as-char" draw:z-index="0" svg:width="29.104166666667cm" style:rel-width="100%"><draw:text-box><text:p text:style-name="legendcenter"><draw:frame draw:style-name="media" draw:name="Obr. 1: Část výstupu hodnocení stránky Knihovny Jabok pomocí validátoru WAVE s vyznačenou hierarchií nadpisů" text:anchor-type="as-char" draw:z-index="0" svg:width="29.104166666667cm" style:rel-width="100%" svg:height="14.752482786017cm" style:rel-height="scale"><draw:image xlink:href="Pictures/85f5fb0376dae57dbb4224d6969510ad.png" xlink:type="simple" xlink:show="embed" xlink:actuate="onLoad"/></draw:frame>Obr. 1: Část výstupu hodnocení stránky Knihovny Jabok pomocí validátoru WAVE s vyznačenou hierarchií nadpisů</text:p></draw:text-box></draw:frame> <text:line-break/>
<text:span text:style-name="Emphasis">Obr. 1: Část výstupu hodnocení stránky Knihovny Jabok pomocí validátoru WAVE s vyznačenou hierarchií nadpisů (zdroj: <text:a xlink:type="simple" xlink:href="https://knihovna.jabok.cz/cs" text:style-name="Internet_20_link" text:visited-style-name="Visited_20_Internet_20_Link"> Knihovna Jabok</text:a>, získáno 2020-05-10)</text:span></text:p>
      <text:h text:style-name="Heading_20_2" text:outline-level="2"><text:bookmark-start text:name="__RefHeading___headingsmap_3"/><text:bookmark-start text:name="headingsmap"/>HeadingsMap<text:bookmark-end text:name="__RefHeading___headingsmap_3"/><text:bookmark-end text:name="headingsmap"/></text:h>
      <text:p text:style-name="Text_20_body">HeadingsMap je doplněk webového prohlížeče, který vytvoří hierarchii nadpisů stránky a upozorní na případné chyby. Je dostupný pro prohlížeče <text:a xlink:type="simple" xlink:href="https://chrome.google.com/webstore/detail/headingsmap/flbjommegcjonpdmenkdiocclhjacmbi" text:style-name="Internet_20_link" text:visited-style-name="Visited_20_Internet_20_Link">Chrome</text:a> a <text:a xlink:type="simple" xlink:href="https://addons.mozilla.org/en-US/firefox/addon/headingsmap/" text:style-name="Internet_20_link" text:visited-style-name="Visited_20_Internet_20_Link"> Firefox</text:a>.</text:p>
      <text:p text:style-name="Text_20_body">Po instalaci doplňku HeadingsMap do prohlížeče se na horní liště vpravo vedle vyhledávacího řádku zobrazí ikona doplňku <draw:frame draw:style-name="media" draw:name="Ikona HeadingsMap Legend" text:anchor-type="as-char" draw:z-index="0" svg:width="1.4816666666667cm"><draw:text-box><text:p text:style-name="legendcenter"><draw:frame draw:style-name="media" draw:name="Ikona HeadingsMap" text:anchor-type="as-char" draw:z-index="1" svg:width="1.4816666666667cm" svg:height="1.6404166666667cm"><draw:image xlink:href="Pictures/40a7dcdb36b7b5aea8ea7d106300c6c6.png" xlink:type="simple" xlink:show="embed" xlink:actuate="onLoad"/></draw:frame>Ikona HeadingsMap</text:p></draw:text-box></draw:frame>.</text:p>
      <text:p text:style-name="Text_20_body">Po kliknutí na ni se na pravé straně otevře lišta, ve které je zobrazena hierarchie nadpisů stránky. Jsou zde také vyznačeny případné chyby.</text:p>
      <text:p text:style-name="Text_20_body">Na obr. 2 vidíte příklad zobrazení hierarchie stránky o registraci do Knihovny Jabok pomocí doplňku HeadingsMap. <text:line-break/><text:line-break/>
<draw:frame draw:style-name="media" draw:name="Obr. 2: Zobrazení hierarchie stránky pomocí nástroje HeadingsMap Legend" text:anchor-type="as-char" draw:z-index="0" svg:width="29.104166666667cm" style:rel-width="100%"><draw:text-box><text:p text:style-name="legendcenter"><draw:frame draw:style-name="media" draw:name="Obr. 2: Zobrazení hierarchie stránky pomocí nástroje HeadingsMap" text:anchor-type="as-char" draw:z-index="2" svg:width="29.104166666667cm" style:rel-width="100%" svg:height="14.221528878324cm" style:rel-height="scale"><draw:image xlink:href="Pictures/0c64837e5f1a887905c61ef5be3d2849.png" xlink:type="simple" xlink:show="embed" xlink:actuate="onLoad"/></draw:frame>Obr. 2: Zobrazení hierarchie stránky pomocí nástroje HeadingsMap</text:p></draw:text-box></draw:frame> <text:line-break/>
<text:span text:style-name="Emphasis">Obr. 2: Zobrazení hierarchie stránky pomocí nástroje HeadingsMap (zdroj: <text:a xlink:type="simple" xlink:href="https://knihovna.jabok.cz/cs" text:style-name="Internet_20_link" text:visited-style-name="Visited_20_Internet_20_Link"> Knihovna Jabok</text:a>, získáno 2020-05-10)</text:span></text:p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2" text:outline-level="2"><text:bookmark-start text:name="__RefHeading___jak_zkontrolovat_hierarchii_nadpisu_v_textovych_dokumentech_4"/><text:bookmark-start text:name="jak_zkontrolovat_hierarchii_nadpisu_v_textovych_dokumentech"/>Jak zkontrolovat hierarchii nadpisů v textových dokumentech<text:bookmark-end text:name="__RefHeading___jak_zkontrolovat_hierarchii_nadpisu_v_textovych_dokumentech_4"/><text:bookmark-end text:name="jak_zkontrolovat_hierarchii_nadpisu_v_textovych_dokumentech"/></text:h><text:p text:style-name="Text_20_body">Pokud chcete zkontrolovat <text:span text:style-name="Strong_20_Emphasis">hierarchii nadpisů dokumentu ve Wordu</text:span> (případně v jiném textovém procesoru), stačí si vygenerovat obsah dokumentu.</text:p><text:p text:style-name="Text_20_body">Postup se liší v jednotlivých aplikacích nebo i verzích jedné aplikace; obvykle je však tato možnost ukryta pod funkcí <text:span text:style-name="Strong_20_Emphasis">vložit obsah</text:span>, případně <text:span text:style-name="Strong_20_Emphasis">vložit odkazy</text:span>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istupnost:kontrola_hierarchie_nadpisu</dc:title>
  </office:meta>
</office:document-meta>
</file>