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6dcae57a3ad3e3738c25d8733257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personalistika:start"/><text:bookmark-start text:name="__RefHeading___personalistika_v_knihovnach_1"/><text:bookmark-start text:name="personalistika_v_knihovnach"/>Personalistika v knihovnách<text:bookmark-end text:name="__RefHeading___personalistika_v_knihovnach_1"/><text:bookmark-end text:name="personalistika_v_knihovnach"/></text:h><text:p text:style-name="Text_20_body"><text:span text:style-name="Strong_20_Emphasis">Příručka pro personální práci</text:span></text:p><text:p text:style-name="Text_20_body">Autor:<text:line-break/>
<text:span text:style-name="Strong_20_Emphasis">Richard Ščerba</text:span><text:line-break/>
<text:span text:style-name="Strong_20_Emphasis">Magda Lukačovičová</text:span></text:p><text:p text:style-name="Text_20_body">Odborná redakce:<text:line-break/>
<text:span text:style-name="Strong_20_Emphasis">Daniela Divínová</text:span><text:line-break/></text:p><text:p text:style-name="Text_20_body">Redakce elektronické verze: <text:line-break/>
<text:span text:style-name="Strong_20_Emphasis">Marie Šedá</text:span> <text:line-break/>
<text:span text:style-name="Strong_20_Emphasis">Linda Jansová</text:span></text:p><text:p text:style-name="Text_20_body">Praha <text:line-break/>
Národní knihovna ČR – Knihovnický institut<text:line-break/>
červen 2023 – (aktualizováno průběžně)<text:line-break/></text:p><text:p text:style-name="Text_20_body"><text:a xlink:type="simple" xlink:href="https://prirucky.ipk.nkp.cz/personalistika/obsah" text:style-name="Internet_20_link" text:visited-style-name="Visited_20_Internet_20_Link">Přejít k obsahu</text:a><text:line-break/></text:p></table:table-cell></table:table-row></table:table></draw:text-box></draw:frame> <draw:frame draw:style-name="media" draw:name="Obálka tištěného vydání příručky Personalistika v knihovnách Legend" text:anchor-type="as-char" draw:z-index="0" svg:width="13.229166666667cm"><draw:text-box><text:p text:style-name="legendcenter"><draw:frame draw:style-name="media" draw:name="Obálka tištěného vydání příručky Personalistika v knihovnách" text:anchor-type="as-char" draw:z-index="0" svg:width="13.229166666667cm" svg:height="16.792656983568cm"><draw:image xlink:href="Pictures/3f6dcae57a3ad3e3738c25d87332573a.jpg" xlink:type="simple" xlink:show="embed" xlink:actuate="onLoad"/></draw:frame>Obálka tištěného vydání příručky Personalistika v knihovnách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start</dc:title>
  </office:meta>
</office:document-meta>
</file>