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029ee13513015a33ccdc60ca5dce56.jpg"/>
  <manifest:file-entry manifest:media-type="image/jpeg" manifest:full-path="Pictures/150848eb325b4a1088d8a48df4b45fd3.jpg"/>
  <manifest:file-entry manifest:media-type="image/jpeg" manifest:full-path="Pictures/bc7761289fd57b024e2be7476e75bd32.jpg"/>
  <manifest:file-entry manifest:media-type="image/jpeg" manifest:full-path="Pictures/7fb7339b5747ab8b2e2f3cbefad8dfe3.jpg"/>
  <manifest:file-entry manifest:media-type="image/jpeg" manifest:full-path="Pictures/dbeaa21d95fc5047612c0b7cf12f0ad5.jpg"/>
  <manifest:file-entry manifest:media-type="image/jpeg" manifest:full-path="Pictures/0de2a21ab8e51505e7c26f4a560a1edf.jpg"/>
  <manifest:file-entry manifest:media-type="image/jpeg" manifest:full-path="Pictures/9b420ba2844b7802ba32fde287e2da22.jpg"/>
  <manifest:file-entry manifest:media-type="image/jpeg" manifest:full-path="Pictures/af9474be51469023d49a324cb8916f9c.jpg"/>
  <manifest:file-entry manifest:media-type="image/jpeg" manifest:full-path="Pictures/8caf61119ae834721c005ba5023c20cb.jpg"/>
  <manifest:file-entry manifest:media-type="image/jpeg" manifest:full-path="Pictures/a033b76b8965e333674b4e69313fdc46.jpg"/>
  <manifest:file-entry manifest:media-type="image/jpeg" manifest:full-path="Pictures/e816a6de261d0ba5cbab8438e454b593.jpg"/>
  <manifest:file-entry manifest:media-type="image/jpeg" manifest:full-path="Pictures/0917999c51207939818511dbda1ff34c.jpg"/>
  <manifest:file-entry manifest:media-type="image/jpeg" manifest:full-path="Pictures/706b470e4cefd878f257aaeb0c4e23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ulozeni_pdf_a_obrazku"/><text:bookmark-start text:name="__RefHeading___ulozeni_pdf_a_obrazku_jpg_1"/><text:bookmark-start text:name="ulozeni_pdf_a_obrazku_jpg"/>Uložení PDF a obrázků JPG<text:bookmark-end text:name="__RefHeading___ulozeni_pdf_a_obrazku_jpg_1"/><text:bookmark-end text:name="ulozeni_pdf_a_obrazku_jpg"/></text:h>
      <text:p text:style-name="Text_20_body"><text:span text:style-name="Strong_20_Emphasis">Bez omezení můžete v NDK ukládat</text:span> jednotlivé stránky v <text:span text:style-name="Strong_20_Emphasis">JPG a PDF</text:span> nebo vybraný rozsah stran v PDF <text:span text:style-name="Strong_20_Emphasis">u dokumentů, které jsou veřejné</text:span>. Veřejné dokumenty poznáte tak, že se u nich nezobrazuje ikona zámečku.</text:p>
      <text:p text:style-name="Text_20_body"><text:span text:style-name="Strong_20_Emphasis">U neveřejných dokumentů a děl v režimu děl nedostupných na trhu není vytváření PDF a stahování JPG povoleno.</text:span> Příslušné ikony se tak u dokumentů vůbec nabízejí.
<text:line-break/>
<text:line-break/>
<text:line-break/>
Takto vypadá v NDK <text:span text:style-name="Strong_20_Emphasis">neveřejný dokument</text:span> - dostupné jsou pouze náhledy jednotlivých stránek a základní údaje o díle.</text:p>
      <text:p text:style-name="Text_20_body"><draw:frame draw:style-name="media" draw:name="NDK - neveřejné dílo, chybějící ikony pro funkce Legend" text:anchor-type="as-char" draw:z-index="0" svg:width="20.399375cm" style:rel-width="100%"><draw:text-box><text:p text:style-name="legendcenter"><draw:frame draw:style-name="media" draw:name="NDK - neveřejné dílo, chybějící ikony pro funkce" text:anchor-type="as-char" draw:z-index="0" svg:width="20.399375cm" style:rel-width="100%" svg:height="12.938125cm" style:rel-height="scale"><draw:image xlink:href="Pictures/e0029ee13513015a33ccdc60ca5dce56.jpg" xlink:type="simple" xlink:show="embed" xlink:actuate="onLoad"/></draw:frame>NDK - neveřejné dílo, chybějící ikony pro funkce</text:p></draw:text-box></draw:frame></text:p>
      <text:p text:style-name="Text_20_body"><text:line-break/></text:p>
      <text:p text:style-name="Text_20_body">Ani u <text:span text:style-name="Strong_20_Emphasis">díla nedostupného na trhu</text:span> NDK nenabízí funkce stažení PDF či stránky v JPG.</text:p>
      <text:p text:style-name="Text_20_body"><draw:frame draw:style-name="media" draw:name="NDK - dílo nedostupné na trhu, chybějící ikony pro funkce Legend" text:anchor-type="as-char" draw:z-index="0" svg:width="20.187708333333cm" style:rel-width="100%"><draw:text-box><text:p text:style-name="legendcenter"><draw:frame draw:style-name="media" draw:name="NDK - dílo nedostupné na trhu, chybějící ikony pro funkce" text:anchor-type="as-char" draw:z-index="1" svg:width="20.187708333333cm" style:rel-width="100%" svg:height="13.043958333333cm" style:rel-height="scale"><draw:image xlink:href="Pictures/150848eb325b4a1088d8a48df4b45fd3.jpg" xlink:type="simple" xlink:show="embed" xlink:actuate="onLoad"/></draw:frame>NDK - dílo nedostupné na trhu, chybějící ikony pro funkce</text:p></draw:text-box></draw:frame></text:p>
      <text:p text:style-name="Text_20_body"><text:line-break/>
U <text:span text:style-name="Strong_20_Emphasis">veřejných dokumentů najdete</text:span> v levém sloupci nad náhledy jednotlivých stran <text:span text:style-name="Strong_20_Emphasis">ikony pro vytvoření PDF souborů</text:span> <draw:frame draw:style-name="media" draw:name="ikona PDF Legend" text:anchor-type="as-char" draw:z-index="0" svg:width="0.52916666666667cm"><draw:text-box><text:p text:style-name="legendcenter"><draw:frame draw:style-name="media" draw:name="ikona PDF" text:anchor-type="as-char" draw:z-index="2" svg:width="0.52916666666667cm" svg:height="0.61736111111111cm"><draw:image xlink:href="Pictures/bc7761289fd57b024e2be7476e75bd32.jpg" xlink:type="simple" xlink:show="embed" xlink:actuate="onLoad"/></draw:frame>ikona PDF</text:p></draw:text-box></draw:frame> a <text:span text:style-name="Strong_20_Emphasis">stažení prohlížené stránky ve formátu JPG</text:span> <draw:frame draw:style-name="media" draw:name="ikona JPG Legend" text:anchor-type="as-char" draw:z-index="0" svg:width="0.52916666666667cm"><draw:text-box><text:p text:style-name="legendcenter"><draw:frame draw:style-name="media" draw:name="ikona JPG" text:anchor-type="as-char" draw:z-index="3" svg:width="0.52916666666667cm" svg:height="0.51524122807018cm"><draw:image xlink:href="Pictures/7fb7339b5747ab8b2e2f3cbefad8dfe3.jpg" xlink:type="simple" xlink:show="embed" xlink:actuate="onLoad"/></draw:frame>ikona JPG</text:p></draw:text-box></draw:frame>.</text:p>
      <text:p text:style-name="Text_20_body"><draw:frame draw:style-name="mediacenter" draw:name="NDK - ikony pro stažení JPG a vytvoření PDF u veřejného díla Legend" text:anchor-type="paragraph" draw:z-index="0" svg:width="19.737916666667cm" style:rel-width="100%"><draw:text-box><text:p text:style-name="legendcenter"><draw:frame draw:style-name="mediacenter" draw:name="NDK - ikony pro stažení JPG a vytvoření PDF u veřejného díla" text:anchor-type="paragraph" draw:z-index="4" svg:width="19.737916666667cm" style:rel-width="100%" svg:height="15.848541666667cm" style:rel-height="scale"><draw:image xlink:href="Pictures/dbeaa21d95fc5047612c0b7cf12f0ad5.jpg" xlink:type="simple" xlink:show="embed" xlink:actuate="onLoad"/></draw:frame>NDK - ikony pro stažení JPG a vytvoření PDF u veřejného díla</text:p></draw:text-box></draw:frame></text:p>
      <text:p text:style-name="Text_20_body"><text:line-break/></text:p>
      <text:h text:style-name="Heading_20_2" text:outline-level="2"><text:bookmark-start text:name="__RefHeading___stazeni_jpg_2"/><text:bookmark-start text:name="stazeni_jpg"/>Stažení JPG<text:bookmark-end text:name="__RefHeading___stazeni_jpg_2"/><text:bookmark-end text:name="stazeni_jpg"/></text:h>
      <text:p text:style-name="Text_20_body">Ve formátu JPG je možné kliknutím na ikonu <draw:frame draw:style-name="media" draw:name="ikona JPG Legend" text:anchor-type="as-char" draw:z-index="0" svg:width="0.52916666666667cm"><draw:text-box><text:p text:style-name="legendcenter"><draw:frame draw:style-name="media" draw:name="ikona JPG" text:anchor-type="as-char" draw:z-index="5" svg:width="0.52916666666667cm" svg:height="0.51524122807018cm"><draw:image xlink:href="Pictures/7fb7339b5747ab8b2e2f3cbefad8dfe3.jpg" xlink:type="simple" xlink:show="embed" xlink:actuate="onLoad"/></draw:frame>ikona JPG</text:p></draw:text-box></draw:frame> stáhnout pouze aktuálně prohlíženou stránku.</text:p>
      <text:p text:style-name="Text_20_body"><draw:frame draw:style-name="mediacenter" draw:name="stažení JPG prohlížené stránky u veřejného díla v NDK Legend" text:anchor-type="paragraph" draw:z-index="0" svg:width="19.790833333333cm" style:rel-width="100%"><draw:text-box><text:p text:style-name="legendcenter"><draw:frame draw:style-name="mediacenter" draw:name="stažení JPG prohlížené stránky u veřejného díla v NDK" text:anchor-type="paragraph" draw:z-index="6" svg:width="19.790833333333cm" style:rel-width="100%" svg:height="13.043958333333cm" style:rel-height="scale"><draw:image xlink:href="Pictures/0de2a21ab8e51505e7c26f4a560a1edf.jpg" xlink:type="simple" xlink:show="embed" xlink:actuate="onLoad"/></draw:frame>stažení JPG prohlížené stránky u veřejného díla v NDK</text:p></draw:text-box></draw:frame></text:p>
      <text:p text:style-name="Text_20_body"><draw:frame draw:style-name="mediacenter" draw:name="stažení JPG prohlížené stránky u veřejného díla v NDK Legend" text:anchor-type="paragraph" draw:z-index="0" svg:width="12.461875cm"><draw:text-box><text:p text:style-name="legendcenter"><draw:frame draw:style-name="mediacenter" draw:name="stažení JPG prohlížené stránky u veřejného díla v NDK" text:anchor-type="paragraph" draw:z-index="7" svg:width="12.461875cm" svg:height="15.266458333333cm"><draw:image xlink:href="Pictures/9b420ba2844b7802ba32fde287e2da22.jpg" xlink:type="simple" xlink:show="embed" xlink:actuate="onLoad"/></draw:frame>stažení JPG prohlížené stránky u veřejného díla v NDK</text:p></draw:text-box></draw:frame></text:p>
      <text:p text:style-name="Text_20_body"><text:line-break/></text:p>
      <text:h text:style-name="Heading_20_2" text:outline-level="2"><text:bookmark-start text:name="__RefHeading___vytvoreni_pdf_3"/><text:bookmark-start text:name="vytvoreni_pdf"/>Vytvoření PDF<text:bookmark-end text:name="__RefHeading___vytvoreni_pdf_3"/><text:bookmark-end text:name="vytvoreni_pdf"/></text:h>
      <text:p text:style-name="Text_20_body"><text:span text:style-name="Strong_20_Emphasis">Ve formátu PDF si můžete najednou uložit více stran</text:span>. Po kliknutí na ikonu <draw:frame draw:style-name="media" draw:name="ikona PDF Legend" text:anchor-type="as-char" draw:z-index="0" svg:width="0.52916666666667cm"><draw:text-box><text:p text:style-name="legendcenter"><draw:frame draw:style-name="media" draw:name="ikona PDF" text:anchor-type="as-char" draw:z-index="8" svg:width="0.52916666666667cm" svg:height="0.61736111111111cm"><draw:image xlink:href="Pictures/bc7761289fd57b024e2be7476e75bd32.jpg" xlink:type="simple" xlink:show="embed" xlink:actuate="onLoad"/></draw:frame>ikona PDF</text:p></draw:text-box></draw:frame>  se zobrazí náhled všech stran z dokumentu. 
<draw:frame draw:style-name="media" draw:name="vytvoření PDF z veřejného díla v NDK Legend" text:anchor-type="as-char" draw:z-index="0" svg:width="18.25625cm" style:rel-width="100%"><draw:text-box><text:p text:style-name="legendcenter"><draw:frame draw:style-name="media" draw:name="vytvoření PDF z veřejného díla v NDK" text:anchor-type="as-char" draw:z-index="9" svg:width="18.25625cm" style:rel-width="100%" svg:height="13.49375cm" style:rel-height="scale"><draw:image xlink:href="Pictures/af9474be51469023d49a324cb8916f9c.jpg" xlink:type="simple" xlink:show="embed" xlink:actuate="onLoad"/></draw:frame>vytvoření PDF z veřejného díla v NDK</text:p></draw:text-box></draw:frame></text:p>
      <text:p text:style-name="Text_20_body">Pomocí myši vybíráte ty stránky, které co chcete zařadit do výsledného PDF souboru. Vybrané stránky nemusí tvořit souvislý celek. </text:p>
      <text:p text:style-name="Text_20_body">Pro jednoduché označení více stránek jdoucích v dokumentu za sebou můžete použít klávesu Shift. </text:p>
      <text:p text:style-name="Text_20_body"><draw:frame draw:style-name="mediacenter" draw:name="výběr stran do pdf u veřejného díla v NDK Legend" text:anchor-type="paragraph" draw:z-index="0" svg:width="25.505833333333cm" style:rel-width="100%"><draw:text-box><text:p text:style-name="legendcenter"><draw:frame draw:style-name="mediacenter" draw:name="výběr stran do pdf u veřejného díla v NDK" text:anchor-type="paragraph" draw:z-index="10" svg:width="25.505833333333cm" style:rel-width="100%" svg:height="15.08125cm" style:rel-height="scale"><draw:image xlink:href="Pictures/8caf61119ae834721c005ba5023c20cb.jpg" xlink:type="simple" xlink:show="embed" xlink:actuate="onLoad"/></draw:frame>výběr stran do pdf u veřejného díla v NDK</text:p></draw:text-box></draw:frame></text:p>
      <text:p text:style-name="Text_20_body">Poté, co máte vybrané strany označené, stačí kliknout na tlačítko <draw:frame draw:style-name="media" draw:name="11" text:anchor-type="as-char" draw:z-index="11" svg:width="2.6458333333333cm" svg:height="0.71395502645503cm"><draw:image xlink:href="Pictures/a033b76b8965e333674b4e69313fdc46.jpg" xlink:type="simple" xlink:show="embed" xlink:actuate="onLoad"/></draw:frame> a systém vytvoří PDF soubor, který si můžete uložit.
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 <text:span text:style-name="Strong_20_Emphasis">periodik</text:span> (noviny, časopisy) <text:span text:style-name="Strong_20_Emphasis">je možné najednou vytvořit PDF z aktuálně zobrazeného čísla</text:span>. </text:p><text:p text:style-name="Text_20_body">Pokud potřebujete získat PDF z více čísel, je nutné si tato čísla postupně otevřít a z každého si vygenerovat samostatné PDF.</text:p></table:table-cell></table:table-row></table:table></draw:text-box></draw:frame><draw:frame draw:style-name="media" draw:name="vytvoření PDF z veřejně přístupných časopisů a novin Legend" text:anchor-type="as-char" draw:z-index="0" svg:width="20.875625cm" style:rel-width="100%"><draw:text-box><text:p text:style-name="legendcenter"><draw:frame draw:style-name="media" draw:name="vytvoření PDF z veřejně přístupných časopisů a novin" text:anchor-type="as-char" draw:z-index="12" svg:width="20.875625cm" style:rel-width="100%" svg:height="13.043958333333cm" style:rel-height="scale"><draw:image xlink:href="Pictures/e816a6de261d0ba5cbab8438e454b593.jpg" xlink:type="simple" xlink:show="embed" xlink:actuate="onLoad"/></draw:frame>vytvoření PDF z veřejně přístupných časopisů a novin</text:p></draw:text-box></draw:frame></text:p>
      <text:p text:style-name="Text_20_body"><draw:frame draw:style-name="media" draw:name="vytvoření PDF z veřejně přístupných časopisů a novin Legend" text:anchor-type="as-char" draw:z-index="0" svg:width="20.955cm" style:rel-width="100%"><draw:text-box><text:p text:style-name="legendcenter"><draw:frame draw:style-name="media" draw:name="vytvoření PDF z veřejně přístupných časopisů a novin" text:anchor-type="as-char" draw:z-index="13" svg:width="20.955cm" style:rel-width="100%" svg:height="15.531041666667cm" style:rel-height="scale"><draw:image xlink:href="Pictures/0917999c51207939818511dbda1ff34c.jpg" xlink:type="simple" xlink:show="embed" xlink:actuate="onLoad"/></draw:frame>vytvoření PDF z veřejně přístupných časopisů a novin</text:p></draw:text-box></draw:frame></text:p>
      <text:p text:style-name="Text_20_body"><draw:frame draw:style-name="media" draw:name="vytvoření PDF z veřejně přístupných časopisů a novin Legend" text:anchor-type="as-char" draw:z-index="0" svg:width="20.955cm" style:rel-width="100%"><draw:text-box><text:p text:style-name="legendcenter"><draw:frame draw:style-name="media" draw:name="vytvoření PDF z veřejně přístupných časopisů a novin" text:anchor-type="as-char" draw:z-index="14" svg:width="20.955cm" style:rel-width="100%" svg:height="10.821458333333cm" style:rel-height="scale"><draw:image xlink:href="Pictures/706b470e4cefd878f257aaeb0c4e23e0.jpg" xlink:type="simple" xlink:show="embed" xlink:actuate="onLoad"/></draw:frame>vytvoření PDF z veřejně přístupných časopisů a novin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ulozeni_pdf_a_obrazku</dc:title>
  </office:meta>
</office:document-meta>
</file>