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ukladaji_se_udaje_o_mem_hledani"/><text:bookmark-start text:name="__RefHeading___ukladaji_se_udaje_o_mem_hledani_1"/><text:bookmark-start text:name="ukladaji_se_udaje_o_mem_hledani"/>Ukládají se údaje o mém hledání?<text:bookmark-end text:name="__RefHeading___ukladaji_se_udaje_o_mem_hledani_1"/><text:bookmark-end text:name="ukladaji_se_udaje_o_mem_hledani"/></text:h>
      <text:p text:style-name="Text_20_body">Údaje o vyhledávání v NDK-DNNT (tj. co konkrétně se hledalo v plném textu digitalizovaných děl) jsou ukládány do logů, z nichž se v pravidelných intervalech mažou.</text:p>
      <text:p text:style-name="Text_20_body">Pokud si prohlížíte dokumenty zpřístupňované jako díla nedostupná na trhu, pak se ukládá:</text:p>
      <text:list text:style-name="List_20_1" text:continue-numbering="false">
        <text:list-item>
          <text:p text:style-name="List_20_1_Content_First"> identifikace konkrétního zobrazeného dokumentu (jeho název, autor, PID)</text:p>
        </text:list-item>
        <text:list-item>
          <text:p text:style-name="List_20_1_Content"> identifikace uživatele (jeho ID včetně instituce, z níž pochází) </text:p>
        </text:list-item>
        <text:list-item>
          <text:p text:style-name="List_20_1_Content_Last"> datum a čas</text:p>
        </text:list-item>
      </text:list>
      <text:p text:style-name="Text_20_body">Tyto informace se zaznamenávají pro každou prohlíženou stránku, která patří do dokumentu v režimu děl nedostupných na trhu.</text:p>
      <text:p text:style-name="Text_20_body">Informace o zpracovávaných osobních údajích uvádějí <text:a xlink:type="simple" xlink:href="https://ndk.cz/img/podminky-zpristupneni.pdf" text:style-name="Internet_20_link" text:visited-style-name="Visited_20_Internet_20_Link">Všeobecné podmínky pro zpřístupnění služby NDK - DNNT</text:a> (část VIII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ukladaji_se_udaje_o_mem_hledani</dc:title>
  </office:meta>
</office:document-meta>
</file>