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3821b4b55ec38d6aeec83c86f4db30.jpg"/>
  <manifest:file-entry manifest:media-type="image/jpeg" manifest:full-path="Pictures/8a58158866bc83ed57a9a6858c015315.jpg"/>
  <manifest:file-entry manifest:media-type="image/jpeg" manifest:full-path="Pictures/4c5a6a508aaa64ee41c11a48b62c5f37.jpg"/>
  <manifest:file-entry manifest:media-type="image/jpeg" manifest:full-path="Pictures/d7fef80c46fe17aeae64191fcb9902ff.jpg"/>
  <manifest:file-entry manifest:media-type="image/jpeg" manifest:full-path="Pictures/150848eb325b4a1088d8a48df4b45fd3.jpg"/>
  <manifest:file-entry manifest:media-type="image/jpeg" manifest:full-path="Pictures/e0029ee13513015a33ccdc60ca5dce56.jpg"/>
  <manifest:file-entry manifest:media-type="image/jpeg" manifest:full-path="Pictures/fd7c3a28516365fe8df8562326159b26.jpg"/>
  <manifest:file-entry manifest:media-type="image/jpeg" manifest:full-path="Pictures/b306462433460b64ad080d3d7d415d73.jpg"/>
  <manifest:file-entry manifest:media-type="image/jpeg" manifest:full-path="Pictures/7fffda83d72f9796d483d430b560b852.jpg"/>
  <manifest:file-entry manifest:media-type="image/jpeg" manifest:full-path="Pictures/dfef7cc4a9345ccabcec3c3b8625a2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textove_prepisy_ocr"/><text:bookmark-start text:name="__RefHeading___textove_prepisy_ocr_1"/><text:bookmark-start text:name="textove_prepisy_ocr"/>Textové přepisy (OCR)<text:bookmark-end text:name="__RefHeading___textove_prepisy_ocr_1"/><text:bookmark-end text:name="textove_prepisy_ocr"/></text:h>
      <text:p text:style-name="Text_20_body"><text:line-break/></text:p>
      <text:h text:style-name="Heading_20_2" text:outline-level="2"><text:bookmark-start text:name="__RefHeading___mohu_ziskat_textovy_prepis_digitalizovane_stranky_2"/><text:bookmark-start text:name="mohu_ziskat_textovy_prepis_digitalizovane_stranky"/>Mohu získat textový přepis digitalizované stránky?<text:bookmark-end text:name="__RefHeading___mohu_ziskat_textovy_prepis_digitalizovane_stranky_2"/><text:bookmark-end text:name="mohu_ziskat_textovy_prepis_digitalizovane_stranky"/></text:h>
      <text:p text:style-name="Text_20_body"><text:span text:style-name="Strong_20_Emphasis">Bez omezení</text:span> si můžete <text:span text:style-name="Strong_20_Emphasis">zobrazit textový přepis u veřejných dokumentů</text:span>, a to vždy z aktuálně prohlížené stránky. Veřejné dokumenty poznáte tak, že se u nich nezobrazuje ikona zámečku nebo přeškrtnutého fotoaparátu. </text:p>
      <text:p text:style-name="Text_20_body"><text:span text:style-name="Strong_20_Emphasis">Není možné najednou zobrazit textový přepis více stran, celé kapitoly, celé knihy nebo celého čísla periodika.</text:span></text:p>
      <text:p text:style-name="Text_20_body">Ikonu pro zobrazení textového přepisu <draw:frame draw:style-name="media" draw:name="NDK - ikona textového přepisu (OCR) Legend" text:anchor-type="as-char" draw:z-index="0" svg:width="0.555625cm"><draw:text-box><text:p text:style-name="legendcenter"><draw:frame draw:style-name="media" draw:name="NDK - ikona textového přepisu (OCR)" text:anchor-type="as-char" draw:z-index="0" svg:width="0.555625cm" svg:height="0.635cm"><draw:image xlink:href="Pictures/553821b4b55ec38d6aeec83c86f4db30.jpg" xlink:type="simple" xlink:show="embed" xlink:actuate="onLoad"/></draw:frame>NDK - ikona textového přepisu (OCR)</text:p></draw:text-box></draw:frame> najdete u veřejných dokumentů v levém sloupci nad náhledy jednotlivých stran. </text:p>
      <text:p text:style-name="Text_20_body"><draw:frame draw:style-name="mediacenter" draw:name="NDK - umístění ikony pro zobrazení přepisu textu(OCR) Legend" text:anchor-type="paragraph" draw:z-index="0" svg:width="20.716875cm" style:rel-width="100%"><draw:text-box><text:p text:style-name="legendcenter"><draw:frame draw:style-name="mediacenter" draw:name="NDK - umístění ikony pro zobrazení přepisu textu(OCR)" text:anchor-type="paragraph" draw:z-index="1" svg:width="20.716875cm" style:rel-width="100%" svg:height="12.964583333333cm" style:rel-height="scale"><draw:image xlink:href="Pictures/8a58158866bc83ed57a9a6858c015315.jpg" xlink:type="simple" xlink:show="embed" xlink:actuate="onLoad"/></draw:frame>NDK - umístění ikony pro zobrazení přepisu textu(OCR)</text:p></draw:text-box></draw:frame></text:p>
      <text:p text:style-name="Text_20_body"><text:line-break/>
Po kliknutí na ikonu <draw:frame draw:style-name="media" draw:name="NDK - ikona textového přepisu (OCR) Legend" text:anchor-type="as-char" draw:z-index="0" svg:width="0.47625cm"><draw:text-box><text:p text:style-name="legendcenter"><draw:frame draw:style-name="media" draw:name="NDK - ikona textového přepisu (OCR)" text:anchor-type="as-char" draw:z-index="2" svg:width="0.47625cm" svg:height="0.54428571428571cm"><draw:image xlink:href="Pictures/553821b4b55ec38d6aeec83c86f4db30.jpg" xlink:type="simple" xlink:show="embed" xlink:actuate="onLoad"/></draw:frame>NDK - ikona textového přepisu (OCR)</text:p></draw:text-box></draw:frame> se ve spodní polovině obrazovky otevře okno s textovým přepisem dané stránky z prohlíženého dokumentu. </text:p>
      <text:p text:style-name="Text_20_body"><draw:frame draw:style-name="mediacenter" draw:name="NDK - přepis textu(OCR) Legend" text:anchor-type="paragraph" draw:z-index="0" svg:width="20.663958333333cm" style:rel-width="100%"><draw:text-box><text:p text:style-name="legendcenter"><draw:frame draw:style-name="mediacenter" draw:name="NDK - přepis textu(OCR)" text:anchor-type="paragraph" draw:z-index="3" svg:width="20.663958333333cm" style:rel-width="100%" svg:height="16.906875cm" style:rel-height="scale"><draw:image xlink:href="Pictures/4c5a6a508aaa64ee41c11a48b62c5f37.jpg" xlink:type="simple" xlink:show="embed" xlink:actuate="onLoad"/></draw:frame>NDK - přepis textu(OCR)</text:p></draw:text-box></draw:frame></text:p>
      <text:p text:style-name="Text_20_body"><text:line-break/>
Tento textový přepis si můžete označit myší a zkopírovat např. do textového editoru. 
Součástí textového přepisu je i citace konkrétní stránky z prohlíženého dokumentu. </text:p>
      <text:p text:style-name="Text_20_body">Pokud byste chtěli takto získané textové přepisy <text:a xlink:type="simple" xlink:href="https://prirucky.ipk.nkp.cz/ndk/mohu_pouzit_pdf_jpg_prepisy_textu_z_verejnych_del" text:style-name="Internet_20_link" text:visited-style-name="Visited_20_Internet_20_Link">použít např. ve své seminární, bakalářské, diplomové atd. práci</text:a>, vždy je potřeba použitý text <text:a xlink:type="simple" xlink:href="https://prirucky.ipk.nkp.cz/ndk/citovani" text:style-name="Internet_20_link" text:visited-style-name="Visited_20_Internet_20_Link">citovat</text:a>. 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extový přepis</text:span> digitalizovaných stránek vzniká strojově pomocí OCR, <text:span text:style-name="Strong_20_Emphasis">může tedy obsahovat i překlepy a špatně interpretované znaky</text:span>.</text:p></table:table-cell></table:table-row></table:table></draw:text-box></draw:frame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Pro část digitalizovaných dokumentů nemusí být textový přepis k dispozici.</text:span> <text:line-break/>
V takovém případě se po kliknutí na <draw:frame draw:style-name="media" draw:name="NDK - ikona textového přepisu (OCR) Legend" text:anchor-type="as-char" draw:z-index="0" svg:width="0.47625cm"><draw:text-box><text:p text:style-name="legendcenter"><draw:frame draw:style-name="media" draw:name="NDK - ikona textového přepisu (OCR)" text:anchor-type="as-char" draw:z-index="4" svg:width="0.47625cm" svg:height="0.54428571428571cm"><draw:image xlink:href="Pictures/553821b4b55ec38d6aeec83c86f4db30.jpg" xlink:type="simple" xlink:show="embed" xlink:actuate="onLoad"/></draw:frame>NDK - ikona textového přepisu (OCR)</text:p></draw:text-box></draw:frame> zobrazí jen citace konkrétní otevřené stránky knihy, časopisu atd.</text:p></table:table-cell></table:table-row></table:table></draw:text-box></draw:frame><draw:frame draw:style-name="mediacenter" draw:name="NDK - OCR není k dispozici Legend" text:anchor-type="paragraph" draw:z-index="0" svg:width="16.007291666667cm"><draw:text-box><text:p text:style-name="legendcenter"><draw:frame draw:style-name="mediacenter" draw:name="NDK - OCR není k dispozici" text:anchor-type="paragraph" draw:z-index="5" svg:width="16.007291666667cm" svg:height="13.678958333333cm"><draw:image xlink:href="Pictures/d7fef80c46fe17aeae64191fcb9902ff.jpg" xlink:type="simple" xlink:show="embed" xlink:actuate="onLoad"/></draw:frame>NDK - OCR není k dispozici</text:p></draw:text-box></draw:frame></text:p>
      <text:p text:style-name="Text_20_body"><text:line-break/>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U neveřejných dokumentů a děl v režimu DNNT je zobrazování textového přepisu zakázáno.</text:span></text:p><text:p text:style-name="Text_20_body">Příslušná ikona se tak u dokumentů vůbec nenabízí (viz následující obrázek).</text:p></table:table-cell></table:table-row></table:table></draw:text-box></draw:frame>Dílo nedostupné na trhu:
<draw:frame draw:style-name="media" draw:name="NDK - dílo nedostupné na trhu, chybějící ikony Legend" text:anchor-type="as-char" draw:z-index="0" svg:width="20.187708333333cm" style:rel-width="100%"><draw:text-box><text:p text:style-name="legendcenter"><draw:frame draw:style-name="media" draw:name="NDK - dílo nedostupné na trhu, chybějící ikony" text:anchor-type="as-char" draw:z-index="6" svg:width="20.187708333333cm" style:rel-width="100%" svg:height="13.043958333333cm" style:rel-height="scale"><draw:image xlink:href="Pictures/150848eb325b4a1088d8a48df4b45fd3.jpg" xlink:type="simple" xlink:show="embed" xlink:actuate="onLoad"/></draw:frame>NDK - dílo nedostupné na trhu, chybějící ikony</text:p></draw:text-box></draw:frame></text:p>
      <text:p text:style-name="Text_20_body">Neveřejné dílo:
<draw:frame draw:style-name="media" draw:name="NDK - neveřejné dílo, chybějící ikony Legend" text:anchor-type="as-char" draw:z-index="0" svg:width="20.399375cm" style:rel-width="100%"><draw:text-box><text:p text:style-name="legendcenter"><draw:frame draw:style-name="media" draw:name="NDK - neveřejné dílo, chybějící ikony" text:anchor-type="as-char" draw:z-index="7" svg:width="20.399375cm" style:rel-width="100%" svg:height="12.938125cm" style:rel-height="scale"><draw:image xlink:href="Pictures/e0029ee13513015a33ccdc60ca5dce56.jpg" xlink:type="simple" xlink:show="embed" xlink:actuate="onLoad"/></draw:frame>NDK - neveřejné dílo, chybějící ikony</text:p></draw:text-box></draw:frame>
<text:line-break/>
<text:line-break/>
<text:line-break/></text:p>
      <text:h text:style-name="Heading_20_2" text:outline-level="2"><text:bookmark-start text:name="__RefHeading___mohu_vybrat_cast_textu_primo_ze_zobrazene_digitalizovane_stranky_3"/><text:bookmark-start text:name="mohu_vybrat_cast_textu_primo_ze_zobrazene_digitalizovane_stranky"/>Mohu vybrat část textu přímo ze zobrazené digitalizované stránky?<text:bookmark-end text:name="__RefHeading___mohu_vybrat_cast_textu_primo_ze_zobrazene_digitalizovane_stranky_3"/><text:bookmark-end text:name="mohu_vybrat_cast_textu_primo_ze_zobrazene_digitalizovane_stranky"/></text:h>
      <text:p text:style-name="Text_20_body">Ano, <text:span text:style-name="Strong_20_Emphasis">tato funkce je</text:span> však <text:span text:style-name="Strong_20_Emphasis">k dispozici jen u veřejných dokumentů</text:span>. Veřejné dokumenty poznáte tak, že se u nich nezobrazuje ikona zámečku nebo přeškrtnutého fotoaparátu.</text:p>
      <text:p text:style-name="Text_20_body">Pro označení části textu, kterou si chcete z digitalizované stránky získat, slouží ikona <draw:frame draw:style-name="media" draw:name="NDK - vybrat text Legend" text:anchor-type="as-char" draw:z-index="0" svg:width="0.396875cm"><draw:text-box><text:p text:style-name="legendcenter"><draw:frame draw:style-name="media" draw:name="NDK - vybrat text" text:anchor-type="as-char" draw:z-index="8" svg:width="0.396875cm" svg:height="0.68350694444444cm"><draw:image xlink:href="Pictures/fd7c3a28516365fe8df8562326159b26.jpg" xlink:type="simple" xlink:show="embed" xlink:actuate="onLoad"/></draw:frame>NDK - vybrat text</text:p></draw:text-box></draw:frame> (Vybrat text).  U veřejných děl ji najdete u zobrazené stránky vždy ve spodní liště.</text:p>
      <text:p text:style-name="Text_20_body"><draw:frame draw:style-name="media" draw:name="NDK - přepis textu Legend" text:anchor-type="as-char" draw:z-index="0" svg:width="21.642916666667cm" style:rel-width="100%"><draw:text-box><text:p text:style-name="legendcenter"><draw:frame draw:style-name="media" draw:name="NDK - přepis textu" text:anchor-type="as-char" draw:z-index="9" svg:width="21.642916666667cm" style:rel-width="100%" svg:height="15.24cm" style:rel-height="scale"><draw:image xlink:href="Pictures/b306462433460b64ad080d3d7d415d73.jpg" xlink:type="simple" xlink:show="embed" xlink:actuate="onLoad"/></draw:frame>NDK - přepis textu</text:p></draw:text-box></draw:frame></text:p>
      <text:p text:style-name="Text_20_body"><text:line-break/>
Po kliknutí na ikonu <draw:frame draw:style-name="media" draw:name="NDK - vybrat text Legend" text:anchor-type="as-char" draw:z-index="0" svg:width="0.396875cm"><draw:text-box><text:p text:style-name="legendcenter"><draw:frame draw:style-name="media" draw:name="NDK - vybrat text" text:anchor-type="as-char" draw:z-index="10" svg:width="0.396875cm" svg:height="0.68350694444444cm"><draw:image xlink:href="Pictures/fd7c3a28516365fe8df8562326159b26.jpg" xlink:type="simple" xlink:show="embed" xlink:actuate="onLoad"/></draw:frame>NDK - vybrat text</text:p></draw:text-box></draw:frame> označte pomocí myši v digitalizované stránce tu část, jejíž přepis chcete získat. </text:p>
      <text:p text:style-name="Text_20_body">Označený text se zobrazí ve spodní části obrazovky. </text:p>
      <text:p text:style-name="Text_20_body"><draw:frame draw:style-name="media" draw:name="NDK - ukázka přepisu textu Legend" text:anchor-type="as-char" draw:z-index="0" svg:width="16.430625cm"><draw:text-box><text:p text:style-name="legendcenter"><draw:frame draw:style-name="media" draw:name="NDK - ukázka přepisu textu" text:anchor-type="as-char" draw:z-index="11" svg:width="16.430625cm" svg:height="13.705416666667cm"><draw:image xlink:href="Pictures/7fffda83d72f9796d483d430b560b852.jpg" xlink:type="simple" xlink:show="embed" xlink:actuate="onLoad"/></draw:frame>NDK - ukázka přepisu textu</text:p></draw:text-box></draw:frame></text:p>
      <text:p text:style-name="Text_20_body"><text:line-break/>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span text:style-name="Strong_20_Emphasis">Text vzniklá strojově</text:span> pomocí OCR, <text:span text:style-name="Strong_20_Emphasis">může tedy obsahovat i překlepy a špatně interpretované znaky</text:span>.</text:p></table:table-cell></table:table-row></table:table></draw:text-box></draw:frame><text:line-break/></text:p>
      <text:p text:style-name="Text_20_body">Podmínkou dostupnosti této funkce je určitá kombinace technických parametrů. <text:span text:style-name="Strong_20_Emphasis">V NDK tak existují i dokumenty, u nichž si vybranou část stránky označit nemůžete.</text:span></text:p>
      <text:p text:style-name="Text_20_body">V těchto případech se při pokusu o označení části stránky zobrazí následující upozornění:
<draw:frame draw:style-name="media" draw:name="Nelze přepsat vybranou část stránky Legend" text:anchor-type="as-char" draw:z-index="0" svg:width="12.805833333333cm"><draw:text-box><text:p text:style-name="legendcenter"><draw:frame draw:style-name="media" draw:name="Nelze přepsat vybranou část stránky" text:anchor-type="as-char" draw:z-index="12" svg:width="12.805833333333cm" svg:height="4.4979166666667cm"><draw:image xlink:href="Pictures/dfef7cc4a9345ccabcec3c3b8625a2d4.jpg" xlink:type="simple" xlink:show="embed" xlink:actuate="onLoad"/></draw:frame>Nelze přepsat vybranou část stránky</text:p></draw:text-box></draw:frame><text:line-break/></text:p>
      <text:p text:style-name="Text_20_body"><text:line-break/>
<text:span text:style-name="Strong_20_Emphasis">Jako alternativu můžete</text:span> v této situaci <text:span text:style-name="Strong_20_Emphasis">vyzkoušet funkci <text:a xlink:type="simple" xlink:href="#__RefHeading___mohu_ziskat_textovy_prepis_digitalizovane_stranky_2" text:style-name="Local_20_link" text:visited-style-name="Visited_20_Local_20_Link">Textový přepis stránky</text:a></text:span> <draw:frame draw:style-name="media" draw:name="NDK - textový přepis (OCR) Legend" text:anchor-type="as-char" draw:z-index="0" svg:width="0.555625cm"><draw:text-box><text:p text:style-name="legendcenter"><draw:frame draw:style-name="media" draw:name="NDK - textový přepis (OCR)" text:anchor-type="as-char" draw:z-index="13" svg:width="0.555625cm" svg:height="0.635cm"><draw:image xlink:href="Pictures/553821b4b55ec38d6aeec83c86f4db30.jpg" xlink:type="simple" xlink:show="embed" xlink:actuate="onLoad"/></draw:frame>NDK - textový přepis (OCR)</text:p></draw:text-box></draw:frame>, zobrazit si přepis celé stránky a z ní si příslušnou pasáž vybrat.</text:p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span text:style-name="Strong_20_Emphasis">U neveřejných dokumentů a děl nedostupných na trhu je služba Vybrat text zakázána</text:span> a příslušná ikona <draw:frame draw:style-name="media" draw:name="NDK - vybrat text Legend" text:anchor-type="as-char" draw:z-index="0" svg:width="0.396875cm"><draw:text-box><text:p text:style-name="legendcenter"><draw:frame draw:style-name="media" draw:name="NDK - vybrat text" text:anchor-type="as-char" draw:z-index="14" svg:width="0.396875cm" svg:height="0.68350694444444cm"><draw:image xlink:href="Pictures/fd7c3a28516365fe8df8562326159b26.jpg" xlink:type="simple" xlink:show="embed" xlink:actuate="onLoad"/></draw:frame>NDK - vybrat text</text:p></draw:text-box></draw:frame> (Vybrat text) se tak vůbec nenabízí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textove_prepisy_ocr</dc:title>
  </office:meta>
</office:document-meta>
</file>