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13fd2f290bfe90c63eb52dad19a357f.jpg"/>
  <manifest:file-entry manifest:media-type="image/jpeg" manifest:full-path="Pictures/51ab9f20383578e6c44dde8960b4fc0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dk:pristup_k_dilum_nedostupnym_na_trhu_v_ndk"/><text:bookmark-start text:name="__RefHeading___pristup_k_dilum_nedostupnym_na_trhu_v_ndk_1"/><text:bookmark-start text:name="pristup_k_dilum_nedostupnym_na_trhu_v_ndk"/>Přístup k dílům nedostupným na trhu v NDK<text:bookmark-end text:name="__RefHeading___pristup_k_dilum_nedostupnym_na_trhu_v_ndk_1"/><text:bookmark-end text:name="pristup_k_dilum_nedostupnym_na_trhu_v_ndk"/></text:h>
      <text:p text:style-name="Text_20_body"><text:line-break/></text:p>
      <text:h text:style-name="Heading_20_2" text:outline-level="2"><text:bookmark-start text:name="__RefHeading___mohu_dila_nedostupna_na_trhu_vyuzivat_i_ve_sve_knihovne_2"/><text:bookmark-start text:name="mohu_dila_nedostupna_na_trhu_vyuzivat_i_ve_sve_knihovne"/>Mohu díla nedostupná na trhu využívat i ve své knihovně?<text:bookmark-end text:name="__RefHeading___mohu_dila_nedostupna_na_trhu_vyuzivat_i_ve_sve_knihovne_2"/><text:bookmark-end text:name="mohu_dila_nedostupna_na_trhu_vyuzivat_i_ve_sve_knihovne"/></text:h>
      <text:p text:style-name="Text_20_body">Ve vybraných knihovnách již můžete získat přístup ke všem knihám, novinám a časopisům, které v NDK patří mezi díla nedostupná na trhu. </text:p>
      <text:p text:style-name="Text_20_body">Některé titulu označené jako díla nedostupná na trhu jsou zároveň přístupná právě pouze z knihoven a z domova se k nim nedostane ani po přihlášení do NDK.</text:p>
      <text:p text:style-name="Text_20_body">Zpřístupňování děl nedostupných na trhu se v knihovnách postupně rozbíhá. Pro využívání děl nedostupných na trhu jsou v těchto knihovnách zpravidla určeny konkrétní počítače. V přehledu <text:a xlink:type="simple" xlink:href="https://ndk.cz/knihinst" text:style-name="Internet_20_link" text:visited-style-name="Visited_20_Internet_20_Link">knihoven</text:a> ve sloupci „Terminálový přístup“ si nejprve ověřte, jestli vaše knihovna tuto službu již nabízí. </text:p>
      <text:p text:style-name="Text_20_body"><text:line-break/></text:p>
      <text:h text:style-name="Heading_20_2" text:outline-level="2"><text:bookmark-start text:name="__RefHeading___mohu_dila_nedostupna_na_trhu_vyuzit_v_ndk_i_z_domova_3"/><text:bookmark-start text:name="mohu_dila_nedostupna_na_trhu_vyuzit_v_ndk_i_z_domova"/>Mohu díla nedostupná na trhu využít v NDK i z domova?<text:bookmark-end text:name="__RefHeading___mohu_dila_nedostupna_na_trhu_vyuzit_v_ndk_i_z_domova_3"/><text:bookmark-end text:name="mohu_dila_nedostupna_na_trhu_vyuzit_v_ndk_i_z_domova"/></text:h>
      <text:p text:style-name="Text_20_body">Ano, k velké části děl nedostupných na trhu se dostanete i mimo knihovnu - z domova, ze školy, z práce… </text:p>
      <text:p text:style-name="Text_20_body">Pouze je nutné, abyste měli platný čtenářský průkaz některé z <text:a xlink:type="simple" xlink:href="https://ndk.cz/knihinst" text:style-name="Internet_20_link" text:visited-style-name="Visited_20_Internet_20_Link">knihoven</text:a>, která již uzavřela s NK ČR smlouvu pro přístup do NDK. </text:p>
      <text:p text:style-name="Text_20_body">Podmínkou úspěšného <text:a xlink:type="simple" xlink:href="https://prirucky.ipk.nkp.cz/ndk/jak_se_prihlasim" text:style-name="Internet_20_link" text:visited-style-name="Visited_20_Internet_20_Link">přihlášení se do NDK</text:a> účtem vaší knihovny také je, aby s tímto účtem nebyly v dané knihovně spojeny nějaké přestupky (např. neprodloužená registrace, neprodloužené výpůjčky, nezaplacené zpozdné).</text:p>
      <text:p text:style-name="Text_20_body">Nezbytné je i potvrzení souhlasu s <text:a xlink:type="simple" xlink:href="https://ndk.cz/img/podminky-zpristupneni.pdf" text:style-name="Internet_20_link" text:visited-style-name="Visited_20_Internet_20_Link">podmínkami zpřístupnění</text:a>.</text:p>
      <text:p text:style-name="Text_20_body"><text:line-break/>
<text:line-break/></text:p>
      <text:h text:style-name="Heading_20_2" text:outline-level="2"><text:bookmark-start text:name="__RefHeading___prihlaseni_do_ndk_4"/><text:bookmark-start text:name="prihlaseni_do_ndk"/>Přihlášení do NDK<text:bookmark-end text:name="__RefHeading___prihlaseni_do_ndk_4"/><text:bookmark-end text:name="prihlaseni_do_ndk"/></text:h>
      <text:p text:style-name="Text_20_body">Přihlásit se můžete na adrese <text:a xlink:type="simple" xlink:href="https://ndk.cz" text:style-name="Internet_20_link" text:visited-style-name="Visited_20_Internet_20_Link">https://ndk.cz</text:a> (odkaz Přihlásit naleznete v pravém horním rohu) nebo přímo na <text:a xlink:type="simple" xlink:href="https://ndk.cz/podminky-zpristupneni" text:style-name="Internet_20_link" text:visited-style-name="Visited_20_Internet_20_Link">zde</text:a>. </text:p>
      <text:p text:style-name="Text_20_body"><text:span text:style-name="Strong_20_Emphasis">Pro přihlášení</text:span> potřebujete <text:span text:style-name="Strong_20_Emphasis">platný čtenářský průkaz</text:span> některé z <text:a xlink:type="simple" xlink:href="https://ndk.cz/knihinst" text:style-name="Internet_20_link" text:visited-style-name="Visited_20_Internet_20_Link">knihoven</text:a>, která již s NK ČR uzavřela smlouvu.</text:p>
      <text:p text:style-name="Text_20_body">Důležité také je, aby se čtenářským průkazem nebyly v dané knihovně spojeny nějaké přestupky (např. neprodloužená registrace, neprodloužené výpůjčky, nezaplacené zpozdné).
<text:line-break/></text:p>
      <text:h text:style-name="Heading_20_3" text:outline-level="3"><text:bookmark-start text:name="__RefHeading___ndk_nabizi_prihlaseni_prostrednictvim_5"/><text:bookmark-start text:name="ndk_nabizi_prihlaseni_prostrednictvim"/>NDK nabízí přihlášení prostřednictvím<text:bookmark-end text:name="__RefHeading___ndk_nabizi_prihlaseni_prostrednictvim_5"/><text:bookmark-end text:name="ndk_nabizi_prihlaseni_prostrednictvim"/></text:h>
      <text:list text:style-name="List_20_1" text:continue-numbering="false">
        <text:list-item>
          <text:p text:style-name="List_20_1_Content_First"> <text:a xlink:type="simple" xlink:href="https://ndk.cz/faq#A" text:style-name="Internet_20_link" text:visited-style-name="Visited_20_Internet_20_Link">eduID</text:a></text:p>
        </text:list-item>
        <text:list-item>
          <text:p text:style-name="List_20_1_Content_Last"> <text:a xlink:type="simple" xlink:href="https://ndk.cz/faq#B" text:style-name="Internet_20_link" text:visited-style-name="Visited_20_Internet_20_Link">identit Národní digitální knihovny</text:a> (ID NDK)</text:p>
        </text:list-item>
      </text:list>
      <text:p text:style-name="Text_20_body">V přehledu <text:a xlink:type="simple" xlink:href="https://ndk.cz/knihinst" text:style-name="Internet_20_link" text:visited-style-name="Visited_20_Internet_20_Link">knihoven</text:a> je uvedeno, kterou variantu mají čtenáři zvolit.</text:p>
      <text:p text:style-name="Text_20_body">Během přihlášení je také nutné zaškrtnout, že souhlasíte s <text:a xlink:type="simple" xlink:href="https://ndk.cz/vseobecne-podminky" text:style-name="Internet_20_link" text:visited-style-name="Visited_20_Internet_20_Link">podmínkami zpřístupnění</text:a>.</text:p>
      <text:p text:style-name="Text_20_body"><draw:frame draw:style-name="mediacenter" draw:name="Přihlašování do NDK Legend" text:anchor-type="paragraph" draw:z-index="0" svg:width="29.580416666667cm" style:rel-width="100%"><draw:text-box><text:p text:style-name="legendcenter"><draw:frame draw:style-name="mediacenter" draw:name="Přihlašování do NDK" text:anchor-type="paragraph" draw:z-index="0" svg:width="29.580416666667cm" style:rel-width="100%" svg:height="16.880416666667cm" style:rel-height="scale"><draw:image xlink:href="Pictures/913fd2f290bfe90c63eb52dad19a357f.jpg" xlink:type="simple" xlink:show="embed" xlink:actuate="onLoad"/></draw:frame>Přihlašování do NDK</text:p></draw:text-box></draw:frame></text:p>
      <text:p text:style-name="Text_20_body"><text:span text:style-name="Strong_20_Emphasis">Po úspěšném přihlášení již můžete v NDK využívat i díla nedostupná na trhu.</text:span>
<text:line-break/>
<text:line-break/></text:p>
      <text:h text:style-name="Heading_20_2" text:outline-level="2"><text:bookmark-start text:name="__RefHeading___plati_se_za_pristup_do_ndk_6"/><text:bookmark-start text:name="plati_se_za_pristup_do_ndk"/>Platí se za přístup do NDK?<text:bookmark-end text:name="__RefHeading___plati_se_za_pristup_do_ndk_6"/><text:bookmark-end text:name="plati_se_za_pristup_do_ndk"/></text:h>
      <text:p text:style-name="Text_20_body"><text:span text:style-name="Strong_20_Emphasis">Přístup k dílům nedostupným na trhu v NDK je zdarma.</text:span></text:p>
      <text:p text:style-name="Text_20_body">S poplatky může být spojeno vystavení či obnovení čtenářského průkazu, na jehož základě v NDK přistupujete mimo knihovnu k dílům nedostupným na trhu. Tyto poplatky určuje ceník konkrétní knihovny, v níž jste registrováni nebo se chcete registrovat.</text:p>
      <text:p text:style-name="Text_20_body">Přehled <text:a xlink:type="simple" xlink:href="https://ndk.cz/knihinst" text:style-name="Internet_20_link" text:visited-style-name="Visited_20_Internet_20_Link">knihoven</text:a>, jejichž registrovaní uživatelé mají v NDK přístup do děl nedostupných na trhu z počítačů mimo síť své knihovny.
<text:line-break/>
<text:line-break/></text:p>
      <text:h text:style-name="Heading_20_2" text:outline-level="2"><text:bookmark-start text:name="__RefHeading___musim_neco_instalovat_na_pocitac_7"/><text:bookmark-start text:name="musim_neco_instalovat_na_pocitac"/>Musím něco instalovat na počítač?<text:bookmark-end text:name="__RefHeading___musim_neco_instalovat_na_pocitac_7"/><text:bookmark-end text:name="musim_neco_instalovat_na_pocitac"/></text:h>
      <text:p text:style-name="Text_20_body">Pro přístup k NDK mimo knihovnu (z domova, ze školy, z práce…) potřebujete pouze:</text:p>
      <text:list text:style-name="List_20_1" text:continue-numbering="false">
        <text:list-item>
          <text:p text:style-name="List_20_1_Content_First"> zařízení s připojením k internetu (stolní počítač, notebook, tablet, telefon…) </text:p>
        </text:list-item>
        <text:list-item>
          <text:p text:style-name="List_20_1_Content"> aktualizovaný a podporovaný prohlížeč </text:p>
        </text:list-item>
        <text:list-item>
          <text:p text:style-name="List_20_1_Content_Last"> platný čtenářský průkaz či příslušnost k některé z <text:a xlink:type="simple" xlink:href="https://ndk.cz/knihinst" text:style-name="Internet_20_link" text:visited-style-name="Visited_20_Internet_20_Link">knihoven</text:a>, která již uzavřela s NK ČR smlouvu - <text:a xlink:type="simple" xlink:href="#__RefHeading___prihlaseni_do_ndk_4" text:style-name="Local_20_link" text:visited-style-name="Visited_20_Local_20_Link">informace k přihlašování</text:a></text:p>
        </text:list-item>
      </text:list>
      <text:p text:style-name="Text_20_body">Pro využívání NDK není potřeba na vaše zařízení instalovat žádné další doplňky či aplikace.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V NDK není podporován prohlížeč Internet Explorer. </text:p><text:p text:style-name="Text_20_body">Při používání tohoto prohlížeče mohou být např. některá tlačítka neaktivní a některé funkce nemusí být k dispozici.</text:p></table:table-cell></table:table-row></table:table></draw:text-box></draw:frame><text:line-break/></text:p>
      <text:h text:style-name="Heading_20_2" text:outline-level="2"><text:bookmark-start text:name="__RefHeading___ukladaji_se_udaje_o_mem_hledani_8"/><text:bookmark-start text:name="ukladaji_se_udaje_o_mem_hledani"/>Ukládají se údaje o mém hledání?<text:bookmark-end text:name="__RefHeading___ukladaji_se_udaje_o_mem_hledani_8"/><text:bookmark-end text:name="ukladaji_se_udaje_o_mem_hledani"/></text:h>
      <text:p text:style-name="Text_20_body">Údaje o vyhledávání v NDK (tj. co konkrétně se hledalo v plném textu digitalizovaných děl) jsou ukládány do logů, z nichž se v pravidelných intervalech mažou.</text:p>
      <text:p text:style-name="Text_20_body">Pokud si prohlížíte dokumenty zpřístupňované jako díla nedostupná na trhu, pak se ukládá:</text:p>
      <text:list text:style-name="List_20_1" text:continue-numbering="false">
        <text:list-item>
          <text:p text:style-name="List_20_1_Content_First"> identifikace konkrétního zobrazeného dokumentu (jeho název, autor, PID)</text:p>
        </text:list-item>
        <text:list-item>
          <text:p text:style-name="List_20_1_Content"> identifikace uživatele (jeho ID včetně instituce, z níž pochází) </text:p>
        </text:list-item>
        <text:list-item>
          <text:p text:style-name="List_20_1_Content_Last"> datum a čas</text:p>
        </text:list-item>
      </text:list>
      <text:p text:style-name="Text_20_body">Tyto informace se zaznamenávají pro každou prohlíženou stránku, která patří do dokumentu v režimu děl nedostupných na trhu.</text:p>
      <text:p text:style-name="Text_20_body">Informace o zpracovávaných osobních údajích uvádějí <text:a xlink:type="simple" xlink:href="https://ndk.cz/img/podminky-zpristupneni.pdf" text:style-name="Internet_20_link" text:visited-style-name="Visited_20_Internet_20_Link">Všeobecné podmínky pro zpřístupnění služby NDK - DNNT</text:a> (část VIII).
<text:line-break/>
<text:line-break/></text:p>
      <text:h text:style-name="Heading_20_2" text:outline-level="2"><text:bookmark-start text:name="__RefHeading___moje_knihovna_pristup_nenabizi_9"/><text:bookmark-start text:name="moje_knihovna_pristup_nenabizi"/>Moje knihovna přístup nenabízí<text:bookmark-end text:name="__RefHeading___moje_knihovna_pristup_nenabizi_9"/><text:bookmark-end text:name="moje_knihovna_pristup_nenabizi"/></text:h>
      <text:p text:style-name="Text_20_body">Pokud chcete využít v Národní digitální knihovně díla nedostupná na trhu (DNNT) a vaše knihovna zatím přístup do této části NDK nenabízí, máte několik možnosti:</text:p>
      <text:list text:style-name="List_20_1" text:continue-numbering="false">
        <text:list-item>
          <text:p text:style-name="List_20_1_Content_First"> obraťte se na svoji knihovnu s dotazem, zda neplánuje zapojení do NDK pro přístup k dílům nedostupným na trhu</text:p>
        </text:list-item>
        <text:list-item>
          <text:p text:style-name="List_20_1_Content_Last"> registrujte se v některé z knihoven, která již přístup do děl nedostupných na trhu v NDK svým uživatelům umožňuje - viz seznam spolupracujících <text:a xlink:type="simple" xlink:href="https://ndk.cz/knihinst" text:style-name="Internet_20_link" text:visited-style-name="Visited_20_Internet_20_Link">knihoven</text:a></text:p>
        </text:list-item>
      </text:list>
      <text:p text:style-name="Text_20_body">Pro knihovny je postup zapojení do NDK popsán na <text:a xlink:type="simple" xlink:href="https://dnnt.nkp.cz/knihovny.html#JakSeZapojit" text:style-name="Internet_20_link" text:visited-style-name="Visited_20_Internet_20_Link">stránkách věnovaných dílům nedostupným na trhu (DNNT)</text:a>.</text:p>
      <text:p text:style-name="Text_20_body"><text:line-break/></text:p>
      <text:h text:style-name="Heading_20_2" text:outline-level="2"><text:bookmark-start text:name="__RefHeading___ochranne_prvky_u_del_nedostupnych_na_trhu_10"/><text:bookmark-start text:name="ochranne_prvky_u_del_nedostupnych_na_trhu"/>Ochranné prvky u děl nedostupných na trhu<text:bookmark-end text:name="__RefHeading___ochranne_prvky_u_del_nedostupnych_na_trhu_10"/><text:bookmark-end text:name="ochranne_prvky_u_del_nedostupnych_na_trhu"/></text:h>
      <text:p text:style-name="Text_20_body">Proužek s vybranými informacemi se v NDK používá jako ochranný prvek proti možnému zneužití dokumentů, které patří mezi díla nedostupná na trhu.</text:p>
      <text:p text:style-name="Text_20_body">Aplikovaný je u každé zobrazené stránky pocházející z díla nedostupného na trhu. </text:p>
      <text:p text:style-name="Text_20_body">Ochranný proužek obsahuje :</text:p>
      <text:list text:style-name="List_20_1" text:continue-numbering="false">
        <text:list-item>
          <text:p text:style-name="List_20_1_Content_First"> ID uživatele z knihovního systému jeho knihovny</text:p>
        </text:list-item>
        <text:list-item>
          <text:p text:style-name="List_20_1_Content"> zkratku příslušné knihovny </text:p>
        </text:list-item>
        <text:list-item>
          <text:p text:style-name="List_20_1_Content_Last"> aktuální datum</text:p>
        </text:list-item>
      </text:list>
      <text:p text:style-name="Text_20_body">Na veřejná díla, která jsou v NDK přístupná bez omezení, se ochranný proužek neaplikuje.</text:p>
      <text:p text:style-name="Text_20_body"><draw:frame draw:style-name="media" draw:name="NDK - ochranný prvek u díla nedostupného na trhu Legend" text:anchor-type="as-char" draw:z-index="0" svg:width="21.166666666667cm" style:rel-width="100%"><draw:text-box><text:p text:style-name="legendcenter"><draw:frame draw:style-name="media" draw:name="NDK - ochranný prvek u díla nedostupného na trhu" text:anchor-type="as-char" draw:z-index="1" svg:width="21.166666666667cm" style:rel-width="100%" svg:height="8.4402083333333cm" style:rel-height="scale"><draw:image xlink:href="Pictures/51ab9f20383578e6c44dde8960b4fc02.jpg" xlink:type="simple" xlink:show="embed" xlink:actuate="onLoad"/></draw:frame>NDK - ochranný prvek u díla nedostupného na trhu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pristup_k_dilum_nedostupnym_na_trhu_v_ndk</dc:title>
  </office:meta>
</office:document-meta>
</file>