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3fd2f290bfe90c63eb52dad19a35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pristup_do_ndk_a_prihlaseni"/><text:bookmark-start text:name="__RefHeading___pristup_do_ndk_a_prihlaseni_1"/><text:bookmark-start text:name="pristup_do_ndk_a_prihlaseni"/>Přístup do NDK a přihlášení<text:bookmark-end text:name="__RefHeading___pristup_do_ndk_a_prihlaseni_1"/><text:bookmark-end text:name="pristup_do_ndk_a_prihlaseni"/></text:h>
      <text:p text:style-name="Text_20_body"><text:line-break/></text:p>
      <text:h text:style-name="Heading_20_2" text:outline-level="2"><text:bookmark-start text:name="__RefHeading___je_obsah_ndk_pristupny_bez_omezeni_2"/><text:bookmark-start text:name="je_obsah_ndk_pristupny_bez_omezeni"/>Je obsah NDK přístupný bez omezení?<text:bookmark-end text:name="__RefHeading___je_obsah_ndk_pristupny_bez_omezeni_2"/><text:bookmark-end text:name="je_obsah_ndk_pristupny_bez_omezeni"/></text:h>
      <text:p text:style-name="Text_20_body"><text:span text:style-name="Strong_20_Emphasis">Volně je v <text:a xlink:type="simple" xlink:href="https://ndk.cz" text:style-name="Internet_20_link" text:visited-style-name="Visited_20_Internet_20_Link">NDK</text:a> k dispozici pouze nejstarší vrstva knih, novin a časopisů (tzv. <text:a xlink:type="simple" xlink:href="https://ndk.cz/search?accessibility=public" text:style-name="Internet_20_link" text:visited-style-name="Visited_20_Internet_20_Link">veřejné dokumenty</text:a>)</text:span>. Ty si můžete v NDK číst, tisknout z nich nebo si je uložit. </text:p>
      <text:p text:style-name="Text_20_body">Velká část obsahu NDK je však pro anonymního uživatele, který do NDK vstupuje z volného internetu, <text:a xlink:type="simple" xlink:href="https://ndk.cz/search?accessibility=private" text:style-name="Internet_20_link" text:visited-style-name="Visited_20_Internet_20_Link">uzamčena</text:a>. </text:p>
      <text:p text:style-name="Text_20_body"><text:span text:style-name="Strong_20_Emphasis">Uživatelé spolupracujících knihoven mohou</text:span> prostřednictvím NDK <text:span text:style-name="Strong_20_Emphasis">získat přístup k tzv. dílům nedostupným na trhu</text:span>. Část tzv. děl nedostupných na trhu je <text:a xlink:type="simple" xlink:href="https://ndk.cz/search?licences=dnnto" text:style-name="Internet_20_link" text:visited-style-name="Visited_20_Internet_20_Link">přístupná z domova</text:a>. Pro přístup k této části NDK je potřeba se do NDK <text:a xlink:type="simple" xlink:href="https://prirucky.ipk.nkp.cz/ndk/jak_se_prihlasim" text:style-name="Internet_20_link" text:visited-style-name="Visited_20_Internet_20_Link">přihlásit</text:a> účtem některé ze spolupracujících institucí. Ke všem dílům nedostupným na trhu vybrané spolupracující knihovny již nabízejí přístup z <text:a xlink:type="simple" xlink:href="https://ndk.cz/knihinst" text:style-name="Internet_20_link" text:visited-style-name="Visited_20_Internet_20_Link">terminálů v knihovně</text:a> (v tabulce si ve sloupci Terminálový přístup ověřte, v jakém stavu 
 aktuálně je přístup z terminálů ve vaší knihovně).</text:p>
      <text:p text:style-name="Text_20_body">NDK také obsahuje skupinu dokumentů, které jsou <text:a xlink:type="simple" xlink:href="https://ndk.cz/search?accessibility=private" text:style-name="Internet_20_link" text:visited-style-name="Visited_20_Internet_20_Link">dostupné pouze z počítačů v NK ČR</text:a>. Může jít např. o novější tituly nebo knihy a periodika, která nemohou být z různých důvodů zařazena mezi díla nedostupná na trhu.</text:p>
      <text:p text:style-name="Text_20_body"><text:line-break/></text:p>
      <text:h text:style-name="Heading_20_2" text:outline-level="2"><text:bookmark-start text:name="__RefHeading___registrace_pro_pristup_do_ndk_3"/><text:bookmark-start text:name="registrace_pro_pristup_do_ndk"/>Registrace pro přístup do NDK<text:bookmark-end text:name="__RefHeading___registrace_pro_pristup_do_ndk_3"/><text:bookmark-end text:name="registrace_pro_pristup_do_ndk"/></text:h>
      <text:p text:style-name="Text_20_body">Pro přihlášení do <text:a xlink:type="simple" xlink:href="https://ndk.cz/podminky-zpristupneni" text:style-name="Internet_20_link" text:visited-style-name="Visited_20_Internet_20_Link">Národní digitální knihovny</text:a> stačí použít údaje, pomocí nichž se např. přihlašujete do katalogu své knihovny. Podmínkou je, aby vaše knihovna měla s Národní knihovnou uzavřenou příslušnou smlouvu. Pro rychlou orientaci se podívejte do <text:a xlink:type="simple" xlink:href="https://ndk.cz/knihinst" text:style-name="Internet_20_link" text:visited-style-name="Visited_20_Internet_20_Link">seznamu zapojených knihoven</text:a>. V seznamu je také uvedeno, zda se uživatelé vaší knihovny přihlašují do NDK přes eduID nebo identity NDK (ID NDK).</text:p>
      <text:p text:style-name="Text_20_body">Po přihlášení do NDK získáte online přístup k velké části tzv. <text:a xlink:type="simple" xlink:href="https://ndk.cz/search?licences=dnnto" text:style-name="Internet_20_link" text:visited-style-name="Visited_20_Internet_20_Link">děl nedostupných na trhu</text:a>. </text:p>
      <text:p text:style-name="Text_20_body">V řadě knihoven, které svým čtenářům nabízejí přístup k dílům nedostupným na trhu, se můžete <text:a xlink:type="simple" xlink:href="https://ndk.cz/knihinst" text:style-name="Internet_20_link" text:visited-style-name="Visited_20_Internet_20_Link">registrovat i vzdáleně</text:a>, tj. bez fyzické návštěvy knihovny.  </text:p>
      <text:p text:style-name="Text_20_body">Samotná Národní digitální knihovna nenabízí vlastní registraci nových uživatelů.
<text:line-break/>
<text:line-break/></text:p>
      <text:h text:style-name="Heading_20_2" text:outline-level="2"><text:bookmark-start text:name="__RefHeading___jak_se_prihlasim_do_ndk_4"/><text:bookmark-start text:name="jak_se_prihlasim_do_ndk"/>Jak se přihlásím do NDK?<text:bookmark-end text:name="__RefHeading___jak_se_prihlasim_do_ndk_4"/><text:bookmark-end text:name="jak_se_prihlasim_do_ndk"/></text:h>
      <text:p text:style-name="Text_20_body">Přihlásit se můžete na adrese <text:a xlink:type="simple" xlink:href="https://ndk.cz" text:style-name="Internet_20_link" text:visited-style-name="Visited_20_Internet_20_Link">https://ndk.cz</text:a> (odkaz Přihlásit naleznete v pravém horním rohu) nebo přímo na <text:a xlink:type="simple" xlink:href="https://ndk.cz/podminky-zpristupneni" text:style-name="Internet_20_link" text:visited-style-name="Visited_20_Internet_20_Link">zde</text:a>. <text:span text:style-name="Strong_20_Emphasis">Po úspěšném přihlášení můžete v NDK využívat i díla nedostupná na trhu.</text:span></text:p>
      <text:p text:style-name="Text_20_body"><text:span text:style-name="Strong_20_Emphasis">Pro přihlášení</text:span> potřebujete <text:span text:style-name="Strong_20_Emphasis">platný čtenářský průkaz</text:span> či příslušnost k některé z <text:a xlink:type="simple" xlink:href="https://ndk.cz/knihinst" text:style-name="Internet_20_link" text:visited-style-name="Visited_20_Internet_20_Link">institucí</text:a>, která již s NK ČR uzavřela smlouvu.</text:p>
      <text:p text:style-name="Text_20_body">Důležité také je, aby se čtenářským průkazem nebyly v dané instituci spojeny nějaké přestupky (např. neprodloužená registrace, neprodloužené výpůjčky, nezaplacené zpozdné).
<text:line-break/>
<text:line-break/></text:p>
      <text:h text:style-name="Heading_20_3" text:outline-level="3"><text:bookmark-start text:name="__RefHeading___ndk_nabizi_prihlaseni_prostrednictvim_5"/><text:bookmark-start text:name="ndk_nabizi_prihlaseni_prostrednictvim"/>NDK nabízí přihlášení prostřednictvím<text:bookmark-end text:name="__RefHeading___ndk_nabizi_prihlaseni_prostrednictvim_5"/><text:bookmark-end text:name="ndk_nabizi_prihlaseni_prostrednictvim"/></text:h>
      <text:list text:style-name="List_20_1" text:continue-numbering="false">
        <text:list-item>
          <text:p text:style-name="List_20_1_Content_First"> <text:a xlink:type="simple" xlink:href="https://ndk.cz/faq#A" text:style-name="Internet_20_link" text:visited-style-name="Visited_20_Internet_20_Link">eduID</text:a></text:p>
        </text:list-item>
        <text:list-item>
          <text:p text:style-name="List_20_1_Content_Last"> <text:a xlink:type="simple" xlink:href="https://ndk.cz/faq#C" text:style-name="Internet_20_link" text:visited-style-name="Visited_20_Internet_20_Link">identit Národní digitální knihovny</text:a> (ID NDK)</text:p>
        </text:list-item>
      </text:list>
      <text:p text:style-name="Text_20_body">V přehledu <text:a xlink:type="simple" xlink:href="https://ndk.cz/knihinst" text:style-name="Internet_20_link" text:visited-style-name="Visited_20_Internet_20_Link">institucí</text:a> je uvedeno, kterou variantu mají čtenáři zvolit.</text:p>
      <text:p text:style-name="Text_20_body">Během přihlášení je také nutné zaškrtnout, že souhlasíte s <text:a xlink:type="simple" xlink:href="https://ndk.cz/vseobecne-podminky" text:style-name="Internet_20_link" text:visited-style-name="Visited_20_Internet_20_Link">podmínkami zpřístupnění</text:a>. </text:p>
      <text:p text:style-name="Text_20_body"><draw:frame draw:style-name="mediacenter" draw:name="Přihlašování do NDK Legend" text:anchor-type="paragraph" draw:z-index="0" svg:width="29.580416666667cm" style:rel-width="100%"><draw:text-box><text:p text:style-name="legendcenter"><draw:frame draw:style-name="mediacenter" draw:name="Přihlašování do NDK" text:anchor-type="paragraph" draw:z-index="0" svg:width="29.580416666667cm" style:rel-width="100%" svg:height="16.880416666667cm" style:rel-height="scale"><draw:image xlink:href="Pictures/913fd2f290bfe90c63eb52dad19a357f.jpg" xlink:type="simple" xlink:show="embed" xlink:actuate="onLoad"/></draw:frame>Přihlašování do NDK</text:p></draw:text-box></draw:frame></text:p>
      <text:p text:style-name="Text_20_body"><text:line-break/>
<text:line-break/></text:p>
      <text:h text:style-name="Heading_20_2" text:outline-level="2"><text:bookmark-start text:name="__RefHeading___plati_se_za_pristup_do_ndk_6"/><text:bookmark-start text:name="plati_se_za_pristup_do_ndk"/>Platí se za přístup do NDK?<text:bookmark-end text:name="__RefHeading___plati_se_za_pristup_do_ndk_6"/><text:bookmark-end text:name="plati_se_za_pristup_do_ndk"/></text:h>
      <text:p text:style-name="Text_20_body"><text:span text:style-name="Strong_20_Emphasis">Přístup k dílům nedostupným na trhu v NDK je zdarma.</text:span></text:p>
      <text:p text:style-name="Text_20_body">S poplatky může být spojeno vystavení či obnovení čtenářského průkazu knihovny, na jehož základě v NDK přistupujete mimo knihovnu k dílům nedostupným na trhu. Tyto poplatky určuje ceník konkrétní instituce, v níž jste registrováni nebo se chcete registrovat.</text:p>
      <text:p text:style-name="Text_20_body">Přehled <text:a xlink:type="simple" xlink:href="https://ndk.cz/knihinst" text:style-name="Internet_20_link" text:visited-style-name="Visited_20_Internet_20_Link">institucí</text:a>, jejichž registrovaní uživatelé mají v NDK přístup do děl nedostupných na trhu z počítačů mimo síť své knihovny/instituce.
<text:line-break/>
<text:line-break/></text:p>
      <text:h text:style-name="Heading_20_2" text:outline-level="2"><text:bookmark-start text:name="__RefHeading___musim_neco_instalovat_na_pocitac_7"/><text:bookmark-start text:name="musim_neco_instalovat_na_pocitac"/>Musím něco instalovat na počítač?<text:bookmark-end text:name="__RefHeading___musim_neco_instalovat_na_pocitac_7"/><text:bookmark-end text:name="musim_neco_instalovat_na_pocitac"/></text:h>
      <text:p text:style-name="Text_20_body">Pro přístup k NDK mimo knihovnu (z domova, ze školy, z práce…) potřebujete pouze:</text:p>
      <text:list text:style-name="List_20_1" text:continue-numbering="false">
        <text:list-item>
          <text:p text:style-name="List_20_1_Content_First"> zařízení s připojením k internetu (stolní počítač, notebook, tablet, telefon…) </text:p>
        </text:list-item>
        <text:list-item>
          <text:p text:style-name="List_20_1_Content"> aktualizovaný a podporovaný prohlížeč </text:p>
        </text:list-item>
        <text:list-item>
          <text:p text:style-name="List_20_1_Content_Last"> platný čtenářský průkaz či příslušnost k některé z <text:a xlink:type="simple" xlink:href="https://ndk.cz/knihinst" text:style-name="Internet_20_link" text:visited-style-name="Visited_20_Internet_20_Link">institucí</text:a>, která již uzavřela s NK ČR smlouvu - <text:a xlink:type="simple" xlink:href="#__RefHeading___jak_se_prihlasim_do_ndk_4" text:style-name="Local_20_link" text:visited-style-name="Visited_20_Local_20_Link">informace k přihlašování</text:a></text:p>
        </text:list-item>
      </text:list>
      <text:p text:style-name="Text_20_body">Pro využívání NDK není potřeba na vaše zařízení instalovat žádné další doplňky či aplikac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 NDK není podporován prohlížeč Internet Explorer. </text:p><text:p text:style-name="Text_20_body">Při používání tohoto prohlížeče mohou být např. některá tlačítka neaktivní a některé funkce nemusí být k dispozici.</text:p></table:table-cell></table:table-row></table:table></draw:text-box></draw:frame><text:line-break/></text:p>
      <text:h text:style-name="Heading_20_2" text:outline-level="2"><text:bookmark-start text:name="__RefHeading___ukladaji_se_udaje_o_mem_hledani_v_ndk_8"/><text:bookmark-start text:name="ukladaji_se_udaje_o_mem_hledani_v_ndk"/>Ukládají se údaje o mém hledání v NDK?<text:bookmark-end text:name="__RefHeading___ukladaji_se_udaje_o_mem_hledani_v_ndk_8"/><text:bookmark-end text:name="ukladaji_se_udaje_o_mem_hledani_v_ndk"/></text:h>
      <text:p text:style-name="Text_20_body">Údaje o vyhledávání v NDK (tj. co konkrétně se hledalo v plném textu digitalizovaných děl) jsou ukládány do logů, z nichž se v pravidelných intervalech mažou.</text:p>
      <text:p text:style-name="Text_20_body">Pokud si prohlížíte dokumenty zpřístupňované jako díla nedostupná na trhu, pak se ukládá:</text:p>
      <text:list text:style-name="List_20_1" text:continue-numbering="false">
        <text:list-item>
          <text:p text:style-name="List_20_1_Content_First"> identifikace konkrétního zobrazeného dokumentu (jeho název, autor, PID)</text:p>
        </text:list-item>
        <text:list-item>
          <text:p text:style-name="List_20_1_Content"> identifikace uživatele (jeho ID včetně instituce, z níž pochází) </text:p>
        </text:list-item>
        <text:list-item>
          <text:p text:style-name="List_20_1_Content_Last"> datum a čas</text:p>
        </text:list-item>
      </text:list>
      <text:p text:style-name="Text_20_body">Tyto informace se zaznamenávají pro každou prohlíženou stránku, která patří do dokumentu v režimu děl nedostupných na trhu.</text:p>
      <text:p text:style-name="Text_20_body">Informace o zpracovávaných osobních údajích uvádějí <text:a xlink:type="simple" xlink:href="https://ndk.cz/img/podminky-zpristupneni.pdf" text:style-name="Internet_20_link" text:visited-style-name="Visited_20_Internet_20_Link">Všeobecné podmínky pro zpřístupnění služby NDK - DNNT</text:a> (část VIII)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pristup_do_ndk_a_prihlaseni</dc:title>
  </office:meta>
</office:document-meta>
</file>