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b62dd56349452a91428ad1acd5e56b1.jpg"/>
  <manifest:file-entry manifest:media-type="image/jpeg" manifest:full-path="Pictures/8c38f96e6e7f267e92efcceb999a38c5.jpg"/>
  <manifest:file-entry manifest:media-type="image/jpeg" manifest:full-path="Pictures/8a950b179c4896ceb4c371c76941b4f2.jpg"/>
  <manifest:file-entry manifest:media-type="image/jpeg" manifest:full-path="Pictures/5c4f542ffd4b82d167c0d476f44d0b10.jpg"/>
  <manifest:file-entry manifest:media-type="image/jpeg" manifest:full-path="Pictures/ff81693d1647542c10a01aea0fca4798.jpg"/>
  <manifest:file-entry manifest:media-type="image/jpeg" manifest:full-path="Pictures/4dac07488a6e24e5ec7471cdb6dadae3.jpg"/>
  <manifest:file-entry manifest:media-type="image/jpeg" manifest:full-path="Pictures/acc04ab0b6c27b22a9604d4df712a8c5.jpg"/>
  <manifest:file-entry manifest:media-type="image/jpeg" manifest:full-path="Pictures/8ee890ab3c5a07bfa1909192d9500a62.jpg"/>
  <manifest:file-entry manifest:media-type="image/jpeg" manifest:full-path="Pictures/10364a4f2f93a690c19082ee925ad59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konkretni_knihu"/><text:bookmark-start text:name="__RefHeading___hledani_knih_podle_nazvu_1"/><text:bookmark-start text:name="hledani_knih_podle_nazvu"/>Hledání knih podle názvu<text:bookmark-end text:name="__RefHeading___hledani_knih_podle_nazvu_1"/><text:bookmark-end text:name="hledani_knih_podle_nazvu"/></text:h>
      <text:p text:style-name="Text_20_body">Konkrétní knihu můžete v NDK-DNNT hledat dvěma způsoby, a to pomocí:</text:p>
      <text:list text:style-name="List_20_1" text:continue-numbering="false">
        <text:list-item>
          <text:p text:style-name="List_20_1_Content_First"><text:a xlink:type="simple" xlink:href="#__RefHeading___pole_hledat_2" text:style-name="Local_20_link" text:visited-style-name="Visited_20_Local_20_Link">pole Hledat</text:a> </text:p>
        </text:list-item>
        <text:list-item>
          <text:p text:style-name="List_20_1_Content_Last"><text:a xlink:type="simple" xlink:href="#__RefHeading___pokrocile_hledani_3" text:style-name="Local_20_link" text:visited-style-name="Visited_20_Local_20_Link">Pokročilého hledání</text:a></text:p>
        </text:list-item>
      </text:list>
      <text:h text:style-name="Heading_20_2" text:outline-level="2"><text:bookmark-start text:name="__RefHeading___pole_hledat_2"/><text:bookmark-start text:name="pole_hledat"/>Pole Hledat<text:bookmark-end text:name="__RefHeading___pole_hledat_2"/><text:bookmark-end text:name="pole_hledat"/></text:h>
      <text:p text:style-name="Text_20_body">Součástí každé stránky v NDK je “obecné” pole Hledat, pomocí něhož můžete vyhledávat přímo v textech digitalizovaných dokumentů, ale také v názvech dokumentů, autorech dokumentů, ISBN knih atd.</text:p>
      <text:p text:style-name="Text_20_body">Na úvodní stránce NDK toto hledání najdete ve středu stránky. Uvnitř digitální knihovny (ať už si prohlížíte konkrétní dokument, vybíráte ročník periodika nebo jste v přehledu výsledků vyhledávání) je pak vždy v záhlaví stránky. </text:p>
      <text:p text:style-name="Text_20_body"><draw:frame draw:style-name="media" draw:name="NDK - pole Hledat Legend" text:anchor-type="as-char" draw:z-index="0" svg:width="8.9958333333333cm"><draw:text-box><text:p text:style-name="legendcenter"><draw:frame draw:style-name="media" draw:name="NDK - pole Hledat" text:anchor-type="as-char" draw:z-index="0" svg:width="8.9958333333333cm" svg:height="6.2234105603448cm"><draw:image xlink:href="Pictures/ab62dd56349452a91428ad1acd5e56b1.jpg" xlink:type="simple" xlink:show="embed" xlink:actuate="onLoad"/></draw:frame>NDK - pole Hledat</text:p></draw:text-box></draw:frame>          <draw:frame draw:style-name="media" draw:name="NDK - pole Hledat Legend" text:anchor-type="as-char" draw:z-index="0" svg:width="8.9958333333333cm"><draw:text-box><text:p text:style-name="legendcenter"><draw:frame draw:style-name="media" draw:name="NDK - pole Hledat" text:anchor-type="as-char" draw:z-index="1" svg:width="8.9958333333333cm" svg:height="6.0128562738964cm"><draw:image xlink:href="Pictures/8c38f96e6e7f267e92efcceb999a38c5.jpg" xlink:type="simple" xlink:show="embed" xlink:actuate="onLoad"/></draw:frame>NDK - pole Hledat</text:p></draw:text-box></draw:frame>
<draw:frame draw:style-name="media" draw:name="NDK - pole Hledat Legend" text:anchor-type="as-char" draw:z-index="0" svg:width="8.9958333333333cm"><draw:text-box><text:p text:style-name="legendcenter"><draw:frame draw:style-name="media" draw:name="NDK - pole Hledat" text:anchor-type="as-char" draw:z-index="2" svg:width="8.9958333333333cm" svg:height="4.3823385082084cm"><draw:image xlink:href="Pictures/8a950b179c4896ceb4c371c76941b4f2.jpg" xlink:type="simple" xlink:show="embed" xlink:actuate="onLoad"/></draw:frame>NDK - pole Hledat</text:p></draw:text-box></draw:frame>          <draw:frame draw:style-name="media" draw:name="NDK - pole Hledat Legend" text:anchor-type="as-char" draw:z-index="0" svg:width="8.9958333333333cm"><draw:text-box><text:p text:style-name="legendcenter"><draw:frame draw:style-name="media" draw:name="NDK - pole Hledat" text:anchor-type="as-char" draw:z-index="3" svg:width="8.9958333333333cm" svg:height="4.1120364164433cm"><draw:image xlink:href="Pictures/5c4f542ffd4b82d167c0d476f44d0b10.jpg" xlink:type="simple" xlink:show="embed" xlink:actuate="onLoad"/></draw:frame>NDK - pole Hledat</text:p></draw:text-box></draw:frame></text:p>
      <text:p text:style-name="Text_20_body">Název hledané knihy zadejte do tohoto vyhledávacího pole. Během psaní vám digitální knihovna pomocí “našeptávače” průběžně nabízí dokumenty, které se svým názvem shodují s textem, jenž do vyhledávacího pole píšete. Pokud v nabídce vidíte hledaný titul, stačí na něj kliknout.</text:p>
      <text:p text:style-name="Text_20_body"><draw:frame draw:style-name="mediacenter" draw:name="NDK - hledání knih v obecném vyhledávacím poli Legend" text:anchor-type="paragraph" draw:z-index="0" svg:width="24.368125cm" style:rel-width="100%"><draw:text-box><text:p text:style-name="legendcenter"><draw:frame draw:style-name="mediacenter" draw:name="NDK - hledání knih v obecném vyhledávacím poli" text:anchor-type="paragraph" draw:z-index="4" svg:width="24.368125cm" style:rel-width="100%" svg:height="11.773958333333cm" style:rel-height="scale"><draw:image xlink:href="Pictures/ff81693d1647542c10a01aea0fca4798.jpg" xlink:type="simple" xlink:show="embed" xlink:actuate="onLoad"/></draw:frame>NDK - hledání knih v obecném vyhledávacím poli</text:p></draw:text-box></draw:frame></text:p>
      <text:p text:style-name="Text_20_body">Do výsledků vyhledávání se mohou dostat i dokumenty s jiným názvem, u nichž se hledaná slova nacházejí přímo v textu dokumentu. </text:p>
      <text:p text:style-name="Text_20_body"><draw:frame draw:style-name="mediacenter" draw:name="NKD - výsledky hledání Legend" text:anchor-type="paragraph" draw:z-index="0" svg:width="36.168541666667cm" style:rel-width="100%"><draw:text-box><text:p text:style-name="legendcenter"><draw:frame draw:style-name="mediacenter" draw:name="NKD - výsledky hledání" text:anchor-type="paragraph" draw:z-index="5" svg:width="36.168541666667cm" style:rel-width="100%" svg:height="13.361458333333cm" style:rel-height="scale"><draw:image xlink:href="Pictures/4dac07488a6e24e5ec7471cdb6dadae3.jpg" xlink:type="simple" xlink:show="embed" xlink:actuate="onLoad"/></draw:frame>NKD - výsledky hledání</text:p></draw:text-box></draw:frame></text:p>
      <text:p text:style-name="Text_20_body"><text:line-break/></text:p>
      <text:h text:style-name="Heading_20_2" text:outline-level="2"><text:bookmark-start text:name="__RefHeading___pokrocile_hledani_3"/><text:bookmark-start text:name="pokrocile_hledani"/>Pokročilé hledání<text:bookmark-end text:name="__RefHeading___pokrocile_hledani_3"/><text:bookmark-end text:name="pokrocile_hledani"/></text:h>
      <text:p text:style-name="Text_20_body">Využít můžete i <text:span text:style-name="Strong_20_Emphasis">pokročilé hledání</text:span>. Odkaz na něj najdete vždy ve výsledcích vyhledávání v horní části obrazovky.</text:p>
      <text:p text:style-name="Text_20_body"><draw:frame draw:style-name="mediacenter" draw:name="NDk - pokročilé vyhledávání Legend" text:anchor-type="paragraph" draw:z-index="0" svg:width="16.430625cm"><draw:text-box><text:p text:style-name="legendcenter"><draw:frame draw:style-name="mediacenter" draw:name="NDk - pokročilé vyhledávání" text:anchor-type="paragraph" draw:z-index="6" svg:width="16.430625cm" svg:height="12.435416666667cm"><draw:image xlink:href="Pictures/acc04ab0b6c27b22a9604d4df712a8c5.jpg" xlink:type="simple" xlink:show="embed" xlink:actuate="onLoad"/></draw:frame>NDk - pokročilé vyhledávání</text:p></draw:text-box></draw:frame></text:p>
      <text:p text:style-name="Text_20_body">V <text:span text:style-name="Strong_20_Emphasis">pokročilém hledání</text:span> vyberete hledání podle názvu a do vyhledávacího pole zapíšete název konkrétního díla (např. Povídky pro malé starožitníky):</text:p>
      <text:p text:style-name="Text_20_body"><draw:frame draw:style-name="mediacenter" draw:name="NDK - zadání v pokročilém vyhledávání Legend" text:anchor-type="paragraph" draw:z-index="0" svg:width="21.2725cm" style:rel-width="100%"><draw:text-box><text:p text:style-name="legendcenter"><draw:frame draw:style-name="mediacenter" draw:name="NDK - zadání v pokročilém vyhledávání" text:anchor-type="paragraph" draw:z-index="7" svg:width="21.2725cm" style:rel-width="100%" svg:height="12.091458333333cm" style:rel-height="scale"><draw:image xlink:href="Pictures/8ee890ab3c5a07bfa1909192d9500a62.jpg" xlink:type="simple" xlink:show="embed" xlink:actuate="onLoad"/></draw:frame>NDK - zadání v pokročilém vyhledávání</text:p></draw:text-box></draw:frame></text:p>
      <text:p text:style-name="Text_20_body">Výsledkem jsou nyní díla, kde se hledaná slova nacházejí skutečně v názvu dokumentu:</text:p>
      <text:p text:style-name="Text_20_body"><draw:frame draw:style-name="mediacenter" draw:name="NDK - výsledky pokročilého vyhledávání Legend" text:anchor-type="paragraph" draw:z-index="0" svg:width="19.261666666667cm" style:rel-width="100%"><draw:text-box><text:p text:style-name="legendcenter"><draw:frame draw:style-name="mediacenter" draw:name="NDK - výsledky pokročilého vyhledávání" text:anchor-type="paragraph" draw:z-index="8" svg:width="19.261666666667cm" style:rel-width="100%" svg:height="11.006666666667cm" style:rel-height="scale"><draw:image xlink:href="Pictures/10364a4f2f93a690c19082ee925ad59d.jpg" xlink:type="simple" xlink:show="embed" xlink:actuate="onLoad"/></draw:frame>NDK - výsledky pokročilého vyhledávání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konkretni_knihu</dc:title>
  </office:meta>
</office:document-meta>
</file>