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62dd56349452a91428ad1acd5e56b1.jpg"/>
  <manifest:file-entry manifest:media-type="image/jpeg" manifest:full-path="Pictures/8c38f96e6e7f267e92efcceb999a38c5.jpg"/>
  <manifest:file-entry manifest:media-type="image/jpeg" manifest:full-path="Pictures/8a950b179c4896ceb4c371c76941b4f2.jpg"/>
  <manifest:file-entry manifest:media-type="image/jpeg" manifest:full-path="Pictures/5c4f542ffd4b82d167c0d476f44d0b10.jpg"/>
  <manifest:file-entry manifest:media-type="image/jpeg" manifest:full-path="Pictures/8faf616d7c0a0bfe2e1e88c0450aaafd.jpg"/>
  <manifest:file-entry manifest:media-type="image/jpeg" manifest:full-path="Pictures/de19ccf8608496b994a216181ec74f42.jpg"/>
  <manifest:file-entry manifest:media-type="image/jpeg" manifest:full-path="Pictures/84759245d6c61081859cdbc4f5c97c80.jpg"/>
  <manifest:file-entry manifest:media-type="image/jpeg" manifest:full-path="Pictures/dc0b69315f10a0b51d642230357410fb.jpg"/>
  <manifest:file-entry manifest:media-type="image/jpeg" manifest:full-path="Pictures/cdfe3b6d1d61467ff3f51966e286ce19.jpg"/>
  <manifest:file-entry manifest:media-type="image/jpeg" manifest:full-path="Pictures/457dd1809c73bae2ace7405955999c7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knihy_urciteho_autora"/><text:bookmark-start text:name="__RefHeading___hledani_knihy_podle_autora_1"/><text:bookmark-start text:name="hledani_knihy_podle_autora"/>Hledání knihy podle autora<text:bookmark-end text:name="__RefHeading___hledani_knihy_podle_autora_1"/><text:bookmark-end text:name="hledani_knihy_podle_autora"/></text:h>
      <text:p text:style-name="Text_20_body">Podle autora můžete knihy v NDK hledat dvěma způsoby, a to pomocí:</text:p>
      <text:list text:style-name="List_20_1" text:continue-numbering="false">
        <text:list-item>
          <text:p text:style-name="List_20_1_Content_First"><text:a xlink:type="simple" xlink:href="https://prirucky.ipk.nkp.cz/ndk/konkretni_knihu#pole_hledat" text:style-name="Internet_20_link" text:visited-style-name="Visited_20_Internet_20_Link">pole Hledat</text:a> </text:p>
        </text:list-item>
        <text:list-item>
          <text:p text:style-name="List_20_1_Content_Last"><text:a xlink:type="simple" xlink:href="https://prirucky.ipk.nkp.cz/ndk/konkretni_knihu#pokrocile_hledani" text:style-name="Internet_20_link" text:visited-style-name="Visited_20_Internet_20_Link">Pokročilého hledání</text:a></text:p>
        </text:list-item>
      </text:list>
      <text:h text:style-name="Heading_20_2" text:outline-level="2"><text:bookmark-start text:name="__RefHeading___pole_hledat_2"/><text:bookmark-start text:name="pole_hledat"/>Pole Hledat<text:bookmark-end text:name="__RefHeading___pole_hledat_2"/><text:bookmark-end text:name="pole_hledat"/></text:h>
      <text:p text:style-name="Text_20_body">Součástí každé stránky v NDK je “obecné” pole Hledat, pomocí něhož můžete vyhledávat přímo v textech digitalizovaných dokumentů, ale také v názvech dokumentů, autorech dokumentů, ISBN knih atd.</text:p>
      <text:p text:style-name="Text_20_body">Na úvodní stránce NDK toto hledání najdete ve středu stránky. Uvnitř digitální knihovny (ať už si prohlížíte konkrétní dokument, vybíráte ročník periodika nebo jste v přehledu výsledků vyhledávání) je pak vždy v záhlaví stránky. </text:p>
      <text:p text:style-name="Text_20_body"><draw:frame draw:style-name="media" draw:name="NDK - pole Hledat Legend" text:anchor-type="as-char" draw:z-index="0" svg:width="8.9958333333333cm"><draw:text-box><text:p text:style-name="legendcenter"><draw:frame draw:style-name="media" draw:name="NDK - pole Hledat" text:anchor-type="as-char" draw:z-index="0" svg:width="8.9958333333333cm" svg:height="6.2234105603448cm"><draw:image xlink:href="Pictures/ab62dd56349452a91428ad1acd5e56b1.jpg" xlink:type="simple" xlink:show="embed" xlink:actuate="onLoad"/></draw:frame>NDK - pole Hledat</text:p></draw:text-box></draw:frame>          <draw:frame draw:style-name="media" draw:name="NDK - pole Hledat Legend" text:anchor-type="as-char" draw:z-index="0" svg:width="8.9958333333333cm"><draw:text-box><text:p text:style-name="legendcenter"><draw:frame draw:style-name="media" draw:name="NDK - pole Hledat" text:anchor-type="as-char" draw:z-index="1" svg:width="8.9958333333333cm" svg:height="6.0128562738964cm"><draw:image xlink:href="Pictures/8c38f96e6e7f267e92efcceb999a38c5.jpg" xlink:type="simple" xlink:show="embed" xlink:actuate="onLoad"/></draw:frame>NDK - pole Hledat</text:p></draw:text-box></draw:frame>
<draw:frame draw:style-name="media" draw:name="NDK - pole Hledat Legend" text:anchor-type="as-char" draw:z-index="0" svg:width="8.9958333333333cm"><draw:text-box><text:p text:style-name="legendcenter"><draw:frame draw:style-name="media" draw:name="NDK - pole Hledat" text:anchor-type="as-char" draw:z-index="2" svg:width="8.9958333333333cm" svg:height="4.3823385082084cm"><draw:image xlink:href="Pictures/8a950b179c4896ceb4c371c76941b4f2.jpg" xlink:type="simple" xlink:show="embed" xlink:actuate="onLoad"/></draw:frame>NDK - pole Hledat</text:p></draw:text-box></draw:frame>          <draw:frame draw:style-name="media" draw:name="NDK - pole Hledat Legend" text:anchor-type="as-char" draw:z-index="0" svg:width="8.9958333333333cm"><draw:text-box><text:p text:style-name="legendcenter"><draw:frame draw:style-name="media" draw:name="NDK - pole Hledat" text:anchor-type="as-char" draw:z-index="3" svg:width="8.9958333333333cm" svg:height="4.1120364164433cm"><draw:image xlink:href="Pictures/5c4f542ffd4b82d167c0d476f44d0b10.jpg" xlink:type="simple" xlink:show="embed" xlink:actuate="onLoad"/></draw:frame>NDK - pole Hledat</text:p></draw:text-box></draw:frame></text:p>
      <text:p text:style-name="Text_20_body"><text:line-break/>
<text:span text:style-name="Strong_20_Emphasis">Jméno autora</text:span> (např. Miloš Smetana), jehož díla hledáte, zadejte do vyhledávacího pole v horní části obrazovky.</text:p>
      <text:p text:style-name="Text_20_body"><draw:frame draw:style-name="mediacenter" draw:name="NDK - hledání knih podle autora Legend" text:anchor-type="paragraph" draw:z-index="0" svg:width="18.229791666667cm" style:rel-width="100%"><draw:text-box><text:p text:style-name="legendcenter"><draw:frame draw:style-name="mediacenter" draw:name="NDK - hledání knih podle autora" text:anchor-type="paragraph" draw:z-index="4" svg:width="18.229791666667cm" style:rel-width="100%" svg:height="3.413125cm" style:rel-height="scale"><draw:image xlink:href="Pictures/8faf616d7c0a0bfe2e1e88c0450aaafd.jpg" xlink:type="simple" xlink:show="embed" xlink:actuate="onLoad"/></draw:frame>NDK - hledání knih podle autora</text:p></draw:text-box></draw:frame></text:p>
      <text:p text:style-name="Text_20_body">Tímto způsobem najdete dokumenty, jejichž autorem je Miloš Smetana. </text:p>
      <text:p text:style-name="Text_20_body"><draw:frame draw:style-name="mediacenter" draw:name="NDK - hledání knih podle autora v obecném Hledání Legend" text:anchor-type="paragraph" draw:z-index="0" svg:width="24.103541666667cm" style:rel-width="100%"><draw:text-box><text:p text:style-name="legendcenter"><draw:frame draw:style-name="mediacenter" draw:name="NDK - hledání knih podle autora v obecném Hledání" text:anchor-type="paragraph" draw:z-index="5" svg:width="24.103541666667cm" style:rel-width="100%" svg:height="15.08125cm" style:rel-height="scale"><draw:image xlink:href="Pictures/de19ccf8608496b994a216181ec74f42.jpg" xlink:type="simple" xlink:show="embed" xlink:actuate="onLoad"/></draw:frame>NDK - hledání knih podle autora v obecném Hledání</text:p></draw:text-box></draw:frame></text:p>
      <text:p text:style-name="Text_20_body">Ve výsledcích vyhledávání budou pravděpodobně také díla, která toto jméno obsahují přímo v textu dokumentu a autorem je někdo jiný. Může se také stát, že se jeden z autorů jmenuje křestním jménem Miloš a druhý autor je příjmením Smetana. Digitální knihovna také vyhledá stránky, na nichž se vyskytuje jméno Miloš a mléčný výrobek smetana.</text:p>
      <text:p text:style-name="Text_20_body">Pro zpřesnění výsledků vyhledávání je pak třeba v levé části obrazovky najít blok <text:span text:style-name="Strong_20_Emphasis">Autor</text:span>. Zde jsou uvedeni autoři aktuálně vyhledaných dokumentů. V <text:span text:style-name="Strong_20_Emphasis">bloku Autor vyberete kliknutím konkrétního autora</text:span>, který vás zajímá - např. <text:span text:style-name="Strong_20_Emphasis">Smetana, Miloš</text:span>.
<draw:frame draw:style-name="mediacenter" draw:name="NDK - hledání knih podle autora - filtr Autor Legend" text:anchor-type="paragraph" draw:z-index="0" svg:width="7.4347916666667cm"><draw:text-box><text:p text:style-name="legendcenter"><draw:frame draw:style-name="mediacenter" draw:name="NDK - hledání knih podle autora - filtr Autor" text:anchor-type="paragraph" draw:z-index="6" svg:width="7.4347916666667cm" svg:height="5.1064583333333cm"><draw:image xlink:href="Pictures/84759245d6c61081859cdbc4f5c97c80.jpg" xlink:type="simple" xlink:show="embed" xlink:actuate="onLoad"/></draw:frame>NDK - hledání knih podle autora - filtr Autor</text:p></draw:text-box></draw:frame></text:p>
      <text:p text:style-name="Text_20_body">Výsledkem tohoto upřesnění jsou již knihy vámi zvoleného autora:
<draw:frame draw:style-name="mediacenter" draw:name="NDK - hledání knih podle autora - filtr Autor Legend" text:anchor-type="paragraph" draw:z-index="0" svg:width="24.368125cm" style:rel-width="100%"><draw:text-box><text:p text:style-name="legendcenter"><draw:frame draw:style-name="mediacenter" draw:name="NDK - hledání knih podle autora - filtr Autor" text:anchor-type="paragraph" draw:z-index="7" svg:width="24.368125cm" style:rel-width="100%" svg:height="14.578541666667cm" style:rel-height="scale"><draw:image xlink:href="Pictures/dc0b69315f10a0b51d642230357410fb.jpg" xlink:type="simple" xlink:show="embed" xlink:actuate="onLoad"/></draw:frame>NDK - hledání knih podle autora - filtr Autor</text:p></draw:text-box></draw:frame>
<text:line-break/></text:p>
      <text:h text:style-name="Heading_20_2" text:outline-level="2"><text:bookmark-start text:name="__RefHeading___pokrocile_hledani_3"/><text:bookmark-start text:name="pokrocile_hledani"/>Pokročilé hledání<text:bookmark-end text:name="__RefHeading___pokrocile_hledani_3"/><text:bookmark-end text:name="pokrocile_hledani"/></text:h>
      <text:p text:style-name="Text_20_body">Pro hledání knih podle autora můžete využít i <text:span text:style-name="Strong_20_Emphasis">pokročilé hledání</text:span>. Odkaz na něj najdete vždy ve výsledcích vyhledávání, a to v horní části obrazovky.</text:p>
      <text:p text:style-name="Text_20_body"><draw:frame draw:style-name="mediacenter" draw:name="NDK - hledání knih podle autora - Pokročilé hledání Legend" text:anchor-type="paragraph" draw:z-index="0" svg:width="16.51cm"><draw:text-box><text:p text:style-name="legendcenter"><draw:frame draw:style-name="mediacenter" draw:name="NDK - hledání knih podle autora - Pokročilé hledání" text:anchor-type="paragraph" draw:z-index="8" svg:width="16.51cm" svg:height="7.858125cm"><draw:image xlink:href="Pictures/cdfe3b6d1d61467ff3f51966e286ce19.jpg" xlink:type="simple" xlink:show="embed" xlink:actuate="onLoad"/></draw:frame>NDK - hledání knih podle autora - Pokročilé hledání</text:p></draw:text-box></draw:frame></text:p>
      <text:p text:style-name="Text_20_body">V <text:span text:style-name="Strong_20_Emphasis">pokročilém hledání</text:span> vyberete hledání podle Autora a do vyhledávacího pole zapíšete jméno konkrétního autora. 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Nejpřesnější výsledky</text:span> získáte při zadání autorova jména ve tvaru: <text:span text:style-name="Strong_20_Emphasis">Smetana, Miloš</text:span>.</text:p></table:table-cell></table:table-row></table:table></draw:text-box></draw:frame><draw:frame draw:style-name="mediacenter" draw:name="NDK - Pokročilé hledání podle autora Legend" text:anchor-type="paragraph" draw:z-index="0" svg:width="20.47875cm" style:rel-width="100%"><draw:text-box><text:p text:style-name="legendcenter"><draw:frame draw:style-name="mediacenter" draw:name="NDK - Pokročilé hledání podle autora" text:anchor-type="paragraph" draw:z-index="9" svg:width="20.47875cm" style:rel-width="100%" svg:height="11.509375cm" style:rel-height="scale"><draw:image xlink:href="Pictures/457dd1809c73bae2ace7405955999c70.jpg" xlink:type="simple" xlink:show="embed" xlink:actuate="onLoad"/></draw:frame>NDK - Pokročilé hledání podle autora</text:p></draw:text-box></draw:frame></text:p>
      <text:p text:style-name="Text_20_body">Výsledkem jsou díla konkrétního autora obsažená v ND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knihy_urciteho_autora</dc:title>
  </office:meta>
</office:document-meta>
</file>