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13fd2f290bfe90c63eb52dad19a357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dk:jak_se_prihlasim"/><text:bookmark-start text:name="__RefHeading___prihlaseni_do_ndk_1"/><text:bookmark-start text:name="prihlaseni_do_ndk"/>Přihlášení do NDK<text:bookmark-end text:name="__RefHeading___prihlaseni_do_ndk_1"/><text:bookmark-end text:name="prihlaseni_do_ndk"/></text:h>
      <text:p text:style-name="Text_20_body">Přihlásit se můžete na adrese <text:a xlink:type="simple" xlink:href="https://ndk.cz" text:style-name="Internet_20_link" text:visited-style-name="Visited_20_Internet_20_Link">https://ndk.cz</text:a> (odkaz Přihlásit naleznete v pravém horním rohu) nebo přímo na <text:a xlink:type="simple" xlink:href="https://ndk.cz/podminky-zpristupneni" text:style-name="Internet_20_link" text:visited-style-name="Visited_20_Internet_20_Link">zde</text:a>. </text:p>
      <text:p text:style-name="Text_20_body"><text:span text:style-name="Strong_20_Emphasis">Pro přihlášení</text:span> potřebujete <text:span text:style-name="Strong_20_Emphasis">platný čtenářský průkaz</text:span> či příslušnost k některé z <text:a xlink:type="simple" xlink:href="https://dnnt.nkp.cz/downloads/knihinst.xlsx" text:style-name="Internet_20_link" text:visited-style-name="Visited_20_Internet_20_Link">institucí</text:a>, která již s NK ČR uzavřela smlouvu.</text:p>
      <text:p text:style-name="Text_20_body">Důležité také je, aby se čtenářským průkazem nebyly v dané instituci spojeny nějaké přestupky (např. neprodloužená registrace, neprodloužené výpůjčky, nezaplacené zpozdné).</text:p>
      <text:p text:style-name="Text_20_body"><text:line-break/></text:p>
      <text:h text:style-name="Heading_20_2" text:outline-level="2"><text:bookmark-start text:name="__RefHeading___ndk_nabizi_prihlaseni_prostrednictvim_2"/><text:bookmark-start text:name="ndk_nabizi_prihlaseni_prostrednictvim"/>NDK nabízí přihlášení prostřednictvím<text:bookmark-end text:name="__RefHeading___ndk_nabizi_prihlaseni_prostrednictvim_2"/><text:bookmark-end text:name="ndk_nabizi_prihlaseni_prostrednictvim"/></text:h>
      <text:list text:style-name="List_20_1" text:continue-numbering="false">
        <text:list-item>
          <text:p text:style-name="List_20_1_Content_First"> <text:a xlink:type="simple" xlink:href="https://ndk.cz/faq#A" text:style-name="Internet_20_link" text:visited-style-name="Visited_20_Internet_20_Link">eduID</text:a></text:p>
        </text:list-item>
        <text:list-item>
          <text:p text:style-name="List_20_1_Content_Last"> <text:a xlink:type="simple" xlink:href="https://ndk.cz/faq#C" text:style-name="Internet_20_link" text:visited-style-name="Visited_20_Internet_20_Link">identit Národní digitální knihovny</text:a> (ID NDK)</text:p>
        </text:list-item>
      </text:list>
      <text:p text:style-name="Text_20_body">V přehledu <text:a xlink:type="simple" xlink:href="https://ndk.cz/knihinst" text:style-name="Internet_20_link" text:visited-style-name="Visited_20_Internet_20_Link">institucí</text:a> je uvedeno, kterou variantu mají čtenáři zvolit.</text:p>
      <text:p text:style-name="Text_20_body">Během přihlášení je také nutné zaškrtnout, že souhlasíte s <text:a xlink:type="simple" xlink:href="https://ndk.cz/vseobecne-podminky" text:style-name="Internet_20_link" text:visited-style-name="Visited_20_Internet_20_Link">podmínkami zpřístupnění</text:a>.</text:p>
      <text:p text:style-name="Text_20_body"><draw:frame draw:style-name="mediacenter" draw:name="Přihlašování do NDK Legend" text:anchor-type="paragraph" draw:z-index="0" svg:width="29.580416666667cm" style:rel-width="100%"><draw:text-box><text:p text:style-name="legendcenter"><draw:frame draw:style-name="mediacenter" draw:name="Přihlašování do NDK" text:anchor-type="paragraph" draw:z-index="0" svg:width="29.580416666667cm" style:rel-width="100%" svg:height="16.880416666667cm" style:rel-height="scale"><draw:image xlink:href="Pictures/913fd2f290bfe90c63eb52dad19a357f.jpg" xlink:type="simple" xlink:show="embed" xlink:actuate="onLoad"/></draw:frame>Přihlašování do NDK</text:p></draw:text-box></draw:frame></text:p>
      <text:p text:style-name="Text_20_body">Po úspěšném přihlášení již můžete v NDK využívat i díla nedostupná na trhu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dk:jak_se_prihlasim</dc:title>
  </office:meta>
</office:document-meta>
</file>