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27c4031f34ba9be7095d08f699de648.jpg"/>
  <manifest:file-entry manifest:media-type="image/jpeg" manifest:full-path="Pictures/3735caebb7bf7fb31fcf3ace62e9d0f9.jpg"/>
  <manifest:file-entry manifest:media-type="image/jpeg" manifest:full-path="Pictures/ad1dd835c7e12af11b9045f44883c7d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dk:jak_k_nim_ziskam_pristup"/><text:bookmark-start text:name="__RefHeading___jak_ziskam_pristup_k_neverejnym_dokumentum_1"/><text:bookmark-start text:name="jak_ziskam_pristup_k_neverejnym_dokumentum"/>Jak získám přístup k neveřejným dokumentům?<text:bookmark-end text:name="__RefHeading___jak_ziskam_pristup_k_neverejnym_dokumentum_1"/><text:bookmark-end text:name="jak_ziskam_pristup_k_neverejnym_dokumentum"/></text:h>
      <text:p text:style-name="Text_20_body"><text:line-break/></text:p>
      <text:h text:style-name="Heading_20_2" text:outline-level="2"><text:bookmark-start text:name="__RefHeading___ndk_a_nk_cr_2"/><text:bookmark-start text:name="ndk_a_nk_cr"/>NDK a NK ČR<text:bookmark-end text:name="__RefHeading___ndk_a_nk_cr_2"/><text:bookmark-end text:name="ndk_a_nk_cr"/></text:h>
      <text:p text:style-name="Text_20_body">Všechny neveřejné dokumenty (označené jsou <draw:frame draw:style-name="media" draw:name="NDK - zámek, neveřejné dokumenty Legend" text:anchor-type="as-char" draw:z-index="0" svg:width="0.52916666666667cm"><draw:text-box><text:p text:style-name="legendcenter"><draw:frame draw:style-name="media" draw:name="NDK - zámek, neveřejné dokumenty" text:anchor-type="as-char" draw:z-index="0" svg:width="0.52916666666667cm" svg:height="0.63864942528736cm"><draw:image xlink:href="Pictures/327c4031f34ba9be7095d08f699de648.jpg" xlink:type="simple" xlink:show="embed" xlink:actuate="onLoad"/></draw:frame>NDK - zámek, neveřejné dokumenty</text:p></draw:text-box></draw:frame>) z NDK jsou dostupné ze zabezpečených počítačů v prostorách <text:a xlink:type="simple" xlink:href="https://www.nkp.cz" text:style-name="Internet_20_link" text:visited-style-name="Visited_20_Internet_20_Link">Národní knihovny ČR</text:a>. Na těchto počítačích je možné dokumenty pouze prohlížet nebo samoobslužně tisknout. 
<text:line-break/>
<text:line-break/></text:p>
      <text:h text:style-name="Heading_20_2" text:outline-level="2"><text:bookmark-start text:name="__RefHeading___ndk_a_mzk_3"/><text:bookmark-start text:name="ndk_a_mzk"/>NDK a MZK<text:bookmark-end text:name="__RefHeading___ndk_a_mzk_3"/><text:bookmark-end text:name="ndk_a_mzk"/></text:h>
      <text:p text:style-name="Text_20_body">Část neveřejných dokumentů může být přístupná také prostřednictvím <text:a xlink:type="simple" xlink:href="http://www.digitalniknihovna.cz/mzk/" text:style-name="Internet_20_link" text:visited-style-name="Visited_20_Internet_20_Link">digitální knihovny MZK</text:a>, a to z počítačů <text:a xlink:type="simple" xlink:href="https://www.mzk.cz" text:style-name="Internet_20_link" text:visited-style-name="Visited_20_Internet_20_Link">Moravské zemské knihovny</text:a>. Obsah NDK a digitální knihovny MZK je do určité míry shodný, nicméně existují dokumenty, které se nacházejí pouze v NDK nebo jen v digitální knihovně MZK.
<text:line-break/>
<text:line-break/></text:p>
      <text:h text:style-name="Heading_20_2" text:outline-level="2"><text:bookmark-start text:name="__RefHeading___ndk_a_jine_knihovny_4"/><text:bookmark-start text:name="ndk_a_jine_knihovny"/>NDK a jiné knihovny<text:bookmark-end text:name="__RefHeading___ndk_a_jine_knihovny_4"/><text:bookmark-end text:name="ndk_a_jine_knihovny"/></text:h>
      <text:p text:style-name="Text_20_body">V NDK naleznete také dokumenty, jejichž digitalizace proběhla v jiných knihovnách. Pokud jsou v NDK označené jako neveřejné, je velmi pravděpodobné, že byste k nim mohli získat přístup z počítačů knihovny, která tyto dokumenty do NDK dodala. Podmínkou samozřejmě je, aby tato instituce provozovala vlastní digitální knihovnu.</text:p>
      <text:p text:style-name="Text_20_body">Důležitou informací je pak pro vás údaj <text:span text:style-name="Strong_20_Emphasis">“Místo uložení”</text:span> v pravém sloupci při detailním zobrazení digitalizovaného dokumentu.</text:p>
      <text:p text:style-name="Text_20_body">U časopisu <text:span text:style-name="Emphasis">Naše Polabí</text:span> je velmi pravděpodobné, že bude přístupný v digitální knihovně <text:a xlink:type="simple" xlink:href="https://www.svkkl.cz/katalog-a-databaze/digitalni-knihovna" text:style-name="Internet_20_link" text:visited-style-name="Visited_20_Internet_20_Link">Středočeské vědecké knihovny v Kladně</text:a> z počítačů této instituce. <text:span text:style-name="Emphasis">Kinorevue</text:span> pak bude v plném rozsahu přístupná v digitální knihovně NFA z počítačů <text:a xlink:type="simple" xlink:href="https://nfa.cz/cz/knihovna/digitalni-knihovna/" text:style-name="Internet_20_link" text:visited-style-name="Visited_20_Internet_20_Link">Národního filmového archivu</text:a>.</text:p>
      <text:p text:style-name="Text_20_body"><draw:frame draw:style-name="media" draw:name="NDK - dokument ze Středočeské vědecké knihovny v Kladně Legend" text:anchor-type="as-char" draw:z-index="0" svg:width="28.8925cm" style:rel-width="100%"><draw:text-box><text:p text:style-name="legendcenter"><draw:frame draw:style-name="media" draw:name="NDK - dokument ze Středočeské vědecké knihovny v Kladně" text:anchor-type="as-char" draw:z-index="1" svg:width="28.8925cm" style:rel-width="100%" svg:height="16.218958333333cm" style:rel-height="scale"><draw:image xlink:href="Pictures/3735caebb7bf7fb31fcf3ace62e9d0f9.jpg" xlink:type="simple" xlink:show="embed" xlink:actuate="onLoad"/></draw:frame>NDK - dokument ze Středočeské vědecké knihovny v Kladně</text:p></draw:text-box></draw:frame></text:p>
      <text:p text:style-name="Text_20_body"><draw:frame draw:style-name="mediacenter" draw:name="NDK - dokument z Národního filmového archivu Legend" text:anchor-type="paragraph" draw:z-index="0" svg:width="26.537708333333cm" style:rel-width="100%"><draw:text-box><text:p text:style-name="legendcenter"><draw:frame draw:style-name="mediacenter" draw:name="NDK - dokument z Národního filmového archivu" text:anchor-type="paragraph" draw:z-index="2" svg:width="26.537708333333cm" style:rel-width="100%" svg:height="15.927916666667cm" style:rel-height="scale"><draw:image xlink:href="Pictures/ad1dd835c7e12af11b9045f44883c7d4.jpg" xlink:type="simple" xlink:show="embed" xlink:actuate="onLoad"/></draw:frame>NDK - dokument z Národního filmového archivu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dk:jak_k_nim_ziskam_pristup</dc:title>
  </office:meta>
</office:document-meta>
</file>