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95a9a2d26b6917e559d57e6d9b3727b.jpg"/>
  <manifest:file-entry manifest:media-type="image/jpeg" manifest:full-path="Pictures/90ea6f85f022e62ede32483e666e3a3f.jpg"/>
  <manifest:file-entry manifest:media-type="image/jpeg" manifest:full-path="Pictures/ab6254905818ec7324c8c6f0ea3e74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hledany_titul_neni_v_ndk"/><text:bookmark-start text:name="__RefHeading___hledany_titul_neni_v_ndk_1"/><text:bookmark-start text:name="hledany_titul_neni_v_ndk"/>Hledaný titul není v NDK<text:bookmark-end text:name="__RefHeading___hledany_titul_neni_v_ndk_1"/><text:bookmark-end text:name="hledany_titul_neni_v_ndk"/></text:h>
      <text:p text:style-name="Text_20_body">Je možné, že titul (kniha, časopis, noviny), který hledáte, ještě neprošel digitalizací, případně už digitalizovaný je, ale je uložený v digitální knihovně jiné instituce.</text:p>
      <text:p text:style-name="Text_20_body">Prostřednictvím <text:a xlink:type="simple" xlink:href="http://registrdigitalizace.cz/rdcz/home" text:style-name="Internet_20_link" text:visited-style-name="Visited_20_Internet_20_Link">Registru digitalizace</text:a> si můžete jednoduše ověřit:</text:p>
      <text:list text:style-name="List_20_1" text:continue-numbering="false">
        <text:list-item>
          <text:p text:style-name="List_20_1_Content_First"> zda byla konkrétní kniha, časopis či noviny digitalizována</text:p>
        </text:list-item>
        <text:list-item>
          <text:p text:style-name="List_20_1_Content_Last"> ve které digitální knihovně je dokument dostupný</text:p>
        </text:list-item>
      </text:list>
      <text:p text:style-name="Text_20_body">V Registru digitalizace je možné hledat např. podle  autora, název dokumentu nebo ISBN. Pro přesnější zadání dotazu (např. kdybyste chtěli kombinovat více různých údajů) nabízí Registr digitalizace i pokročilé vyhledávání skryté pod<draw:frame draw:style-name="media" draw:name="Registr digitalizace - pokročilé hledání Legend" text:anchor-type="as-char" draw:z-index="0" svg:width="0.84666666666667cm"><draw:text-box><text:p text:style-name="legendcenter"><draw:frame draw:style-name="media" draw:name="Registr digitalizace - pokročilé hledání" text:anchor-type="as-char" draw:z-index="0" svg:width="0.84666666666667cm" svg:height="0.68791666666667cm"><draw:image xlink:href="Pictures/795a9a2d26b6917e559d57e6d9b3727b.jpg" xlink:type="simple" xlink:show="embed" xlink:actuate="onLoad"/></draw:frame>Registr digitalizace - pokročilé hledání</text:p></draw:text-box></draw:frame>.
<draw:frame draw:style-name="mediacenter" draw:name="Registr digitalizace Legend" text:anchor-type="paragraph" draw:z-index="0" svg:width="26.537708333333cm" style:rel-width="100%"><draw:text-box><text:p text:style-name="legendcenter"><draw:frame draw:style-name="mediacenter" draw:name="Registr digitalizace" text:anchor-type="paragraph" draw:z-index="1" svg:width="26.537708333333cm" style:rel-width="100%" svg:height="10.662708333333cm" style:rel-height="scale"><draw:image xlink:href="Pictures/90ea6f85f022e62ede32483e666e3a3f.jpg" xlink:type="simple" xlink:show="embed" xlink:actuate="onLoad"/></draw:frame>Registr digitalizace</text:p></draw:text-box></draw:frame>
<text:line-break/>
Stav digitalizace konkrétního dokumentu vyjadřují v Registru digitalizace barvy:</text:p>
      <text:list text:style-name="List_20_1" text:continue-numbering="false">
        <text:list-item>
          <text:p text:style-name="List_20_1_Content_First"> plánovaná digitalizace (fialová)</text:p>
        </text:list-item>
        <text:list-item>
          <text:p text:style-name="List_20_1_Content"> ve zpracování (oranžová) </text:p>
        </text:list-item>
        <text:list-item>
          <text:p text:style-name="List_20_1_Content_Last"> dokončeno (zelená)</text:p>
        </text:list-item>
      </text:list>
      <text:p text:style-name="Text_20_body">Pokud už byla <text:span text:style-name="Strong_20_Emphasis">digitalizace</text:span> konkrétního <text:span text:style-name="Strong_20_Emphasis">dokumentu dokončena</text:span> (tj. dokument je označený zelenou barvou), v <text:span text:style-name="Strong_20_Emphasis">detailech</text:span> zároveň <text:span text:style-name="Strong_20_Emphasis">naleznete odkazy na digitální knihovny</text:span>, v nichž je konkrétní dokument zpřístupňován. <text:line-break/></text:p>
      <text:p text:style-name="Text_20_body">Registr digitalizace již neobsahuje informaci, zda je v dané digitální knihovně dokument volně přístupný nebo je možné ho využít pouze z počítačů konkrétní knihovny.</text:p>
      <text:p text:style-name="Text_20_body"><draw:frame draw:style-name="mediacenter" draw:name="Registr digitalizace - detail Legend" text:anchor-type="paragraph" draw:z-index="0" svg:width="17.277291666667cm" style:rel-width="100%"><draw:text-box><text:p text:style-name="legendcenter"><draw:frame draw:style-name="mediacenter" draw:name="Registr digitalizace - detail" text:anchor-type="paragraph" draw:z-index="2" svg:width="17.277291666667cm" style:rel-width="100%" svg:height="16.801041666667cm" style:rel-height="scale"><draw:image xlink:href="Pictures/ab6254905818ec7324c8c6f0ea3e7478.jpg" xlink:type="simple" xlink:show="embed" xlink:actuate="onLoad"/></draw:frame>Registr digitalizace - detail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hledany_titul_neni_v_ndk</dc:title>
  </office:meta>
</office:document-meta>
</file>