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62dd56349452a91428ad1acd5e56b1.jpg"/>
  <manifest:file-entry manifest:media-type="image/jpeg" manifest:full-path="Pictures/8c38f96e6e7f267e92efcceb999a38c5.jpg"/>
  <manifest:file-entry manifest:media-type="image/jpeg" manifest:full-path="Pictures/8a950b179c4896ceb4c371c76941b4f2.jpg"/>
  <manifest:file-entry manifest:media-type="image/jpeg" manifest:full-path="Pictures/5c4f542ffd4b82d167c0d476f44d0b10.jpg"/>
  <manifest:file-entry manifest:media-type="image/jpeg" manifest:full-path="Pictures/385a8d9fb5d7554355f5ff6dade081d8.jpg"/>
  <manifest:file-entry manifest:media-type="image/jpeg" manifest:full-path="Pictures/fbd10f7ae0ac46e7b9a7e1cd9c9f28e2.jpg"/>
  <manifest:file-entry manifest:media-type="image/jpeg" manifest:full-path="Pictures/55ab87116454dad98b29af5c5886b27e.jpg"/>
  <manifest:file-entry manifest:media-type="image/jpeg" manifest:full-path="Pictures/8de19893d3280434ae0ad53af85741f9.jpg"/>
  <manifest:file-entry manifest:media-type="image/jpeg" manifest:full-path="Pictures/c3693c2ea553b193b52aa9d4918a257f.jpg"/>
  <manifest:file-entry manifest:media-type="image/jpeg" manifest:full-path="Pictures/22337a18a2852fd35359e9bcb04cb7c8.jpg"/>
  <manifest:file-entry manifest:media-type="image/jpeg" manifest:full-path="Pictures/c442aaf72dbaa168c3d2380bc1f087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hledani_novin_a_casopisu_podle_nazvu"/><text:bookmark-start text:name="__RefHeading___hledani_novin_a_casopisu_podle_nazvu_1"/><text:bookmark-start text:name="hledani_novin_a_casopisu_podle_nazvu"/>Hledání novin a časopisů podle názvu<text:bookmark-end text:name="__RefHeading___hledani_novin_a_casopisu_podle_nazvu_1"/><text:bookmark-end text:name="hledani_novin_a_casopisu_podle_nazvu"/></text:h>
      <text:p text:style-name="Text_20_body">Konkrétní knihu můžete v NDK-DNNT hledat dvěma způsoby, a to pomocí:</text:p>
      <text:list text:style-name="List_20_1" text:continue-numbering="false">
        <text:list-item>
          <text:p text:style-name="List_20_1_Content_First"><text:a xlink:type="simple" xlink:href="https://prirucky.ipk.nkp.cz/ndk/konkretni_knihu#pole_hledat" text:style-name="Internet_20_link" text:visited-style-name="Visited_20_Internet_20_Link">pole Hledat</text:a> </text:p>
        </text:list-item>
        <text:list-item>
          <text:p text:style-name="List_20_1_Content_Last"><text:a xlink:type="simple" xlink:href="https://prirucky.ipk.nkp.cz/ndk/konkretni_knihu#pokrocile_hledani" text:style-name="Internet_20_link" text:visited-style-name="Visited_20_Internet_20_Link">Pokročilého hledání</text:a></text:p>
        </text:list-item>
      </text:list>
      <text:h text:style-name="Heading_20_2" text:outline-level="2"><text:bookmark-start text:name="__RefHeading___pole_hledat_2"/><text:bookmark-start text:name="pole_hledat"/>Pole Hledat<text:bookmark-end text:name="__RefHeading___pole_hledat_2"/><text:bookmark-end text:name="pole_hledat"/></text:h>
      <text:p text:style-name="Text_20_body">Součástí každé stránky v NDK je “obecné” pole Hledat, pomocí něhož můžete vyhledávat přímo v textech digitalizovaných dokumentů, ale také v názvech dokumentů, autorech dokumentů, ISBN knih atd.</text:p>
      <text:p text:style-name="Text_20_body">Na úvodní stránce NDK toto hledání najdete ve středu stránky. Uvnitř digitální knihovny (ať už si prohlížíte konkrétní dokument, vybíráte ročník periodika nebo jste v přehledu výsledků vyhledávání) je pak vždy v záhlaví stránky. </text:p>
      <text:p text:style-name="Text_20_body">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0" svg:width="8.9958333333333cm" svg:height="6.2234105603448cm"><draw:image xlink:href="Pictures/ab62dd56349452a91428ad1acd5e56b1.jpg" xlink:type="simple" xlink:show="embed" xlink:actuate="onLoad"/></draw:frame>NDK - pole Hledat</text:p></draw:text-box></draw:frame>          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1" svg:width="8.9958333333333cm" svg:height="6.0128562738964cm"><draw:image xlink:href="Pictures/8c38f96e6e7f267e92efcceb999a38c5.jpg" xlink:type="simple" xlink:show="embed" xlink:actuate="onLoad"/></draw:frame>NDK - pole Hledat</text:p></draw:text-box></draw:frame>
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2" svg:width="8.9958333333333cm" svg:height="4.3823385082084cm"><draw:image xlink:href="Pictures/8a950b179c4896ceb4c371c76941b4f2.jpg" xlink:type="simple" xlink:show="embed" xlink:actuate="onLoad"/></draw:frame>NDK - pole Hledat</text:p></draw:text-box></draw:frame>          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3" svg:width="8.9958333333333cm" svg:height="4.1120364164433cm"><draw:image xlink:href="Pictures/5c4f542ffd4b82d167c0d476f44d0b10.jpg" xlink:type="simple" xlink:show="embed" xlink:actuate="onLoad"/></draw:frame>NDK - pole Hledat</text:p></draw:text-box></draw:frame>
<text:line-break/>
<text:line-break/></text:p>
      <text:p text:style-name="Text_20_body"><text:span text:style-name="Strong_20_Emphasis">Název hledaných novin, časopisu</text:span> (např. Odborná výchova) <text:span text:style-name="Strong_20_Emphasis">zadejte do tohoto vyhledávacího pole</text:span>. Během psaní vám digitální knihovna pomocí “našeptávače” průběžně nabízí dokumenty, které se svým názvem shodují s textem, jenž do vyhledávacího pole píšete. Pokud v nabídce vidíte hledaný titul, stačí na něj kliknout.</text:p>
      <text:p text:style-name="Text_20_body"><draw:frame draw:style-name="mediacenter" draw:name="NDK - hledání periodik v obecném vyhledávacím poli Legend" text:anchor-type="paragraph" draw:z-index="0" svg:width="26.326041666667cm" style:rel-width="100%"><draw:text-box><text:p text:style-name="legendcenter"><draw:frame draw:style-name="mediacenter" draw:name="NDK - hledání periodik v obecném vyhledávacím poli" text:anchor-type="paragraph" draw:z-index="4" svg:width="26.326041666667cm" style:rel-width="100%" svg:height="12.144375cm" style:rel-height="scale"><draw:image xlink:href="Pictures/385a8d9fb5d7554355f5ff6dade081d8.jpg" xlink:type="simple" xlink:show="embed" xlink:actuate="onLoad"/></draw:frame>NDK - hledání periodik v obecném vyhledávacím poli</text:p></draw:text-box></draw:frame></text:p>
      <text:p text:style-name="Text_20_body">Ve výsledcích vyhledávání mohou být kromě časopisů a novin i knihy nebo další typy dokumentů, u nichž se hledaná slova našla přímo v textu dokumentu.</text:p>
      <text:p text:style-name="Text_20_body">Pomocí filtru <text:span text:style-name="Strong_20_Emphasis">Typ dokumentu</text:span>, který naleznete v levé části obrazovky, výsledky vyhledávání upřesníte tak, aby obsahovaly skutečně jen noviny a časopisy. Tj. v tomto filtru stačí kliknout na možnost <text:span text:style-name="Strong_20_Emphasis">Noviny a časopisy</text:span>.
<draw:frame draw:style-name="media" draw:name="filt Typ dokumentu - Noviny a časopisy Legend" text:anchor-type="as-char" draw:z-index="0" svg:width="7.4083333333333cm"><draw:text-box><text:p text:style-name="legendcenter"><draw:frame draw:style-name="media" draw:name="filt Typ dokumentu - Noviny a časopisy" text:anchor-type="as-char" draw:z-index="5" svg:width="7.4083333333333cm" svg:height="3.65125cm"><draw:image xlink:href="Pictures/fbd10f7ae0ac46e7b9a7e1cd9c9f28e2.jpg" xlink:type="simple" xlink:show="embed" xlink:actuate="onLoad"/></draw:frame>filt Typ dokumentu - Noviny a časopisy</text:p></draw:text-box></draw:frame></text:p>
      <text:p text:style-name="Text_20_body"><text:line-break/>
Výsledky vyhledávání jsou pak opět přesnější.</text:p>
      <text:p text:style-name="Text_20_body"><draw:frame draw:style-name="media" draw:name="NDK - hledání periodik, upřesnění pomocí Typu dokumentu Legend" text:anchor-type="as-char" draw:z-index="0" svg:width="26.405416666667cm" style:rel-width="100%"><draw:text-box><text:p text:style-name="legendcenter"><draw:frame draw:style-name="media" draw:name="NDK - hledání periodik, upřesnění pomocí Typu dokumentu" text:anchor-type="as-char" draw:z-index="6" svg:width="26.405416666667cm" style:rel-width="100%" svg:height="12.117916666667cm" style:rel-height="scale"><draw:image xlink:href="Pictures/55ab87116454dad98b29af5c5886b27e.jpg" xlink:type="simple" xlink:show="embed" xlink:actuate="onLoad"/></draw:frame>NDK - hledání periodik, upřesnění pomocí Typu dokumentu</text:p></draw:text-box></draw:frame>
<text:line-break/>
<text:line-break/></text:p>
      <text:h text:style-name="Heading_20_2" text:outline-level="2"><text:bookmark-start text:name="__RefHeading___pokrocile_hledani_3"/><text:bookmark-start text:name="pokrocile_hledani"/>Pokročilé hledání<text:bookmark-end text:name="__RefHeading___pokrocile_hledani_3"/><text:bookmark-end text:name="pokrocile_hledani"/></text:h>
      <text:p text:style-name="Text_20_body">Využít můžete i <text:span text:style-name="Strong_20_Emphasis">pokročilé hledání</text:span>. Odkaz na něj najdete vždy ve výsledcích vyhledávání v horní části obrazovky.
<draw:frame draw:style-name="mediacenter" draw:name="NDK - pokročilé vyhledávání Legend" text:anchor-type="paragraph" draw:z-index="0" svg:width="16.271875cm"><draw:text-box><text:p text:style-name="legendcenter"><draw:frame draw:style-name="mediacenter" draw:name="NDK - pokročilé vyhledávání" text:anchor-type="paragraph" draw:z-index="7" svg:width="16.271875cm" svg:height="12.038541666667cm"><draw:image xlink:href="Pictures/8de19893d3280434ae0ad53af85741f9.jpg" xlink:type="simple" xlink:show="embed" xlink:actuate="onLoad"/></draw:frame>NDK - pokročilé vyhledávání</text:p></draw:text-box></draw:frame></text:p>
      <text:p text:style-name="Text_20_body">V <text:span text:style-name="Strong_20_Emphasis">pokročilém hledání</text:span> vyberete hledání podle názvu a do vyhledávacího pole zapíšete název konkrétních novin nebo časopisu (např. Odborná výchova):</text:p>
      <text:p text:style-name="Text_20_body"><draw:frame draw:style-name="mediacenter" draw:name="NDK - zadání v pokročilém vyhledávání Legend" text:anchor-type="paragraph" draw:z-index="0" svg:width="20.663958333333cm" style:rel-width="100%"><draw:text-box><text:p text:style-name="legendcenter"><draw:frame draw:style-name="mediacenter" draw:name="NDK - zadání v pokročilém vyhledávání" text:anchor-type="paragraph" draw:z-index="8" svg:width="20.663958333333cm" style:rel-width="100%" svg:height="12.673541666667cm" style:rel-height="scale"><draw:image xlink:href="Pictures/c3693c2ea553b193b52aa9d4918a257f.jpg" xlink:type="simple" xlink:show="embed" xlink:actuate="onLoad"/></draw:frame>NDK - zadání v pokročilém vyhledávání</text:p></draw:text-box></draw:frame></text:p>
      <text:p text:style-name="Text_20_body">Výsledkem jsou nyní díla (noviny, časopisy, ale také knihy), kde se hledaná slova nacházejí skutečně v názvu dokumentu:
<draw:frame draw:style-name="mediacenter" draw:name="NDK - zadání v pokročilém vyhledávání Legend" text:anchor-type="paragraph" draw:z-index="0" svg:width="26.484791666667cm" style:rel-width="100%"><draw:text-box><text:p text:style-name="legendcenter"><draw:frame draw:style-name="mediacenter" draw:name="NDK - zadání v pokročilém vyhledávání" text:anchor-type="paragraph" draw:z-index="9" svg:width="26.484791666667cm" style:rel-width="100%" svg:height="15.345833333333cm" style:rel-height="scale"><draw:image xlink:href="Pictures/22337a18a2852fd35359e9bcb04cb7c8.jpg" xlink:type="simple" xlink:show="embed" xlink:actuate="onLoad"/></draw:frame>NDK - zadání v pokročilém vyhledávání</text:p></draw:text-box></draw:frame></text:p>
      <text:p text:style-name="Text_20_body">Protože hledáme časopis a výsledky chceme mít co nejpřesnější, je potřeba ještě kliknout na <text:span text:style-name="Strong_20_Emphasis">filtr Typ dokumentu a zvolit možnost Noviny a časopisy</text:span>. Získáte tak velmi přesné výsledky.
<draw:frame draw:style-name="mediacenter" draw:name="NDK - zadání v pokročilém vyhledávání Legend" text:anchor-type="paragraph" draw:z-index="0" svg:width="17.991666666667cm" style:rel-width="100%"><draw:text-box><text:p text:style-name="legendcenter"><draw:frame draw:style-name="mediacenter" draw:name="NDK - zadání v pokročilém vyhledávání" text:anchor-type="paragraph" draw:z-index="10" svg:width="17.991666666667cm" style:rel-width="100%" svg:height="8.2285416666667cm" style:rel-height="scale"><draw:image xlink:href="Pictures/c442aaf72dbaa168c3d2380bc1f08773.jpg" xlink:type="simple" xlink:show="embed" xlink:actuate="onLoad"/></draw:frame>NDK - zadání v pokročilém vyhledávání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hledani_novin_a_casopisu_podle_nazvu</dc:title>
  </office:meta>
</office:document-meta>
</file>