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d8c9323e12757fded785d169c65744.jpg"/>
  <manifest:file-entry manifest:media-type="image/jpeg" manifest:full-path="Pictures/7bd51185a00ca328a77a82bad4a8054c.jpg"/>
  <manifest:file-entry manifest:media-type="image/jpeg" manifest:full-path="Pictures/327c4031f34ba9be7095d08f699de648.jpg"/>
  <manifest:file-entry manifest:media-type="image/jpeg" manifest:full-path="Pictures/6cae3d9f215bff3ec01c6ca88b5db851.jpg"/>
  <manifest:file-entry manifest:media-type="image/jpeg" manifest:full-path="Pictures/d90fb1c5359fd40625389ef935dd6ff4.jpg"/>
  <manifest:file-entry manifest:media-type="image/jpeg" manifest:full-path="Pictures/1e57ffb194492181879d5526b3a650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dostupnost_del_v_ndk_ndk-dnnt"/><text:bookmark-start text:name="__RefHeading___dostupnost_del_v_ndk_a_ndk-dnnt_1"/><text:bookmark-start text:name="dostupnost_del_v_ndk_a_ndk-dnnt"/>Dostupnost děl v NDK a NDK-DNNT<text:bookmark-end text:name="__RefHeading___dostupnost_del_v_ndk_a_ndk-dnnt_1"/><text:bookmark-end text:name="dostupnost_del_v_ndk_a_ndk-dnnt"/></text:h>
      <text:p text:style-name="Text_20_body">Národní digitální knihovna obsahuje dokumenty s různou mírou dostupnosti a tím i odlišnou nabídkou služeb.<text:line-break/></text:p>
      <text:p text:style-name="Text_20_body">Liší se i jejich dostupnost, a to také s ohledem na to, zda využíváte NDK jako anonymní uživatel nebo se přihlásíte a vstoupíte do NDK-DNNT.</text:p>
      <text:p text:style-name="Text_20_body">Digitalizované dokumenty jsou rozděleny na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ílo          </text:p>
          </table:table-cell>
          <table:table-cell office:value-type="string" table:style-name="tableheader">
            <text:p text:style-name="Table_20_Heading"> Dostupnost v NDK </text:p>
          </table:table-cell>
          <table:table-cell office:value-type="string" table:style-name="tableheader">
            <text:p text:style-name="Table_20_Heading"> Dostupnost v NDK-DNNT pro čtení                     </text:p>
          </table:table-cell>
          <table:table-cell office:value-type="string" table:style-name="tableheader">
            <text:p text:style-name="Table_20_Heading"> Služby dostupné v NDK-DNNT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řejné</text:span> </text:p>
          </table:table-cell>
          <table:table-cell office:value-type="string" table:style-name="tablecell">
            <text:p text:style-name="tablealignleft"> dostupné </text:p>
          </table:table-cell>
          <table:table-cell office:value-type="string" table:style-name="tablecell">
            <text:p text:style-name="tablealignleft"> dostupné pro online čtení bez omezení<text:line-break/><text:line-break/>jsou přístupné také v:<text:line-break/><text:a xlink:type="simple" xlink:href="https://ndk.cz" text:style-name="Internet_20_link" text:visited-style-name="Visited_20_Internet_20_Link">NDK</text:a> pro anonymního uživatele<text:line-break/><text:a xlink:type="simple" xlink:href="https://kramerius5.nkp.cz" text:style-name="Internet_20_link" text:visited-style-name="Visited_20_Internet_20_Link">digitální knihovně NK ČR</text:a> </text:p>
          </table:table-cell>
          <table:table-cell office:value-type="string" table:style-name="tablecell">
            <text:p text:style-name="tablealignleft"> - tisk<text:line-break/>- uložení PDF<text:line-break/>- uložení v JPG<text:line-break/>- vytvoření citace<text:line-break/>- sdílení odkazu<text:line-break/>- textový přepis stránky = OCR (pokud existuje)<text:line-break/>- označení textu v digitalizované straně (výběrově)<text:line-break/>- plnotextové vyhledávání v dokumentu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eveřejné </text:span> </text:p>
          </table:table-cell>
          <table:table-cell office:value-type="string" table:style-name="tablecell">
            <text:p text:style-name="tablealignleft"> nedostupné </text:p>
          </table:table-cell>
          <table:table-cell office:value-type="string" table:style-name="tablecell">
            <text:p text:style-name="tablealignleft"> prostřednictvím vzdáleného přístupu čtení online není možné v <text:line-break/><text:line-break/>dokumenty jsou dostupné jen ze zabezpečených počítačů v prostorách NK ČR </text:p>
          </table:table-cell>
          <table:table-cell office:value-type="string" table:style-name="tablecell">
            <text:p text:style-name="tablealignleft"> - vytvoření citace<text:line-break/>-  plnotextové vyhledávání v dokumentu (výsledkem je pouze informace, na kterých stránkách se hledaný text nachází)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ílo nedostupné na trhu</text:span>  </text:p>
          </table:table-cell>
          <table:table-cell office:value-type="string" table:style-name="tablecell">
            <text:p text:style-name="tablealignleft"> nedostupné </text:p>
          </table:table-cell>
          <table:table-cell office:value-type="string" table:style-name="tablecell">
            <text:p text:style-name="tablealignleft"> pro registrované čtenáře knihoven jsou dostupné pro čtení online prostřednictvím vzdáleného přístupu </text:p>
          </table:table-cell>
          <table:table-cell office:value-type="string" table:style-name="tablecell">
            <text:p text:style-name="tablealignleft"> - vytvoření citace<text:line-break/>- plnotextové vyhledávání v dokumentu </text:p>
          </table:table-cell>
        </table:table-row>
      </table:table>
      <text:p text:style-name="Text_20_body">Jedno konkrétní dílo mohlo být v průběhu času vydáno vícekrát. Na každém vydání se vedle autora textu mohou podílet i další osoby - např. překladatelé, ilustrátoři. I oni se tak stávají spoluautory konkrétního vydání daného díla. Konkrétní dílo, respektive konkrétní vydání se stává volným dílem až ve chvíli, kdy uplyne 70 let od smrti všech spoluautorů a 50 let od vydání.  </text:p>
      <text:p text:style-name="Text_20_body">Může se tak stát, že u jednoho díla najdete v NDK-DNNT více vydání, jejichž dostupnost se bude lišit. Některá vydání, zejména starší, mohou být již volně dostupná. V NDK-DNNT je označujeme jako <text:span text:style-name="Strong_20_Emphasis">díla veřejná</text:span>.
<text:line-break/><text:line-break/></text:p>
      <text:h text:style-name="Heading_20_3" text:outline-level="3"><text:bookmark-start text:name="__RefHeading___dila_nedostupna_na_trhu_2"/><text:bookmark-start text:name="dila_nedostupna_na_trhu"/>Díla nedostupná na trhu<text:bookmark-end text:name="__RefHeading___dila_nedostupna_na_trhu_2"/><text:bookmark-end text:name="dila_nedostupna_na_trhu"/></text:h>
      <text:p text:style-name="Text_20_body">Druhou skupinu tvoří díla označená symbolem <draw:frame draw:style-name="media" draw:name="0" text:anchor-type="as-char" draw:z-index="0" svg:width="0.555625cm" svg:height="0.68791666666667cm"><draw:image xlink:href="Pictures/27d8c9323e12757fded785d169c65744.jpg" xlink:type="simple" xlink:show="embed" xlink:actuate="onLoad"/></draw:frame> nebo <draw:frame draw:style-name="media" draw:name="1" text:anchor-type="as-char" draw:z-index="1" svg:width="0.52916666666667cm" svg:height="0.49892857142857cm"><draw:image xlink:href="Pictures/7bd51185a00ca328a77a82bad4a8054c.jpg" xlink:type="simple" xlink:show="embed" xlink:actuate="onLoad"/></draw:frame>, která spadají pod pojem <text:span text:style-name="Strong_20_Emphasis">díla nedostupná na trhu</text:span> a v NDK-DNNT je možné je online číst. V současné době patří k dílům nedostupným na trhu publikace vydané do roku 1989. Podmínkou pro jejich zveřejnění zároveň je, aby byly uvedeny na <text:a xlink:type="simple" xlink:href="https://dnnt.nkp.cz/seznam.htm" text:style-name="Internet_20_link" text:visited-style-name="Visited_20_Internet_20_Link">seznamu děl nedostupných na trhu</text:a>.
<text:line-break/><text:line-break/></text:p>
      <text:h text:style-name="Heading_20_3" text:outline-level="3"><text:bookmark-start text:name="__RefHeading___neverejna_dila_3"/><text:bookmark-start text:name="neverejna_dila"/>Neveřejná díla<text:bookmark-end text:name="__RefHeading___neverejna_dila_3"/><text:bookmark-end text:name="neverejna_dila"/></text:h>
      <text:p text:style-name="Text_20_body">Třetí kategorií jsou dokumenty, pro něž se v NDK a NDK-DNNT používá spojení <text:span text:style-name="Strong_20_Emphasis">neveřejná díla</text:span> a označují se symbolem <draw:frame draw:style-name="media" draw:name="2" text:anchor-type="as-char" draw:z-index="2" svg:width="0.52916666666667cm" svg:height="0.63864942528736cm"><draw:image xlink:href="Pictures/327c4031f34ba9be7095d08f699de648.jpg" xlink:type="simple" xlink:show="embed" xlink:actuate="onLoad"/></draw:frame>. 
Tato skupina může být poměrně různorodá. Najdete v ní díla vydaná v posledních desetiletích, cca od roku 1990, ale také dokumenty vydané před rokem 1989, které z různých důvodů nemohou být označeny jako díla nedostupná na trhu” (nejsou zatím zařazena na <text:a xlink:type="simple" xlink:href="https://dnnt.nkp.cz/seznam.html" text:style-name="Internet_20_link" text:visited-style-name="Visited_20_Internet_20_Link">seznamu děl nedostupných na trhu</text:a>, případně na něj již zařazena jsou, ale zatím neuplynula zákonná lhůta šesti měsíců nebo autor (nositel práv) vyzval NK ČR, aby konkrétní dílo z tohoto seznamu vyloučila). <text:line-break/>
Mezi neveřejnými díly mohou být dočasně i tituly převedené do NDK-DNNT ze starší digitální knihovny <text:a xlink:type="simple" xlink:href="http://kramerius.nkp.cz" text:style-name="Internet_20_link" text:visited-style-name="Visited_20_Internet_20_Link">Kramerius 3</text:a>. U těchto titulů správci NDK postupně manuálně upravují jejich přístupnost a dokumenty převádějí do režimu veřejných děl.</text:p>
      <text:p text:style-name="Text_20_body"><draw:frame draw:style-name="medialeft" draw:name="NDK - veřejné dílo Legend" text:anchor-type="paragraph" draw:z-index="0" svg:width="10.583333333333cm"><draw:text-box><text:p text:style-name="legendcenter"><draw:frame draw:style-name="medialeft" draw:name="NDK - veřejné dílo" text:anchor-type="paragraph" draw:z-index="3" svg:width="10.583333333333cm" svg:height="3.3762781186094cm"><draw:image xlink:href="Pictures/6cae3d9f215bff3ec01c6ca88b5db851.jpg" xlink:type="simple" xlink:show="embed" xlink:actuate="onLoad"/></draw:frame>NDK - veřejné dílo</text:p></draw:text-box></draw:frame> <text:span text:style-name="Strong_20_Emphasis">veřejné dílo</text:span> = knihu je možné online číst, ale také si z ní můžete stáhnout pdf, vytisknout stránky, zobrazit si OCR atd.<text:line-break/><text:line-break/><text:line-break/><text:line-break/><text:line-break/><text:line-break/><text:line-break/>
<draw:frame draw:style-name="medialeft" draw:name="NDK - dílo nedostupné na trhu Legend" text:anchor-type="paragraph" draw:z-index="0" svg:width="10.583333333333cm"><draw:text-box><text:p text:style-name="legendcenter"><draw:frame draw:style-name="medialeft" draw:name="NDK - dílo nedostupné na trhu" text:anchor-type="paragraph" draw:z-index="4" svg:width="10.583333333333cm" svg:height="3.578381147541cm"><draw:image xlink:href="Pictures/d90fb1c5359fd40625389ef935dd6ff4.jpg" xlink:type="simple" xlink:show="embed" xlink:actuate="onLoad"/></draw:frame>NDK - dílo nedostupné na trhu</text:p></draw:text-box></draw:frame><draw:frame draw:style-name="medialeft" draw:name="5" text:anchor-type="paragraph" draw:z-index="5" svg:width="0.52916666666667cm" svg:height="0.65515873015873cm"><draw:image xlink:href="Pictures/27d8c9323e12757fded785d169c65744.jpg" xlink:type="simple" xlink:show="embed" xlink:actuate="onLoad"/></draw:frame>= <text:span text:style-name="Strong_20_Emphasis">dílo nedostupné na trhu</text:span>, po přihlášení je kniha v NDK-DNNT dostupná pro čtení online prostřednictvím vzdáleného přístupu<text:line-break/><text:line-break/><text:line-break/><text:line-break/> <text:line-break/><text:line-break/>
<draw:frame draw:style-name="medialeft" draw:name="NDK - neveřejné dílo Legend" text:anchor-type="paragraph" draw:z-index="0" svg:width="10.583333333333cm"><draw:text-box><text:p text:style-name="legendcenter"><draw:frame draw:style-name="medialeft" draw:name="NDK - neveřejné dílo" text:anchor-type="paragraph" draw:z-index="6" svg:width="10.583333333333cm" svg:height="3.433607118412cm"><draw:image xlink:href="Pictures/1e57ffb194492181879d5526b3a6507f.jpg" xlink:type="simple" xlink:show="embed" xlink:actuate="onLoad"/></draw:frame>NDK - neveřejné dílo</text:p></draw:text-box></draw:frame> <draw:frame draw:style-name="medialeft" draw:name="7" text:anchor-type="paragraph" draw:z-index="7" svg:width="0.52916666666667cm" svg:height="0.63864942528736cm"><draw:image xlink:href="Pictures/327c4031f34ba9be7095d08f699de648.jpg" xlink:type="simple" xlink:show="embed" xlink:actuate="onLoad"/></draw:frame>= neveřejné dílo, přístup je možný pouze ze zabezpečených počítačů v prostorách NK ČR<text:line-break/>
<text:a xlink:type="simple" xlink:href="https://prirucky.ipk.nkp.cz/ndk/jak_k_nim_ziskam_pristup" text:style-name="Internet_20_link" text:visited-style-name="Visited_20_Internet_20_Link">Jak získat přístup k neveřejným dokumentům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dostupnost_del_v_ndk_ndk-dnnt</dc:title>
  </office:meta>
</office:document-meta>
</file>