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b933a2c178e42edc77f59162258421.jpg"/>
  <manifest:file-entry manifest:media-type="image/jpeg" manifest:full-path="Pictures/009444654d698871eadbb826fa28e36e.jpg"/>
  <manifest:file-entry manifest:media-type="image/jpeg" manifest:full-path="Pictures/3fb97926e9299932bc1206457c584240.jpg"/>
  <manifest:file-entry manifest:media-type="image/jpeg" manifest:full-path="Pictures/a68e75ce6af1c0ac0d5277c87f225978.jpg"/>
  <manifest:file-entry manifest:media-type="image/jpeg" manifest:full-path="Pictures/8f606424f06d794cba2cf057e5e99591.jpg"/>
  <manifest:file-entry manifest:media-type="image/jpeg" manifest:full-path="Pictures/e8acd20e5dca86a6842b9cdd94cea78c.jpg"/>
  <manifest:file-entry manifest:media-type="image/jpeg" manifest:full-path="Pictures/856dc55a8f907d1e5dbb2fe26d5fd8a5.jpg"/>
  <manifest:file-entry manifest:media-type="image/jpeg" manifest:full-path="Pictures/fd773a4f156b96f1f544ccd3b4fc30cb.jpg"/>
  <manifest:file-entry manifest:media-type="image/jpeg" manifest:full-path="Pictures/cbabf339a82ac33a295c3d256f02667b.jpg"/>
  <manifest:file-entry manifest:media-type="image/jpeg" manifest:full-path="Pictures/0575fd144a8794744c35a9f7a0a58a74.jpg"/>
  <manifest:file-entry manifest:media-type="image/jpeg" manifest:full-path="Pictures/3197b9e0df8212d51e99e3d3139983ad.jpg"/>
  <manifest:file-entry manifest:media-type="image/jpeg" manifest:full-path="Pictures/e4b68ee172d62c0cfb0660d7cc075384.jpg"/>
  <manifest:file-entry manifest:media-type="image/jpeg" manifest:full-path="Pictures/c6a8ae3a50acdec83d7bf78bccb3478e.jpg"/>
  <manifest:file-entry manifest:media-type="image/jpeg" manifest:full-path="Pictures/5642d7e2e14f1aa73d45b065019c1153.jpg"/>
  <manifest:file-entry manifest:media-type="image/jpeg" manifest:full-path="Pictures/b8e0b32b37309fd449d90c449ea1025f.jpg"/>
  <manifest:file-entry manifest:media-type="image/jpeg" manifest:full-path="Pictures/6601d8398623e60b71eb83b8a853ac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co_vse_je_v_ndk-dnnt_dostupne"/><text:bookmark-start text:name="__RefHeading___co_je_pristupne_1"/><text:bookmark-start text:name="co_je_pristupne"/>Co je přístupné<text:bookmark-end text:name="__RefHeading___co_je_pristupne_1"/><text:bookmark-end text:name="co_je_pristupne"/></text:h>
      <text:p text:style-name="Text_20_body"><text:line-break/>
Po kliknutí na tlačítko <draw:frame draw:style-name="media" draw:name="NDK - tlačítko Procházet knihovnu Legend" text:anchor-type="as-char" draw:z-index="0" svg:width="3.96875cm"><draw:text-box><text:p text:style-name="legendcenter"><draw:frame draw:style-name="media" draw:name="NDK - tlačítko Procházet knihovnu" text:anchor-type="as-char" draw:z-index="0" svg:width="3.96875cm" svg:height="0.71631097560976cm"><draw:image xlink:href="Pictures/e4b933a2c178e42edc77f59162258421.jpg" xlink:type="simple" xlink:show="embed" xlink:actuate="onLoad"/></draw:frame>NDK - tlačítko Procházet knihovnu</text:p></draw:text-box></draw:frame> na vstupní stránce NDK se zobrazí všechny dokumenty, které jsou součástí digitální knihovny.</text:p>
      <text:p text:style-name="Text_20_body"><text:span text:style-name="Strong_20_Emphasis">NDK obsahuje digitalizované dokumenty s různou mírou dostupnost</text:span>i:</text:p>
      <text:list text:style-name="List_20_1" text:continue-numbering="false">
        <text:list-item>
          <text:p text:style-name="List_20_1_Content_First"> <text:a xlink:type="simple" xlink:href="https://ndk.cz/search?accessibility=public" text:style-name="Internet_20_link" text:visited-style-name="Visited_20_Internet_20_Link">veřejné</text:a></text:p>
        </text:list-item>
        <text:list-item>
          <text:p text:style-name="List_20_1_Content"> <text:a xlink:type="simple" xlink:href="https://ndk.cz/search?accessibility=private" text:style-name="Internet_20_link" text:visited-style-name="Visited_20_Internet_20_Link">neveřejné</text:a></text:p>
        </text:list-item>
        <text:list-item>
          <text:p text:style-name="List_20_1_Content_Last"> díla nedostupná na trhu - mohou být <text:a xlink:type="simple" xlink:href="https://ndk.cz/search?licences=dnnto" text:style-name="Internet_20_link" text:visited-style-name="Visited_20_Internet_20_Link">dostupná online</text:a> a nebo přístupná  z <text:a xlink:type="simple" xlink:href="https://ndk.cz/search?licences=dnntt" text:style-name="Internet_20_link" text:visited-style-name="Visited_20_Internet_20_Link">terminálu v knihovně</text:a></text:p>
        </text:list-item>
      </text:list>
      <text:p text:style-name="Text_20_body">Bez omezení si můžete v NDK prohlížet veřejné dokumenty.</text:p>
      <text:p text:style-name="Text_20_body">Pro přístup k dílům nedostupným na trhu je nutné se do NDK <text:a xlink:type="simple" xlink:href="https://prirucky.ipk.nkp.cz/ndk/jak_se_prihlasim" text:style-name="Internet_20_link" text:visited-style-name="Visited_20_Internet_20_Link">přihlásit</text:a>, případně přijít do knihovny, která již nabízí <text:a xlink:type="simple" xlink:href="https://ndk.cz/knihinst" text:style-name="Internet_20_link" text:visited-style-name="Visited_20_Internet_20_Link">terminálový přístup</text:a> k DNNT. </text:p>
      <text:p text:style-name="Text_20_body"><text:a xlink:type="simple" xlink:href="https://prirucky.ipk.nkp.cz/ndk/jak_k_nim_ziskam_pristup" text:style-name="Internet_20_link" text:visited-style-name="Visited_20_Internet_20_Link">Jak získat přístup k neveřejným dokumentům</text:a>.<text:line-break/></text:p>
      <text:p text:style-name="Text_20_body"><text:line-break/></text:p>
      <text:h text:style-name="Heading_20_2" text:outline-level="2"><text:bookmark-start text:name="__RefHeading___filtr_dostupnost_2"/><text:bookmark-start text:name="filtr_dostupnost"/>Filtr Dostupnost<text:bookmark-end text:name="__RefHeading___filtr_dostupnost_2"/><text:bookmark-end text:name="filtr_dostupnost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mocí filtru <text:span text:style-name="Strong_20_Emphasis">Dostupnost</text:span> si můžete NDK upravit tak, aby vám ukazovala pouze ta díla, k nimž se reálně můžete dostanete.</text:p></table:table-cell></table:table-row></table:table></draw:text-box></draw:frame>Možnost pracovat s filtrem <text:span text:style-name="Strong_20_Emphasis">Dostupnost</text:span> máte vždy ve výsledcích vyhledávání v digitální knihovně. Vidíte ho také ve chvíli, kdy jste po přihlášení vstoupili do celé digitální knihovny pomocí tlačítka <draw:frame draw:style-name="media" draw:name="NDK - tlačítko Procházet knihovnu Legend" text:anchor-type="as-char" draw:z-index="0" svg:width="3.96875cm"><draw:text-box><text:p text:style-name="legendcenter"><draw:frame draw:style-name="media" draw:name="NDK - tlačítko Procházet knihovnu" text:anchor-type="as-char" draw:z-index="1" svg:width="3.96875cm" svg:height="0.71631097560976cm"><draw:image xlink:href="Pictures/e4b933a2c178e42edc77f59162258421.jpg" xlink:type="simple" xlink:show="embed" xlink:actuate="onLoad"/></draw:frame>NDK - tlačítko Procházet knihovnu</text:p></draw:text-box></draw:frame>.</text:p>
      <text:p text:style-name="Text_20_body"><draw:frame draw:style-name="mediacenter" draw:name="NDK - filtr Dostupnost Legend" text:anchor-type="paragraph" draw:z-index="0" svg:width="22.304375cm" style:rel-width="100%"><draw:text-box><text:p text:style-name="legendcenter"><draw:frame draw:style-name="mediacenter" draw:name="NDK - filtr Dostupnost" text:anchor-type="paragraph" draw:z-index="2" svg:width="22.304375cm" style:rel-width="100%" svg:height="15.875cm" style:rel-height="scale"><draw:image xlink:href="Pictures/009444654d698871eadbb826fa28e36e.jpg" xlink:type="simple" xlink:show="embed" xlink:actuate="onLoad"/></draw:frame>NDK - filtr Dostupnost</text:p></draw:text-box></draw:frame></text:p>
      <text:p text:style-name="Text_20_body"><text:line-break/>
V bloku <text:span text:style-name="Strong_20_Emphasis">Dostupnost</text:span> můžete zvolit vždy jen jednu volbu. </text:p>
      <text:p text:style-name="Text_20_body">Na následujících obrázcích vidíte, že že <text:span text:style-name="Strong_20_Emphasis">nabídka v bloku Dostupnost liší podle toho</text:span>, zda <text:span text:style-name="Strong_20_Emphasis">NDK využíváte jako anonymní uživatel</text:span> či se se již <text:span text:style-name="Strong_20_Emphasis">přihlásili</text:span> a máte přístup i k dílům nedostupným na trhu. 
<text:line-break/>
<text:line-break/>
<text:span text:style-name="Strong_20_Emphasis">Přihlášeným uživatelům</text:span> v NDK přibyla navíc možnost <text:span text:style-name="Strong_20_Emphasis">Všechny dostupné dokumenty</text:span>. S její pomocí si v digitální knihovně zobrazíte skupinu dokumentů, do níž patří díla veřejná a díla nedostupná na trhu.</text:p>
      <text:p text:style-name="Text_20_body"><draw:frame draw:style-name="media" draw:name="NDK - filtr Dostupnost Legend" text:anchor-type="as-char" draw:z-index="0" svg:width="7.8845833333333cm"><draw:text-box><text:p text:style-name="legendcenter"><draw:frame draw:style-name="media" draw:name="NDK - filtr Dostupnost" text:anchor-type="as-char" draw:z-index="3" svg:width="7.8845833333333cm" svg:height="6.4558333333333cm"><draw:image xlink:href="Pictures/3fb97926e9299932bc1206457c584240.jpg" xlink:type="simple" xlink:show="embed" xlink:actuate="onLoad"/></draw:frame>NDK - filtr Dostupnost</text:p></draw:text-box></draw:frame>         <draw:frame draw:style-name="media" draw:name="NDK- filtr Dostupnost Legend" text:anchor-type="as-char" draw:z-index="0" svg:width="7.699375cm"><draw:text-box><text:p text:style-name="legendcenter"><draw:frame draw:style-name="media" draw:name="NDK- filtr Dostupnost" text:anchor-type="as-char" draw:z-index="4" svg:width="7.699375cm" svg:height="6.985cm"><draw:image xlink:href="Pictures/a68e75ce6af1c0ac0d5277c87f225978.jpg" xlink:type="simple" xlink:show="embed" xlink:actuate="onLoad"/></draw:frame>NDK- filtr Dostupnost</text:p></draw:text-box></draw:frame>
<text:line-break/>
<text:line-break/>
<text:line-break/></text:p>
      <text:h text:style-name="Heading_20_2" text:outline-level="2"><text:bookmark-start text:name="__RefHeading___filtr_licence_3"/><text:bookmark-start text:name="filtr_licence"/>Filtr Licence<text:bookmark-end text:name="__RefHeading___filtr_licence_3"/><text:bookmark-end text:name="filtr_licence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mocí filtru <text:span text:style-name="Strong_20_Emphasis">Licence</text:span>, respektive možnosti <text:span text:style-name="Strong_20_Emphasis">DNNT online</text:span> si můžete v NDK zobrazit pouze díla nedostupná na trhu, k nimž se po přihlášení dostanete z domova prostřednictvím vzdáleného přístupu. </text:p><text:p text:style-name="Text_20_body">Díky nabídce <text:span text:style-name="Strong_20_Emphasis">DNNT terminál</text:span> získáte v NDK přehled o titulech, které jsou v režimu DNNT přístupné pouze z <text:a xlink:type="simple" xlink:href="https://ndk.cz/knihinst" text:style-name="Internet_20_link" text:visited-style-name="Visited_20_Internet_20_Link">terminálů v knihovně</text:a>. </text:p></table:table-cell></table:table-row></table:table></draw:text-box></draw:frame>Možnost pracovat s filtrem <text:span text:style-name="Strong_20_Emphasis">Licence</text:span> máte vždy ve výsledcích vyhledávání v digitální knihovně. Vidíte ho také ve chvíli, kdy jste po přihlášení vstoupili do celé digitální knihovny pomocí tlačítka <draw:frame draw:style-name="media" draw:name="NDK - tlačítko Procházet knihovnu Legend" text:anchor-type="as-char" draw:z-index="0" svg:width="3.96875cm"><draw:text-box><text:p text:style-name="legendcenter"><draw:frame draw:style-name="media" draw:name="NDK - tlačítko Procházet knihovnu" text:anchor-type="as-char" draw:z-index="5" svg:width="3.96875cm" svg:height="0.71631097560976cm"><draw:image xlink:href="Pictures/e4b933a2c178e42edc77f59162258421.jpg" xlink:type="simple" xlink:show="embed" xlink:actuate="onLoad"/></draw:frame>NDK - tlačítko Procházet knihovnu</text:p></draw:text-box></draw:frame>.</text:p>
      <text:p text:style-name="Text_20_body"><draw:frame draw:style-name="mediacenter" draw:name="NDK - filtr Licence Legend" text:anchor-type="paragraph" draw:z-index="0" svg:width="22.304375cm" style:rel-width="100%"><draw:text-box><text:p text:style-name="legendcenter"><draw:frame draw:style-name="mediacenter" draw:name="NDK - filtr Licence" text:anchor-type="paragraph" draw:z-index="6" svg:width="22.304375cm" style:rel-width="100%" svg:height="15.875cm" style:rel-height="scale"><draw:image xlink:href="Pictures/8f606424f06d794cba2cf057e5e99591.jpg" xlink:type="simple" xlink:show="embed" xlink:actuate="onLoad"/></draw:frame>NDK - filtr Licence</text:p></draw:text-box></draw:frame></text:p>
      <text:p text:style-name="Text_20_body"><text:line-break/>
V bloku <text:span text:style-name="Strong_20_Emphasis">Licence</text:span> můžete zvolit vždy jen jednu volbu. </text:p>
      <text:p text:style-name="Text_20_body">Na následujících obrázcích vidíte, že <text:span text:style-name="Strong_20_Emphasis">ikonka DNNT online</text:span> v bloku Licence proměňuje podle toho, zda <text:span text:style-name="Strong_20_Emphasis">NDK využíváte jako anonymní uživatel <draw:frame draw:style-name="media" draw:name="7" text:anchor-type="as-char" draw:z-index="7" svg:width="2.54cm" svg:height="0.555625cm"><draw:image xlink:href="Pictures/e8acd20e5dca86a6842b9cdd94cea78c.jpg" xlink:type="simple" xlink:show="embed" xlink:actuate="onLoad"/></draw:frame></text:span> či jste se do NDK již <text:span text:style-name="Strong_20_Emphasis">přihlásili</text:span> <draw:frame draw:style-name="media" draw:name="8" text:anchor-type="as-char" draw:z-index="8" svg:width="2.69875cm" svg:height="0.58208333333333cm"><draw:image xlink:href="Pictures/856dc55a8f907d1e5dbb2fe26d5fd8a5.jpg" xlink:type="simple" xlink:show="embed" xlink:actuate="onLoad"/></draw:frame>. 
<text:line-break/></text:p>
      <text:p text:style-name="Text_20_body"><draw:frame draw:style-name="media" draw:name="NDK - filtr Licence Legend" text:anchor-type="as-char" draw:z-index="0" svg:width="7.7522916666667cm"><draw:text-box><text:p text:style-name="legendcenter"><draw:frame draw:style-name="media" draw:name="NDK - filtr Licence" text:anchor-type="as-char" draw:z-index="9" svg:width="7.7522916666667cm" svg:height="7.62cm"><draw:image xlink:href="Pictures/fd773a4f156b96f1f544ccd3b4fc30cb.jpg" xlink:type="simple" xlink:show="embed" xlink:actuate="onLoad"/></draw:frame>NDK - filtr Licence</text:p></draw:text-box></draw:frame>           <draw:frame draw:style-name="media" draw:name="NDK- filtr Licence Legend" text:anchor-type="as-char" draw:z-index="0" svg:width="7.8845833333333cm"><draw:text-box><text:p text:style-name="legendcenter"><draw:frame draw:style-name="media" draw:name="NDK- filtr Licence" text:anchor-type="as-char" draw:z-index="10" svg:width="7.8845833333333cm" svg:height="8.1491666666667cm"><draw:image xlink:href="Pictures/cbabf339a82ac33a295c3d256f02667b.jpg" xlink:type="simple" xlink:show="embed" xlink:actuate="onLoad"/></draw:frame>NDK- filtr Licence</text:p></draw:text-box></draw:frame>
<text:line-break/>
<text:line-break/>
<text:line-break/></text:p>
      <text:h text:style-name="Heading_20_2" text:outline-level="2"><text:bookmark-start text:name="__RefHeading___aktivni_fitry_4"/><text:bookmark-start text:name="aktivni_fitry"/>Aktivní fitry<text:bookmark-end text:name="__RefHeading___aktivni_fitry_4"/><text:bookmark-end text:name="aktivni_fitry"/></text:h>
      <text:p text:style-name="Text_20_body">V přehledu nalezených dokumentů pak v části <text:span text:style-name="Strong_20_Emphasis">Aktivní filtry</text:span> vždy vidíte, které filtry aktuálně používáte. Nastavení <text:span text:style-name="Strong_20_Emphasis">Aktivních filtrů</text:span> můžete v této obrazovce kdykoliv upravit a některý z aktivních filtrů odebrat nebo další filtr naopak ještě přidat. <draw:frame draw:style-name="mediacenter" draw:name=" NDK - aktivní filtry Legend" text:anchor-type="paragraph" draw:z-index="0" svg:width="8.016875cm"><draw:text-box><text:p text:style-name="legendcenter"><draw:frame draw:style-name="mediacenter" draw:name=" NDK - aktivní filtry" text:anchor-type="paragraph" draw:z-index="11" svg:width="8.016875cm" svg:height="6.6675cm"><draw:image xlink:href="Pictures/0575fd144a8794744c35a9f7a0a58a74.jpg" xlink:type="simple" xlink:show="embed" xlink:actuate="onLoad"/></draw:frame> NDK - aktivní filtry</text:p></draw:text-box></draw:frame></text:p>
      <text:p text:style-name="Text_20_body"><text:line-break/></text:p>
      <text:h text:style-name="Heading_20_2" text:outline-level="2"><text:bookmark-start text:name="__RefHeading___zruseni_aktivnich_fitru_5"/><text:bookmark-start text:name="zruseni_aktivnich_fitru"/>Zrušení aktivních fitrů<text:bookmark-end text:name="__RefHeading___zruseni_aktivnich_fitru_5"/><text:bookmark-end text:name="zruseni_aktivnich_fitru"/></text:h>
      <text:p text:style-name="Text_20_body"><text:span text:style-name="Strong_20_Emphasis">Aktivní filtr zrušíte</text:span> vždy kliknutím na jeho název v levé navigační liště. Tj. např.  volbu zobrazovat Pouze veřejné můžete zrušit kliknutím na <draw:frame draw:style-name="media" draw:name=" NDK - zrušit filtr Pouze veřejné Legend" text:anchor-type="as-char" draw:z-index="0" svg:width="2.9104166666667cm"><draw:text-box><text:p text:style-name="legendcenter"><draw:frame draw:style-name="media" draw:name=" NDK - zrušit filtr Pouze veřejné" text:anchor-type="as-char" draw:z-index="12" svg:width="2.9104166666667cm" svg:height="0.66145833333333cm"><draw:image xlink:href="Pictures/3197b9e0df8212d51e99e3d3139983ad.jpg" xlink:type="simple" xlink:show="embed" xlink:actuate="onLoad"/></draw:frame> NDK - zrušit filtr Pouze veřejné</text:p></draw:text-box></draw:frame>. </text:p>
      <text:p text:style-name="Text_20_body">Pokud chcete smazat všechny aktivní filtry, stačí kliknout na <draw:frame draw:style-name="media" draw:name=" NKD - zrušit všechny aktivní filtry Legend" text:anchor-type="as-char" draw:z-index="0" svg:width="0.555625cm"><draw:text-box><text:p text:style-name="legendcenter"><draw:frame draw:style-name="media" draw:name=" NKD - zrušit všechny aktivní filtry" text:anchor-type="as-char" draw:z-index="13" svg:width="0.555625cm" svg:height="0.60854166666667cm"><draw:image xlink:href="Pictures/e4b68ee172d62c0cfb0660d7cc075384.jpg" xlink:type="simple" xlink:show="embed" xlink:actuate="onLoad"/></draw:frame> NKD - zrušit všechny aktivní filtry</text:p></draw:text-box></draw:frame>.</text:p>
      <text:p text:style-name="Text_20_body"><draw:frame draw:style-name="media" draw:name="NDK - aktivní filtry Legend" text:anchor-type="as-char" draw:z-index="0" svg:width="7.5670833333333cm"><draw:text-box><text:p text:style-name="legendcenter"><draw:frame draw:style-name="media" draw:name="NDK - aktivní filtry" text:anchor-type="as-char" draw:z-index="14" svg:width="7.5670833333333cm" svg:height="6.35cm"><draw:image xlink:href="Pictures/c6a8ae3a50acdec83d7bf78bccb3478e.jpg" xlink:type="simple" xlink:show="embed" xlink:actuate="onLoad"/></draw:frame>NDK - aktivní filtry</text:p></draw:text-box></draw:frame> ⇒ <draw:frame draw:style-name="media" draw:name="NDK - zrušit aktivní filtry Legend" text:anchor-type="as-char" draw:z-index="0" svg:width="7.6464583333333cm"><draw:text-box><text:p text:style-name="legendcenter"><draw:frame draw:style-name="media" draw:name="NDK - zrušit aktivní filtry" text:anchor-type="as-char" draw:z-index="15" svg:width="7.6464583333333cm" svg:height="6.35cm"><draw:image xlink:href="Pictures/5642d7e2e14f1aa73d45b065019c1153.jpg" xlink:type="simple" xlink:show="embed" xlink:actuate="onLoad"/></draw:frame>NDK - zrušit aktivní filtry</text:p></draw:text-box></draw:frame></text:p>
      <text:p text:style-name="Text_20_body"><text:line-break/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Jakmile si z vyhledaných výsledků zvolíte konkrétní knihu, filtr Dostupnost nebo Licence (a ani jiné filtry) nemůžete v tu chvíli nastavovat.</text:span><text:line-break/>V této situaci vám digitální knihovna nabízí pouze funkce, které souvisejí s využíváním vybraného dokumentu. <text:line-break/>U periodik se ještě filtr Dostupnost může nabízet.</text:p></table:table-cell></table:table-row></table:table></draw:text-box></draw:frame><text:span text:style-name="Emphasis">Náhled zobrazení konkrétní knihy, která je veřejným dokumentem. V tomto případě můžete využít všechny služby dostupné pro daný dokument.</text:span>
<draw:frame draw:style-name="media" draw:name="NDK - veřejný dokumument, kniha Legend" text:anchor-type="as-char" draw:z-index="0" svg:width="29.183541666667cm" style:rel-width="100%"><draw:text-box><text:p text:style-name="legendcenter"><draw:frame draw:style-name="media" draw:name="NDK - veřejný dokumument, kniha" text:anchor-type="as-char" draw:z-index="16" svg:width="29.183541666667cm" style:rel-width="100%" svg:height="16.430625cm" style:rel-height="scale"><draw:image xlink:href="Pictures/b8e0b32b37309fd449d90c449ea1025f.jpg" xlink:type="simple" xlink:show="embed" xlink:actuate="onLoad"/></draw:frame>NDK - veřejný dokumument, kniha</text:p></draw:text-box></draw:frame></text:p>
      <text:p text:style-name="Text_20_body"><text:line-break/></text:p>
      <text:p text:style-name="Text_20_body"><text:span text:style-name="Emphasis">Náhled zobrazení konkrétního periodika na úrovni přehledu ročníků. Zde je možnost dále digitalizované ročníky filtrovat na veřejné / neveřejné dokumenty.</text:span>
<draw:frame draw:style-name="media" draw:name="NDK - periodikum Legend" text:anchor-type="as-char" draw:z-index="0" svg:width="29.183541666667cm" style:rel-width="100%"><draw:text-box><text:p text:style-name="legendcenter"><draw:frame draw:style-name="media" draw:name="NDK - periodikum" text:anchor-type="as-char" draw:z-index="17" svg:width="29.183541666667cm" style:rel-width="100%" svg:height="15.795625cm" style:rel-height="scale"><draw:image xlink:href="Pictures/6601d8398623e60b71eb83b8a853acb1.jpg" xlink:type="simple" xlink:show="embed" xlink:actuate="onLoad"/></draw:frame>NDK - periodikum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co_vse_je_v_ndk-dnnt_dostupne</dc:title>
  </office:meta>
</office:document-meta>
</file>