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katalogizace:monografie:uvod"/><text:bookmark-start text:name="__RefHeading___uvod_1"/><text:bookmark-start text:name="uvod"/>Úvod<text:bookmark-end text:name="__RefHeading___uvod_1"/><text:bookmark-end text:name="uvod"/></text:h>
      <text:p text:style-name="Text_20_body"><draw:frame draw:style-name="PluginODTAutoStyle_Frame_1_text_frame" draw:name="Frame1" text:anchor-type="paragraph" svg:width="481.89pt" draw:z-index="0" svg:min-height="1cm"><draw:text-box><table:table table:style-name="Table"><table:table-column table:style-name="odt_auto_style_table_column_1_1"/><table:table-row><table:table-cell office:value-type="string" table:style-name="tablecell"><text:p text:style-name="tablealignleft">Metodika je určena pro síť knihoven v ČR, zejména knihoven přispívajících do Souborného katalogu ČR. </text:p></table:table-cell></table:table-row></table:table></draw:text-box></draw:frame>Metodika obsahuje výčet povinných údajů bibliografického záznamu na <text:span text:style-name="Strong_20_Emphasis">minimální/doporučené</text:span> úrovni a jejich popis, její dodržování je předpokladem pro sdílení záznamů mezi knihovnami.</text:p>
      <text:p text:style-name="Text_20_body">Vzhledem k tomu, že jsou v metodice akceptovány mezinárodní standardy a zohledněny povinné údaje specifikované v jejich rámci, umožňuje certifikovaná metodika rovněž sdílení záznamů na mezinárodní úrovni.</text:p>
      <text:p text:style-name="Text_20_body">S ohledem na nutnost konsenzu knihoven s přijetím nových standardů byly návrhy konzultovány na půdě Pracovní skupiny pro jmenné zpracování při NK ČR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 "Jack Jackrum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katalogizace:monografie:uvod</dc:title>
  </office:meta>
</office:document-meta>
</file>