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8"/><text:bookmark-start text:name="__RefHeading___priklad_28_1"/><text:bookmark-start text:name="priklad_28"/>Příklad 28<text:bookmark-end text:name="__RefHeading___priklad_28_1"/><text:bookmark-end text:name="priklad_2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786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108075921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1009s2015—-xr-af–f——001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786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200-2495-4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a</text:span>eng<text:span text:style-name="Strong_20_Emphasis">$h</text:span>cz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59<text:span text:style-name="Strong_20_Emphasis">$x</text:span>Zoologie<text:span text:style-name="Strong_20_Emphasis">$2</text:span>Konspekt<text:span text:style-name="Strong_20_Emphasis">$9</text:span>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95.76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91.9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-191.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3.7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Nedvěd, Oldřich,<text:span text:style-name="Strong_20_Emphasis">$d</text:span>1965-<text:span text:style-name="Strong_20_Emphasis">$7</text:span>xx0167050<text:span text:style-name="Strong_20_Emphasis">$4</text:span>aut<text:span text:style-name="Strong_20_Emphasis">$4</text:span>ill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Brouci čeledi slunéčkovití (Coccinellidae) střední Evropy =<text:span text:style-name="Strong_20_Emphasis">$b</text:span>Ladybird beetles (Coccinellidae) of Central Europe /<text:span text:style-name="Strong_20_Emphasis">$c</text:span>Oldřich Nedvě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<text:span text:style-name="Strong_20_Emphasis">$a</text:span>Ladybird beetles (Coccinellidae) of Central Europ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1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Academia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03 stran, lxxix stran obrazových příloh :<text:span text:style-name="Strong_20_Emphasis">$b</text:span>ilustrace (převážně barevné)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Zoologické klíče =<text:span text:style-name="Strong_20_Emphasis">$a</text:span>Zoological keys ;<text:span text:style-name="Strong_20_Emphasis">$v</text:span>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il Oldřich Nedvě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 a rejstří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ouběžný anglický tex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fauna<text:span text:style-name="Strong_20_Emphasis">$7</text:span>ph114529<text:span text:style-name="Strong_20_Emphasis">$z</text:span>Evropa středn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ekologie živočichů<text:span text:style-name="Strong_20_Emphasis">$7</text:span>ph11441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morfologie živočichů<text:span text:style-name="Strong_20_Emphasis">$7</text:span>ph13491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slunéčkovití<text:span text:style-name="Strong_20_Emphasis">$7</text:span>ph86001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klíče<text:span text:style-name="Strong_20_Emphasis">$7</text:span>fd13254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monografie<text:span text:style-name="Strong_20_Emphasis">$7</text:span>fd13284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Nedvěd, Oldřich,<text:span text:style-name="Strong_20_Emphasis">$d</text:span>1965-<text:span text:style-name="Strong_20_Emphasis">$t</text:span>Brouci čeledi slunéčkovití (Coccinellidae) střední Evrop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Nedvěd, Oldřich,<text:span text:style-name="Strong_20_Emphasis">$d</text:span>1965-<text:span text:style-name="Strong_20_Emphasis">$t</text:span>Brouci čeledi slunéčkovití (Coccinellidae) střední Evropy.<text:span text:style-name="Strong_20_Emphasis">$l</text:span>Anglic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-0   </text:p>
          </table:table-cell>
          <table:table-cell office:value-type="string" table:style-name="tablecell">
            <text:p text:style-name="tablealignleft"><text:span text:style-name="Strong_20_Emphasis">$a</text:span>Zoologické klíče</text:p>
          </table:table-cell>
        </table:table-row>
      </table:table>
      <text:p text:style-name="Text_20_body">[pokud kniha obsahuje „velký, souvislý“ souběžný text – tj. beletrie, poezie, odborné/vědecké monografie, musí být vždy 700 12 pro každé vyjádření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8</dc:title>
  </office:meta>
</office:document-meta>
</file>