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4"/><text:bookmark-start text:name="__RefHeading___priklad_24_1"/><text:bookmark-start text:name="priklad_24"/>Příklad 24<text:bookmark-end text:name="__RefHeading___priklad_24_1"/><text:bookmark-end text:name="priklad_2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–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8593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731081621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325s2015—-xr—–f——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68593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905248-7-3<text:span text:style-name="Strong_20_Emphasis">$q</text:span>(brožováno) :<text:span text:style-name="Strong_20_Emphasis">$c</text:span>neprodejn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331<text:span text:style-name="Strong_20_Emphasis">$x</text:span>Práce<text:span text:style-name="Strong_20_Emphasis">$2</text:span>Konspekt<text:span text:style-name="Strong_20_Emphasis">$9</text:span>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31.5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.07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93.3.071.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31.5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77.4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Návratová, Jana,<text:span text:style-name="Strong_20_Emphasis">$d</text:span>1964-<text:span text:style-name="Strong_20_Emphasis">$7</text:span>hka201061736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Proměny trhu práce ;<text:span text:style-name="Strong_20_Emphasis">$b</text:span>Srovnání povolání ; Přínos a dispozice umělců pro praxi v jiných oborech /<text:span text:style-name="Strong_20_Emphasis">$c</text:span>Jana Návratová, Roman Vaš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.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Centrum rozvojových aktivit Unie zaměstnavatelských svazů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2 stran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ázev z obál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e a bibliografické odkaz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trh práce<text:span text:style-name="Strong_20_Emphasis">$7</text:span>ph116483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umělecké profese<text:span text:style-name="Strong_20_Emphasis">$7</text:span>ph427566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tanečníci<text:span text:style-name="Strong_20_Emphasis">$7</text:span>ph126442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profesní uplatnění<text:span text:style-name="Strong_20_Emphasis">$7</text:span>ph134653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rekvalifikace<text:span text:style-name="Strong_20_Emphasis">$7</text:span>ph125101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 </text:p>
          </table:table-cell>
          <table:table-cell office:value-type="string" table:style-name="tablecell">
            <text:p text:style-name="tablealignleft"><text:span text:style-name="Strong_20_Emphasis">$a</text:span>studie<text:span text:style-name="Strong_20_Emphasis">$7</text:span>fd13359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Vašek, Roman,<text:span text:style-name="Strong_20_Emphasis">$d</text:span>1975-<text:span text:style-name="Strong_20_Emphasis">$7</text:span>xx0014832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<text:span text:style-name="Strong_20_Emphasis">$a</text:span>Návratová, Jana,<text:span text:style-name="Strong_20_Emphasis">$d</text:span>1964-<text:span text:style-name="Strong_20_Emphasis">$t</text:span>Proměny trhu prác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Návratová, Jana,<text:span text:style-name="Strong_20_Emphasis">$d</text:span>1964-<text:span text:style-name="Strong_20_Emphasis">$t</text:span>Srovnání povol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<text:span text:style-name="Strong_20_Emphasis">$a</text:span>Návratová, Jana,<text:span text:style-name="Strong_20_Emphasis">$d</text:span>1964-<text:span text:style-name="Strong_20_Emphasis">$t</text:span>Přínos a dispozice umělců pro praxi v jiných oborech</text:p>
          </table:table-cell>
        </table:table-row>
      </table:table>
      <text:p text:style-name="Text_20_body">[obsahuje 3 díla, pro každé z nich je potřeba zapsat záhlaví typu Autor/Název; preferovaný (unifikovaný) název se vždy váže jen k prvnímu autorovi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4</dc:title>
  </office:meta>
</office:document-meta>
</file>