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19"/><text:bookmark-start text:name="__RefHeading___priklad_19_1"/><text:bookmark-start text:name="priklad_19"/>Příklad 19<text:bookmark-end text:name="__RefHeading___priklad_19_1"/><text:bookmark-end text:name="priklad_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61081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415152040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415s2014—-xr-a—g——000-f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10816<text:span text:style-name="Strong_20_Emphasis">$z</text:span>cnb0026108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905814-0-1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 978-80-905814-1-8<text:span text:style-name="Strong_20_Emphasis">$q</text:span>(s MP3 ;<text:span text:style-name="Strong_20_Emphasis">$q</text:span>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821.162.3-3<text:span text:style-name="Strong_20_Emphasis">$x</text:span>Česká próza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62.3-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lekner, Rudolf (fiktivní postava)<text:span text:style-name="Strong_20_Emphasis">$7</text:span>osa201483666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<text:span text:style-name="Strong_20_Emphasis">$a</text:span>Klekner :<text:span text:style-name="Strong_20_Emphasis">$b</text:span>zápisky z pozůstalosti pacienta psychiatrické léčebny a nesmiřitelného realisty Rudolfa Kleknera /<text:span text:style-name="Strong_20_Emphasis">$c</text:span>Rudolf Klekn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rvní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[Praha] :<text:span text:style-name="Strong_20_Emphasis">$b</text:span>Kanopa,<text:span text:style-name="Strong_20_Emphasis">$c</text:span>20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54 stran :<text:span text:style-name="Strong_20_Emphasis">$b</text:span>ilustrace ;<text:span text:style-name="Strong_20_Emphasis">$c</text:span>21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mluvené slovo<text:span text:style-name="Strong_20_Emphasis">$b</text:span>spw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udio<text:span text:style-name="Strong_20_Emphasis">$b</text:span>s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udiodisk<text:span text:style-name="Strong_20_Emphasis">$b</text:span>sd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Glej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kutečným autorem je Václav Knop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ást nákladu s přílohou: audiokniha na CD (MP3); audiokniha distribuována i samostatně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české prózy<text:span text:style-name="Strong_20_Emphasis">$7</text:span>fd13397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nop, Václav,<text:span text:style-name="Strong_20_Emphasis">$d</text:span>1949-<text:span text:style-name="Strong_20_Emphasis">$7</text:span>xx0079830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 -0  </text:p>
          </table:table-cell>
          <table:table-cell office:value-type="string" table:style-name="tablecell">
            <text:p text:style-name="tablealignleft"><text:span text:style-name="Strong_20_Emphasis">$a</text:span>Glej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19</dc:title>
  </office:meta>
</office:document-meta>
</file>