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priklad_16"/><text:bookmark-start text:name="__RefHeading___priklad_16_1"/><text:bookmark-start text:name="priklad_16"/>Příklad 16<text:bookmark-end text:name="__RefHeading___priklad_16_1"/><text:bookmark-end text:name="priklad_16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LDR</text:span></text:p>
          </table:table-cell>
          <table:table-cell office:value-type="string" table:style-name="tablecell"/>
          <table:table-cell office:value-type="string" table:style-name="tablecell">
            <text:p text:style-name="tablealignleft">—–nam-a22——i-450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1</text:span></text:p>
          </table:table-cell>
          <table:table-cell office:value-type="string" table:style-name="tablecell"/>
          <table:table-cell office:value-type="string" table:style-name="tablecell">
            <text:p text:style-name="tablealignleft">bk193603286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3</text:span></text:p>
          </table:table-cell>
          <table:table-cell office:value-type="string" table:style-name="tablecell"/>
          <table:table-cell office:value-type="string" table:style-name="tablecell">
            <text:p text:style-name="tablealignleft">CZ-PrNK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5</text:span></text:p>
          </table:table-cell>
          <table:table-cell office:value-type="string" table:style-name="tablecell"/>
          <table:table-cell office:value-type="string" table:style-name="tablecell">
            <text:p text:style-name="tablealignleft">20150415105949.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7</text:span></text:p>
          </table:table-cell>
          <table:table-cell office:value-type="string" table:style-name="tablecell"/>
          <table:table-cell office:value-type="string" table:style-name="tablecell">
            <text:p text:style-name="tablealignleft">t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8</text:span></text:p>
          </table:table-cell>
          <table:table-cell office:value-type="string" table:style-name="tablecell"/>
          <table:table-cell office:value-type="string" table:style-name="tablecell">
            <text:p text:style-name="tablealignleft">150415s1936—-xr—–g—-000-d-cze—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15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cnb000795383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2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q</text:span>(Brožováno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35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OCoLC)85543052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4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ABA001<text:span text:style-name="Strong_20_Emphasis">$b</text:span>cze<text:span text:style-name="Strong_20_Emphasis">$e</text:span>rd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41</text:span></text:p>
          </table:table-cell>
          <table:table-cell office:value-type="string" table:style-name="tablecell">
            <text:p text:style-name="tablealignleft">1   </text:p>
          </table:table-cell>
          <table:table-cell office:value-type="string" table:style-name="tablecell">
            <text:p text:style-name="tablealignleft"><text:span text:style-name="Strong_20_Emphasis">$a</text:span>cze<text:span text:style-name="Strong_20_Emphasis">$h</text:span>fre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72</text:span></text:p>
          </table:table-cell>
          <table:table-cell office:value-type="string" table:style-name="tablecell">
            <text:p text:style-name="tablealignleft"> -7  </text:p>
          </table:table-cell>
          <table:table-cell office:value-type="string" table:style-name="tablecell">
            <text:p text:style-name="tablealignleft"><text:span text:style-name="Strong_20_Emphasis">$a</text:span>821.133.1-2<text:span text:style-name="Strong_20_Emphasis">$x</text:span>Francouzské drama, francouzsky psané<text:span text:style-name="Strong_20_Emphasis">$2</text:span>Konspekt<text:span text:style-name="Strong_20_Emphasis">$9</text:span>25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821.133.1-2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0:82-22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1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Molière,<text:span text:style-name="Strong_20_Emphasis">$d</text:span>1622-1673<text:span text:style-name="Strong_20_Emphasis">$7</text:span>jn19981001860<text:span text:style-name="Strong_20_Emphasis">$4</text:span>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 10  </text:p>
          </table:table-cell>
          <table:table-cell office:value-type="string" table:style-name="tablecell">
            <text:p text:style-name="tablealignleft"><text:span text:style-name="Strong_20_Emphasis">$a</text:span>Lékařem proti své vůli ;<text:span text:style-name="Strong_20_Emphasis">$b</text:span>Sicilián, aneb, Láska malířem ; Hraběnka z Escarbagnas /<text:span text:style-name="Strong_20_Emphasis">$c</text:span>[Molière] ; přeložil Hanuš Jelínek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64</text:span></text:p>
          </table:table-cell>
          <table:table-cell office:value-type="string" table:style-name="tablecell">
            <text:p text:style-name="tablealignleft"> -1  </text:p>
          </table:table-cell>
          <table:table-cell office:value-type="string" table:style-name="tablecell">
            <text:p text:style-name="tablealignleft"><text:span text:style-name="Strong_20_Emphasis">$a</text:span>V Praze :<text:span text:style-name="Strong_20_Emphasis">$b</text:span>nákladem České akademie věd a umění,<text:span text:style-name="Strong_20_Emphasis">$c</text:span>1936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64</text:span></text:p>
          </table:table-cell>
          <table:table-cell office:value-type="string" table:style-name="tablecell">
            <text:p text:style-name="tablealignleft"> -3  </text:p>
          </table:table-cell>
          <table:table-cell office:value-type="string" table:style-name="tablecell">
            <text:p text:style-name="tablealignleft"><text:span text:style-name="Strong_20_Emphasis">$a</text:span>Praha :<text:span text:style-name="Strong_20_Emphasis">$b</text:span>Knihtiskárna A. Lapáček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190 stran ;<text:span text:style-name="Strong_20_Emphasis">$c</text:span>18 cm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text<text:span text:style-name="Strong_20_Emphasis">$b</text:span>txt<text:span text:style-name="Strong_20_Emphasis">$2</text:span>rdaconten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7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bez média<text:span text:style-name="Strong_20_Emphasis">$b</text:span>n<text:span text:style-name="Strong_20_Emphasis">$2</text:span>rdamedi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8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svazek<text:span text:style-name="Strong_20_Emphasis">$b</text:span>nc<text:span text:style-name="Strong_20_Emphasis">$2</text:span>rdacarrier</text:p>
          </table:table-cell>
        </table:table-row>
        <table:table-row>
          <table:table-cell office:value-type="string" table:style-name="tablecell">
            <text:p text:style-name="tablealignleft"><text:span text:style-name="Strong_20_Emphasis">49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Dramatická díla Molièrova ;<text:span text:style-name="Strong_20_Emphasis">$v</text:span>svazek 2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Přeloženo z francouzštiny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-7   </text:p>
          </table:table-cell>
          <table:table-cell office:value-type="string" table:style-name="tablecell">
            <text:p text:style-name="tablealignleft"><text:span text:style-name="Strong_20_Emphasis">$a</text:span>francouzská dramata<text:span text:style-name="Strong_20_Emphasis">$7</text:span>fd132283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 -7  </text:p>
          </table:table-cell>
          <table:table-cell office:value-type="string" table:style-name="tablecell">
            <text:p text:style-name="tablealignleft"><text:span text:style-name="Strong_20_Emphasis">$a</text:span>komedie<text:span text:style-name="Strong_20_Emphasis">$7</text:span>fd132576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Jelínek, Hanuš,<text:span text:style-name="Strong_20_Emphasis">$d</text:span>1878-1944<text:span text:style-name="Strong_20_Emphasis">$7</text:span>jz3701033<text:span text:style-name="Strong_20_Emphasis">$4</text:span>trl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2 </text:p>
          </table:table-cell>
          <table:table-cell office:value-type="string" table:style-name="tablecell">
            <text:p text:style-name="tablealignleft"><text:span text:style-name="Strong_20_Emphasis">$a</text:span>Molière,<text:span text:style-name="Strong_20_Emphasis">$d</text:span>1622-1673.<text:span text:style-name="Strong_20_Emphasis">$t</text:span>Médecin malgré lui.<text:span text:style-name="Strong_20_Emphasis">$l</text:span>Česky<text:span text:style-name="Strong_20_Emphasis">$7</text:span>aun2012715653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2 </text:p>
          </table:table-cell>
          <table:table-cell office:value-type="string" table:style-name="tablecell">
            <text:p text:style-name="tablealignleft"><text:span text:style-name="Strong_20_Emphasis">$a</text:span>Molière,<text:span text:style-name="Strong_20_Emphasis">$d</text:span>1622-1673.<text:span text:style-name="Strong_20_Emphasis">$t</text:span>Sicilien.<text:span text:style-name="Strong_20_Emphasis">$l</text:span>Česky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2 </text:p>
          </table:table-cell>
          <table:table-cell office:value-type="string" table:style-name="tablecell">
            <text:p text:style-name="tablealignleft"><text:span text:style-name="Strong_20_Emphasis">$a</text:span>Molière,<text:span text:style-name="Strong_20_Emphasis">$d</text:span>1622-1673.<text:span text:style-name="Strong_20_Emphasis">$t</text:span>Comtesse d'Escarbagnas.<text:span text:style-name="Strong_20_Emphasis">$l</text:span>Česky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40</text:span></text:p>
          </table:table-cell>
          <table:table-cell office:value-type="string" table:style-name="tablecell">
            <text:p text:style-name="tablealignleft">02</text:p>
          </table:table-cell>
          <table:table-cell office:value-type="string" table:style-name="tablecell">
            <text:p text:style-name="tablealignleft"><text:span text:style-name="Strong_20_Emphasis">$a</text:span>Sicilián, aneb, Láska malířem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40</text:span></text:p>
          </table:table-cell>
          <table:table-cell office:value-type="string" table:style-name="tablecell">
            <text:p text:style-name="tablealignleft">02</text:p>
          </table:table-cell>
          <table:table-cell office:value-type="string" table:style-name="tablecell">
            <text:p text:style-name="tablealignleft"><text:span text:style-name="Strong_20_Emphasis">$a</text:span>Láska malířem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40</text:span></text:p>
          </table:table-cell>
          <table:table-cell office:value-type="string" table:style-name="tablecell">
            <text:p text:style-name="tablealignleft">02</text:p>
          </table:table-cell>
          <table:table-cell office:value-type="string" table:style-name="tablecell">
            <text:p text:style-name="tablealignleft"><text:span text:style-name="Strong_20_Emphasis">$a</text:span>Hraběnka z Escarbag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8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Molière,<text:span text:style-name="Strong_20_Emphasis">$d</text:span>1622-1673.<text:span text:style-name="Strong_20_Emphasis">$t</text:span>Dramatická díla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priklad_16</dc:title>
  </office:meta>
</office:document-meta>
</file>