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priklad_14"/><text:bookmark-start text:name="__RefHeading___priklad_14_1"/><text:bookmark-start text:name="priklad_14"/>Příklad 14<text:bookmark-end text:name="__RefHeading___priklad_14_1"/><text:bookmark-end text:name="priklad_1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DR</text:span></text:p>
          </table:table-cell>
          <table:table-cell office:value-type="string" table:style-name="tablecell"/>
          <table:table-cell office:value-type="string" table:style-name="tablecell">
            <text:p text:style-name="tablealignleft">—–nam-a22	i-45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1</text:span></text:p>
          </table:table-cell>
          <table:table-cell office:value-type="string" table:style-name="tablecell"/>
          <table:table-cell office:value-type="string" table:style-name="tablecell">
            <text:p text:style-name="tablealignleft">nkc20152686586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3</text:span></text:p>
          </table:table-cell>
          <table:table-cell office:value-type="string" table:style-name="tablecell"/>
          <table:table-cell office:value-type="string" table:style-name="tablecell">
            <text:p text:style-name="tablealignleft">CZ-PrN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5</text:span></text:p>
          </table:table-cell>
          <table:table-cell office:value-type="string" table:style-name="tablecell"/>
          <table:table-cell office:value-type="string" table:style-name="tablecell">
            <text:p text:style-name="tablealignleft">20150415150742.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7</text:span></text:p>
          </table:table-cell>
          <table:table-cell office:value-type="string" table:style-name="tablecell"/>
          <table:table-cell office:value-type="string" table:style-name="tablecell">
            <text:p text:style-name="tablealignleft">t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8</text:span></text:p>
          </table:table-cell>
          <table:table-cell office:value-type="string" table:style-name="tablecell"/>
          <table:table-cell office:value-type="string" table:style-name="tablecell">
            <text:p text:style-name="tablealignleft">150415s2015—-xr-a—e-p—-000-0-cze–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15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cnb002686586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978-80-7435-554-7<text:span text:style-name="Strong_20_Emphasis">$q</text:span>(brožováno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ABA001<text:span text:style-name="Strong_20_Emphasis">$b</text:span>cze<text:span text:style-name="Strong_20_Emphasis">$e</text:span>rd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33<text:span text:style-name="Strong_20_Emphasis">$x</text:span>Ekonomie<text:span text:style-name="Strong_20_Emphasis">$2</text:span>Konspekt$94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37.016<text:span text:style-name="Strong_20_Emphasis">$x</text:span>Učební osnovy. Vyučovací předměty. Učebnice<text:span text:style-name="Strong_20_Emphasis">$2</text:span>Konspekt$922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33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37.03:33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48.8:082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75.8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Soukal, Ivan,<text:span text:style-name="Strong_20_Emphasis">$d</text:span>1983-<text:span text:style-name="Strong_20_Emphasis">$7</text:span>xx0191938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<text:span text:style-name="Strong_20_Emphasis">$a</text:span>Ekonomická gramotnost /<text:span text:style-name="Strong_20_Emphasis">$c</text:span>Ivan Soukal, Martina Hedvičáková, Marcela Sokolová, Jaroslava Dittrichová, Jana Ptáčková, Simona Soukalová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Vydání první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-1 </text:p>
          </table:table-cell>
          <table:table-cell office:value-type="string" table:style-name="tablecell">
            <text:p text:style-name="tablealignleft"><text:span text:style-name="Strong_20_Emphasis">$a</text:span>Hradec Králové :<text:span text:style-name="Strong_20_Emphasis">$b</text:span>Gaudeamus - Univerzita Hradec Králové,<text:span text:style-name="Strong_20_Emphasis">$c</text:span>201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365 stran :<text:span text:style-name="Strong_20_Emphasis">$b</text:span>ilustrace ;<text:span text:style-name="Strong_20_Emphasis">$c</text:span>21 cm +<text:span text:style-name="Strong_20_Emphasis">$e</text:span>1 CD-ROM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xt<text:span text:style-name="Strong_20_Emphasis">$b</text:span>txt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ez média<text:span text:style-name="Strong_20_Emphasis">$b</text:span>n<text:span text:style-name="Strong_20_Emphasis">$2</text:span>rdamedi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počítač<text:span text:style-name="Strong_20_Emphasis">$b</text:span>c<text:span text:style-name="Strong_20_Emphasis">$2</text:span>rdamedi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vazek<text:span text:style-name="Strong_20_Emphasis">$b</text:span>nc<text:span text:style-name="Strong_20_Emphasis">$2</text:span>rdacarri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počítačový disk<text:span text:style-name="Strong_20_Emphasis">$b</text:span>cd<text:span text:style-name="Strong_20_Emphasis">$2</text:span>rdacarri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Nad názvem: Univerzita Hradec Králové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Název CD-ROM: Finanční gramotnos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4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Obsahuje bibliografie a rejstří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 07 </text:p>
          </table:table-cell>
          <table:table-cell office:value-type="string" table:style-name="tablecell">
            <text:p text:style-name="tablealignleft"><text:span text:style-name="Strong_20_Emphasis">$a</text:span>ekonomie<text:span text:style-name="Strong_20_Emphasis">$7</text:span>ph114430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ekonomická gramotnost<text:span text:style-name="Strong_20_Emphasis">$7</text:span>ph455182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 -7  </text:p>
          </table:table-cell>
          <table:table-cell office:value-type="string" table:style-name="tablecell">
            <text:p text:style-name="tablealignleft"><text:span text:style-name="Strong_20_Emphasis">$a</text:span>kolektivní monografie<text:span text:style-name="Strong_20_Emphasis">$7</text:span>fd501537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  </text:p>
          </table:table-cell>
          <table:table-cell office:value-type="string" table:style-name="tablecell">
            <text:p text:style-name="tablealignleft"><text:span text:style-name="Strong_20_Emphasis">$a</text:span>učebnice vysokých škol<text:span text:style-name="Strong_20_Emphasis">$7</text:span>fd133772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Hedvičáková, Martina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Sokolová, Marcela<text:span text:style-name="Strong_20_Emphasis">$7</text:span>jo2015864503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Dittrichová, Jaroslava,<text:span text:style-name="Strong_20_Emphasis">$d</text:span>1955-<text:span text:style-name="Strong_20_Emphasis">$7</text:span>ola2008365154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Ptáčková, Jana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Soukalová, Simona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10</text:span></text:p>
          </table:table-cell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<text:span text:style-name="Strong_20_Emphasis">$a</text:span>SUniverzita Hradec Králové<text:span text:style-name="Strong_20_Emphasis">$7</text:span>kn20010709470<text:span text:style-name="Strong_20_Emphasis">$4</text:span>pbl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40</text:span></text:p>
          </table:table-cell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<text:span text:style-name="Strong_20_Emphasis">$a</text:span>Finanční gramotnos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priklad_14</dc:title>
  </office:meta>
</office:document-meta>
</file>