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09"/><text:bookmark-start text:name="__RefHeading___priklad_09_1"/><text:bookmark-start text:name="priklad_09"/>Příklad 09<text:bookmark-end text:name="__RefHeading___priklad_09_1"/><text:bookmark-end text:name="priklad_0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5265830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124000000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0114s2015—-xr-abc-e—-001-0-cze-d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87109-47-2<text:span text:style-name="Strong_20_Emphasis">$q</text:span>(váz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KLG001<text:span text:style-name="Strong_20_Emphasis">$b</text:span>cze<text:span text:style-name="Strong_20_Emphasis">$d</text:span>ABA001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<text:span text:style-name="Strong_20_Emphasis">$a</text:span>663<text:span text:style-name="Strong_20_Emphasis">$x</text:span> Průmysl nápojů. Kvasný průmysl. Průmysl pochutin<text:span text:style-name="Strong_20_Emphasis">$2</text:span>Konspek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663.43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48.8:082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Basařová, Gabriela,<text:span text:style-name="Strong_20_Emphasis">$d</text:span>1934-<text:span text:style-name="Strong_20_Emphasis">$7</text:span>jn19990218003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<text:span text:style-name="Strong_20_Emphasis">$a</text:span>Sladařství :<text:span text:style-name="Strong_20_Emphasis">$b</text:span>teorie a praxe výroby sladu /<text:span text:style-name="Strong_20_Emphasis">$c</text:span>Gabriela Basařová, Vratislav Psota, 	Jan Šavel, Petr Basař, Richard Paulů, Karel Kosař, Pavel Dostálek, Pavlína Basařová, Vladimír Kellner, Renata Mikulíková, Pavel Čejk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3<text:span text:style-name="Strong_20_Emphasis">$a</text:span>Teorie a praxe výroby sladu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prv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  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Havlíček Brain Team,<text:span text:style-name="Strong_20_Emphasis">$c</text:span>201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626 stran :<text:span text:style-name="Strong_20_Emphasis">$b</text:span>ilustrace (některé barevné), mapy, portréty ;<text:span text:style-name="Strong_20_Emphasis">$c</text:span>25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4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bibliografie, bibliografické odkazy a rejstří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sladovnictví<text:span text:style-name="Strong_20_Emphasis">$7</text:span>ph116175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kolektivní monografie<text:span text:style-name="Strong_20_Emphasis">$7</text:span>fd50153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Psota, Vratislav,<text:span text:style-name="Strong_20_Emphasis">$d</text:span>1953-<text:span text:style-name="Strong_20_Emphasis">$7</text:span>uzp2005321069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Šavel, Jan,<text:span text:style-name="Strong_20_Emphasis">$d</text:span>1944-<text:span text:style-name="Strong_20_Emphasis">$7</text:span>jk01122563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Basař, Petr,<text:span text:style-name="Strong_20_Emphasis">$d</text:span>1964-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Paulů, Richard,<text:span text:style-name="Strong_20_Emphasis">$d</text:span> 1960-<text:span text:style-name="Strong_20_Emphasis">$7</text:span>xx0140686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Kosař, Karel,<text:span text:style-name="Strong_20_Emphasis">$d</text:span> 1951-<text:span text:style-name="Strong_20_Emphasis">$7</text:span>jn20010309762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Dostálek, Pavel,<text:span text:style-name="Strong_20_Emphasis">$d</text:span>1963-<text:span text:style-name="Strong_20_Emphasis">$7</text:span>uzp2005321067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Basařová, Pavlína,<text:span text:style-name="Strong_20_Emphasis">$d</text:span>1965-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Kellner, Vladimír,<text:span text:style-name="Strong_20_Emphasis">$d</text:span> 1949-<text:span text:style-name="Strong_20_Emphasis">$7</text:span>jn200 00710179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Mikulíková, Renata,<text:span text:style-name="Strong_20_Emphasis">$d</text:span>1959-<text:span text:style-name="Strong_20_Emphasis">$7</text:span>uzp2010582133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Čejka, Pavel,<text:span text:style-name="Strong_20_Emphasis">$d</text:span>1951-<text:span text:style-name="Strong_20_Emphasis">$7</text:span>uzp2009504078<text:span text:style-name="Strong_20_Emphasis">$4</text:span>au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09</dc:title>
  </office:meta>
</office:document-meta>
</file>