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priklad_01"/><text:bookmark-start text:name="__RefHeading___priklad_01_1"/><text:bookmark-start text:name="priklad_01"/>Příklad 01<text:bookmark-end text:name="__RefHeading___priklad_01_1"/><text:bookmark-end text:name="priklad_01"/></text:h>
      <text:p text:style-name="Text_20_body">Tištěná textová monografie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DR</text:span></text:p>
          </table:table-cell>
          <table:table-cell office:value-type="string" table:style-name="tablecell"/>
          <table:table-cell office:value-type="string" table:style-name="tablecell">
            <text:p text:style-name="tablealignleft">-----nam-a22------i-4500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1</text:span></text:p>
          </table:table-cell>
          <table:table-cell office:value-type="string" table:style-name="tablecell"/>
          <table:table-cell office:value-type="string" table:style-name="tablecell">
            <text:p text:style-name="tablealignleft">nkc20142462839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3</text:span></text:p>
          </table:table-cell>
          <table:table-cell office:value-type="string" table:style-name="tablecell"/>
          <table:table-cell office:value-type="string" table:style-name="tablecell">
            <text:p text:style-name="tablealignleft">CZ-PrN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5</text:span></text:p>
          </table:table-cell>
          <table:table-cell office:value-type="string" table:style-name="tablecell"/>
          <table:table-cell office:value-type="string" table:style-name="tablecell">
            <text:p text:style-name="tablealignleft">20140906100025.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7</text:span></text:p>
          </table:table-cell>
          <table:table-cell office:value-type="string" table:style-name="tablecell"/>
          <table:table-cell office:value-type="string" table:style-name="tablecell">
            <text:p text:style-name="tablealignleft">t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8</text:span></text:p>
          </table:table-cell>
          <table:table-cell office:value-type="string" table:style-name="tablecell"/>
          <table:table-cell office:value-type="string" table:style-name="tablecell">
            <text:p text:style-name="tablealignleft">130514s2014----xr-a---e------000-e-cze--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15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cnb002462839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978-80-7295-149-9<text:span text:style-name="Strong_20_Emphasis">$q</text:span>(brožováno)</text:p>
          </table:table-cell>
        </table:table-row>
        <table:table-row>
          <table:table-cell office:value-type="string" table:style-name="tablecell">
            <text:p text:style-name="tablealignleft">0<text:span text:style-name="Strong_20_Emphasis">4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ABA001$bcze<text:span text:style-name="Strong_20_Emphasis">$e</text:span>rd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-7</text:p>
          </table:table-cell>
          <table:table-cell office:value-type="string" table:style-name="tablecell">
            <text:p text:style-name="tablealignleft"><text:span text:style-name="Strong_20_Emphasis">$a</text:span>17$xEtika. Morální filozofie<text:span text:style-name="Strong_20_Emphasis">$2</text:span>Konspek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7.02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65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316.752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:82-4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:82-84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Kejnovský, Eduard,<text:span text:style-name="Strong_20_Emphasis">$d</text:span>1966-<text:span text:style-name="Strong_20_Emphasis">$7</text:span>mub2011645404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<text:span text:style-name="Strong_20_Emphasis">$a</text:span>Horská rozjímání :<text:span text:style-name="Strong_20_Emphasis">$b</text:span>eseje o hledání smyslu života /<text:span text:style-name="Strong_20_Emphasis">$c</text:span>Eduard Kejnovský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30</text:p>
          </table:table-cell>
          <table:table-cell office:value-type="string" table:style-name="tablecell">
            <text:p text:style-name="tablealignleft"><text:span text:style-name="Strong_20_Emphasis">$a</text:span>Eseje o hledání smyslu život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První vydání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-1</text:p>
          </table:table-cell>
          <table:table-cell office:value-type="string" table:style-name="tablecell">
            <text:p text:style-name="tablealignleft"><text:span text:style-name="Strong_20_Emphasis">$a</text:span>Brno :<text:span text:style-name="Strong_20_Emphasis">$b</text:span>Cesta,<text:span text:style-name="Strong_20_Emphasis">$c</text:span>2014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32 stran :<text:span text:style-name="Strong_20_Emphasis">$b</text:span>barevné ilustrace ;<text:span text:style-name="Strong_20_Emphasis">$c</text:span>17 cm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xt<text:span text:style-name="Strong_20_Emphasis">$b</text:span>txt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ez média<text:span text:style-name="Strong_20_Emphasis">$b</text:span>n<text:span text:style-name="Strong_20_Emphasis">$2</text:span>rdamedi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vazek<text:span text:style-name="Strong_20_Emphasis">$b</text:span>nc<text:span text:style-name="Strong_20_Emphasis">$2</text:span>rdacarri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span text:style-name="Strong_20_Emphasis">$a</text:span>smysl života<text:span text:style-name="Strong_20_Emphasis">$7</text:span>ph125718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span text:style-name="Strong_20_Emphasis">$a</text:span>životní harmonie<text:span text:style-name="Strong_20_Emphasis">$7</text:span>ph138147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span text:style-name="Strong_20_Emphasis">$a</text:span>hodnotová orientace<text:span text:style-name="Strong_20_Emphasis">$7</text:span>ph117202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span text:style-name="Strong_20_Emphasis">$a</text:span>poznání<text:span text:style-name="Strong_20_Emphasis">$7</text:span>ph115851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span text:style-name="Strong_20_Emphasis">$a</text:span>životní moudrost<text:span text:style-name="Strong_20_Emphasis">$7</text:span>ph128026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</text:p>
          </table:table-cell>
          <table:table-cell office:value-type="string" table:style-name="tablecell">
            <text:p text:style-name="tablealignleft"><text:span text:style-name="Strong_20_Emphasis">$a</text:span>eseje<text:span text:style-name="Strong_20_Emphasis">$7</text:span>fd132213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</text:p>
          </table:table-cell>
          <table:table-cell office:value-type="string" table:style-name="tablecell">
            <text:p text:style-name="tablealignleft"><text:span text:style-name="Strong_20_Emphasis">$a</text:span>citáty<text:span text:style-name="Strong_20_Emphasis">$7</text:span>fd131832<text:span text:style-name="Strong_20_Emphasis">$2</text:span>czena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priklad_01</dc:title>
  </office:meta>
</office:document-meta>
</file>