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katalogizace:monografie:711"/><text:bookmark-start text:name="__RefHeading___vedlejsi_zahlavi_akce_1"/><text:bookmark-start text:name="vedlejsi_zahlavi_akce"/>711 Vedlejší záhlaví – akce<text:bookmark-end text:name="__RefHeading___vedlejsi_zahlavi_akce_1"/><text:bookmark-end text:name="vedlejsi_zahlavi_akce"/></text:h>
      <text:p text:style-name="Text_20_body"><draw:frame draw:style-name="PluginODTAutoStyle_Frame_1_text_frame" draw:name="Frame1" text:anchor-type="paragraph" svg:width="481.89pt" draw:z-index="0" svg:min-height="1cm"><draw:text-box><table:table table:style-name="Table"><table:table-column table:style-name="odt_auto_style_table_column_1_1"/><table:table-row><table:table-cell office:value-type="string" table:style-name="tablecell"><text:p text:style-name="tablealignleft">Pole je opakovatelné.</text:p></table:table-cell></table:table-row></table:table></draw:text-box></draw:frame>viz <text:a xlink:type="simple" xlink:href="https://prirucky.ipk.nkp.cz/katalogizace/monografie/111_711" text:style-name="Internet_20_link" text:visited-style-name="Visited_20_Internet_20_Link">111/711 Záhlaví – akce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 "Jack Jackrum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katalogizace:monografie:711</dc:title>
  </office:meta>
</office:document-meta>
</file>