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f:sluch:integrace"/><text:bookmark-start text:name="__RefHeading___integrace_1"/><text:bookmark-start text:name="integrace"/>8. Integrace<text:bookmark-end text:name="__RefHeading___integrace_1"/><text:bookmark-end text:name="integrace"/></text:h>
      <text:p text:style-name="Text_20_body"><text:span text:style-name="Plugin_Wrap_Span_Emphasised">(8) Knihovna přátelská k uživatelům svými aktivitami podporuje integraci osob se specifickými potřebami do majoritní společnosti a zlepšování jejich vzájemné komunikace a soužití.</text:span></text:p>
      <text:list text:style-name="List_20_1" text:continue-numbering="false">
        <text:list-item>
          <text:p text:style-name="List_20_1_Content_First"> Ve svých prostorách nabízí knihovna svým návštěvníkům základní „osvětové“ informační letáky o komunikaci s neslyšícími pro majoritní společnost (prstová abeceda, základní znaky – komunikace s neslyšícím a nedoslýchavým, komunikace v doprovodu tlumočníka16).</text:p>
        </text:list-item>
        <text:list-item>
          <text:p text:style-name="List_20_1_Content"> Nabízí (nebo zprostředkovává informace o nich) kurzy znakového jazyka.</text:p>
        </text:list-item>
        <text:list-item>
          <text:p text:style-name="List_20_1_Content"> Knihovna hostí představení neslyšících umělců (např. Divadlo Neslyším, Zavři uši apod.), koncerty tlumočené do znakového jazyka, knižní představení DiFa JAMU, storytelling a literární tvorba ve znakovém jazyce nebo psaná neslyšícími. </text:p>
        </text:list-item>
        <text:list-item>
          <text:p text:style-name="List_20_1_Content_Last"> Ve svých prostorách má knihovna regál/panel/nástěnku s informacemi o neslyšících pro slyšící populaci, nabídku knih týkajících se problematiky neslyšících i obecně problematiky lidí s postižením.</text:p>
        </text:list-item>
      </text:list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Příklady dobré praxe:</text:span></text:p><text:p text:style-name="Text_20_body">Krajská knihovna Vysočiny v Havlíčkově Brodě, Krajská knihovna Karlovy Vary, Knihovna města Hradce Králové aj.</text:p></table:table-cell></table:table-row></table:table></draw:text-box></draw:frame></text:p>
      <text:p text:style-name="Horizontal_20_Line"/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Při plánování a přípravě integračních aktivit nezapomeňte také na <text:a xlink:type="simple" xlink:href="https://prirucky.ipk.nkp.cz/hf/zrak/integrace" text:style-name="Internet_20_link" text:visited-style-name="Visited_20_Internet_20_Link">požadavky Univerzální metodiky</text:a></text:span>. 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sluch:integrace</dc:title>
  </office:meta>
</office:document-meta>
</file>